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9-control-twin-interaction:twin-009c-require-authorization-for-resource-state-changes"/><text:bookmark-start text:name="__RefHeading___twin-009c_require_authorization_for_resource_state_changes_1"/><text:bookmark-start text:name="twin-009c_require_authorization_for_resource_state_changes"/>TWIN-009c — Require Authorization for Resource State Changes<text:bookmark-end text:name="__RefHeading___twin-009c_require_authorization_for_resource_state_changes_1"/><text:bookmark-end text:name="twin-009c_require_authorization_for_resource_state_changes"/></text:h>
      <text:p text:style-name="Text_20_body"><text:a xlink:type="simple" xlink:href="https://wiki.didosolutions.com/dido/03-dido-te/99-annexes/annex-c-requirements/03-functional-requirements/03-03-twin-node-requirements/twin-009-control-twin-interaction/start" text:style-name="Internet_20_link" text:visited-style-name="Visited_20_Internet_20_Link">Go to TWIN-009 — Control Twin Interac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quire authorization for each permitted interaction that changes the state of a <text:a xlink:type="simple" xlink:href="https://wiki.didosolutions.com/dido/99_annexes/annex-b-terms-and-definitions/r/resource" text:style-name="Internet_20_link" text:visited-style-name="Visited_20_Internet_20_Link">Resource</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modification of virtual and physical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scenario testing, integration, monitor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governanc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permitted interaction may change the state of a <text:a xlink:type="simple" xlink:href="https://wiki.didosolutions.com/dido/99_annexes/annex-b-terms-and-definitions/r/resource" text:style-name="Internet_20_link" text:visited-style-name="Visited_20_Internet_20_Link">Resource</text:a> participating in or affected by a <text:a xlink:type="simple" xlink:href="https://wiki.didosolutions.com/dido/99_annexes/annex-b-terms-and-definitions/t/twin_relationship" text:style-name="Internet_20_link" text:visited-style-name="Visited_20_Internet_20_Link">Twin Relationship</text:a>.</text:p>
      <text:p text:style-name="Text_20_body">Permission to perform an interaction does not establish authority to change Resource state.</text:p>
      <text:p text:style-name="Text_20_body">Requiring authorization establishes a separate control decision for a Resource state change. Technical capability, connectivity, interface availability, DDS discovery, Topic matching, or other implementation mechanisms do not establish authority to modify a Resource.</text:p>
      <text:p text:style-name="Text_20_body">This requirement establishes the authorization prerequisite. TWIN-009d separately prevents an unauthorized interaction from changing Resource stat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permitted interaction that changes Resource state requires authorization.Interaction permission does not substitute for authorization.Interaction direction does not substitute for authorization.Technical connectivity or interface access does not establish authorization.The authorization requirement is associated with the Resource whose state may change.The authorization requirement is traceable to the governing Configuration.Verification includes at least one permitted interaction that changes Resource state and confirms that authorization is required independently of interaction permission.</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stablishes the authorization prerequisite for a permitted interaction that changes Resource state.</text:p>
      <text:p text:style-name="Text_20_body">TWIN-009d enforces that prerequisite by preventing an unauthorized interaction from changing Resource state.</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9-control-twin-interaction:twin-009c-require-authorization-for-resource-state-chang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19:11</meta:creation-date>
    <dc:creator>Generated</dc:creator>
    <dc:date>2026-08-24T03::19:11</dc:date>
    <dc:language>en-US</dc:language>
    <meta:editing-cycles>1</meta:editing-cycles>
    <meta:editing-duration>PT0S</meta:editing-duration>
    <dc:title>dido:03-dido-te:99-annexes:annex-c-requirements:03-functional-requirements:03-03-twin-node-requirements:twin-009-control-twin-interaction:twin-009c-require-authorization-for-resource-state-changes</dc:title>
  </office:meta>
</office:document-meta>
</file>