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3-twin-node-requirements:twin-009-control-twin-interaction:twin-009a-identify-permitted-twin-interactions"/><text:bookmark-start text:name="__RefHeading___twin-010a_identify_permitted_twin_interactions_1"/><text:bookmark-start text:name="twin-010a_identify_permitted_twin_interactions"/>TWIN-010a — Identify Permitted Twin Interactions<text:bookmark-end text:name="__RefHeading___twin-010a_identify_permitted_twin_interactions_1"/><text:bookmark-end text:name="twin-010a_identify_permitted_twin_interactions"/></text:h>
      <text:p text:style-name="Text_20_body"><text:a xlink:type="simple" xlink:href="https://wiki.didosolutions.com/dido/03-dido-te/99-annexes/annex-c-requirements/03-functional-requirements/03-03-twin-node-requirements/twin-009-control-twin-interaction/start" text:style-name="Internet_20_link" text:visited-style-name="Visited_20_Internet_20_Link">Go to TWIN-010 — Control Twin Interaction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identify the interactions permitted among entities participating in each <text:a xlink:type="simple" xlink:href="https://wiki.didosolutions.com/dido/99_annexes/annex-b-terms-and-definitions/t/twin_relationship" text:style-name="Internet_20_link" text:visited-style-name="Visited_20_Internet_20_Link">Twin Relationship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, modification of Twin Nodes, comparison of results, and validation<text:a xlink:type="simple" xlink:href="https://wiki.didosolutions.com/dido/03-dido-te/99-annexes/annex-b-references/dte-002" text:style-name="Internet_20_link" text:visited-style-name="Visited_20_Internet_20_Link">[DTE2] Non-Traditional BAA Submission</text:a>, Digital Twin concepts, monitoring, scenario testing, integration, and Twin Nodes Selection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, Digital Twin, distributed data, DDS publish-subscribe, and Quality of Service concepts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t/twin_relationship" text:style-name="Internet_20_link" text:visited-style-name="Visited_20_Internet_20_Link">Twin Relationship</text:a> may involve multiple forms of interaction, including observation, information exchange, synchronization, simulation, invocation, or state-changing operations.</text:p>
      <text:p text:style-name="Text_20_body">The existence of a Twin Relationship does not grant unrestricted authority to perform every technically possible interaction.</text:p>
      <text:p text:style-name="Text_20_body">Explicit identification of permitted interactions establishes the semantic and governance boundary for interaction among participating <text:a xlink:type="simple" xlink:href="https://wiki.didosolutions.com/dido/99_annexes/annex-b-terms-and-definitions/t/twin_realization" text:style-name="Internet_20_link" text:visited-style-name="Visited_20_Internet_20_Link">Twin Realizations</text:a>, <text:a xlink:type="simple" xlink:href="https://wiki.didosolutions.com/dido/99_annexes/annex-b-terms-and-definitions/n/node" text:style-name="Internet_20_link" text:visited-style-name="Visited_20_Internet_20_Link">Nodes</text:a>, and other <text:a xlink:type="simple" xlink:href="https://wiki.didosolutions.com/dido/99_annexes/annex-b-terms-and-definitions/r/resource" text:style-name="Internet_20_link" text:visited-style-name="Visited_20_Internet_20_Link">Resources</text:a>.</text:p>
      <text:p text:style-name="Text_20_body">Technical connectivity, DDS discovery, Topic matching, API availability, or compatible <text:a xlink:type="simple" xlink:href="https://wiki.didosolutions.com/dido/99_annexes/annex-b-terms-and-definitions/q/qos" text:style-name="Internet_20_link" text:visited-style-name="Visited_20_Internet_20_Link">Quality of Service</text:a> characteristics do not establish interaction permission.</text:p>
      <text:p text:style-name="Text_20_body">The governing <text:a xlink:type="simple" xlink:href="https://wiki.didosolutions.com/dido/99_annexes/annex-b-terms-and-definitions/c/configuration" text:style-name="Internet_20_link" text:visited-style-name="Visited_20_Internet_20_Link">Configuration</text:a> provides the controlled basis for identifying the interactions permitted by the Twin Relationship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t/twin_relationship" text:style-name="Internet_20_link" text:visited-style-name="Visited_20_Internet_20_Link">Twin Relationship</text:a>
      <text:a xlink:type="simple" xlink:href="https://wiki.didosolutions.com/dido/99_annexes/annex-b-terms-and-definitions/t/twin_realization" text:style-name="Internet_20_link" text:visited-style-name="Visited_20_Internet_20_Link">Twin Realization</text:a>
      <text:a xlink:type="simple" xlink:href="https://wiki.didosolutions.com/dido/99_annexes/annex-b-terms-and-definitions/n/node" text:style-name="Internet_20_link" text:visited-style-name="Visited_20_Internet_20_Link">Node</text:a>
      <text:a xlink:type="simple" xlink:href="https://wiki.didosolutions.com/dido/99_annexes/annex-b-terms-and-definitions/r/resource" text:style-name="Internet_20_link" text:visited-style-name="Visited_20_Internet_20_Link">Resource</text:a>
      <text:a xlink:type="simple" xlink:href="https://wiki.didosolutions.com/dido/99_annexes/annex-b-terms-and-definitions/c/configuration" text:style-name="Internet_20_link" text:visited-style-name="Visited_20_Internet_20_Link">Configuration</text:a>
      <text:a xlink:type="simple" xlink:href="https://wiki.didosolutions.com/dido/99_annexes/annex-b-terms-and-definitions/c/communication_parameter" text:style-name="Internet_20_link" text:visited-style-name="Visited_20_Internet_20_Link">Communication Parameter</text:a>
      <text:a xlink:type="simple" xlink:href="https://wiki.didosolutions.com/dido/99_annexes/annex-b-terms-and-definitions/q/qos" text:style-name="Internet_20_link" text:visited-style-name="Visited_20_Internet_20_Link">Quality of Service</text:a>
      <text:a xlink:type="simple" xlink:href="https://wiki.didosolutions.com/dido/99_annexes/annex-b-terms-and-definitions/d/dds" text:style-name="Internet_20_link" text:visited-style-name="Visited_20_Internet_20_Link">DDS</text:a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Each Twin Relationship identifies the interactions permitted among its participating entities.Each permitted interaction identifies the participating entities to which the permission applies.An interaction not identified as permitted is distinguishable from a permitted interaction.Technical connectivity, discovery, Topic matching, API availability, or Quality of Service compatibility does not by itself establish interaction permission.The identified interaction permissions are traceable to the governing Configuration.Verification includes a Twin Relationship with at least one permitted interaction and at least one technically possible interaction that is not permitted, and confirms that the two are distinguish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establishes the set of interactions permitted within a Twin Relationship before evaluating the direction, authorization, or execution of those interactions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3-functional-requirements:03-03-twin-node-requirements:twin-010-control-twin-interaction:twin-010a-identify-permitted-twin-interactions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57:23</meta:creation-date>
    <dc:creator>Generated</dc:creator>
    <dc:date>2026-08-24T13::57:23</dc:date>
    <dc:language>en-US</dc:language>
    <meta:editing-cycles>1</meta:editing-cycles>
    <meta:editing-duration>PT0S</meta:editing-duration>
    <dc:title>dido:03-dido-te:99-annexes:annex-c-requirements:03-functional-requirements:03-03-twin-node-requirements:twin-009-control-twin-interaction:twin-009a-identify-permitted-twin-interactions</dc:title>
  </office:meta>
</office:document-meta>
</file>