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6-synchronize-twin-state:twin-006c-apply-synchronization-parameters"/><text:bookmark-start text:name="__RefHeading___twin-006c_apply_synchronization_parameters_1"/><text:bookmark-start text:name="twin-006c_apply_synchronization_parameters"/>TWIN-006c — Apply Synchronization Parameters<text:bookmark-end text:name="__RefHeading___twin-006c_apply_synchronization_parameters_1"/><text:bookmark-end text:name="twin-006c_apply_synchronization_parameters"/></text:h>
      <text:p text:style-name="Text_20_body"><text:a xlink:type="simple" xlink:href="https://wiki.didosolutions.com/dido/03-dido-te/99-annexes/annex-c-requirements/03-functional-requirements/03-03-twin-node-requirements/twin-006-synchronize-twin-state/start" text:style-name="Internet_20_link" text:visited-style-name="Visited_20_Internet_20_Link">Go to TWIN-006 — Synchronize Twin Realization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perform synchronization in accordance with the configured <text:a xlink:type="simple" xlink:href="https://wiki.didosolutions.com/dido/99_annexes/annex-b-terms-and-definitions/s/synchronization_parameter" text:style-name="Internet_20_link" text:visited-style-name="Visited_20_Internet_20_Link">Synchronization Parameters</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modification of Twin Nodes, baseline test results, comparison of results, and validation<text:a xlink:type="simple" xlink:href="https://wiki.didosolutions.com/dido/03-dido-te/99-annexes/annex-b-references/dte-002" text:style-name="Internet_20_link" text:visited-style-name="Visited_20_Internet_20_Link">[DTE2] Non-Traditional BAA Submission</text:a>, Digital Twin concepts, real-time monitoring, scenario testing, integration,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distributed data, DDS publish-subscribe, and Quality of Service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text:a xlink:type="simple" xlink:href="https://wiki.didosolutions.com/dido/99_annexes/annex-b-terms-and-definitions/s/synchronization_parameter" text:style-name="Internet_20_link" text:visited-style-name="Visited_20_Internet_20_Link">Synchronization Parameters</text:a> define the conditions governing synchronization among participating <text:a xlink:type="simple" xlink:href="https://wiki.didosolutions.com/dido/99_annexes/annex-b-terms-and-definitions/t/twin_realization" text:style-name="Internet_20_link" text:visited-style-name="Visited_20_Internet_20_Link">Twin Realizations</text:a>.</text:p>
      <text:p text:style-name="Text_20_body">Such conditions may address timing, ordering, update intervals, synchronization triggers, allowable lag, tolerances, or other characteristics required to maintain the intended correspondence among represented states.</text:p>
      <text:p text:style-name="Text_20_body">TWIN-003g configures the Synchronization Parameters. This requirement governs their use during synchronization.</text:p>
      <text:p text:style-name="Text_20_body">Applying the configured Synchronization Parameters prevents middleware defaults, communication timing, scheduling behavior, or other implementation-specific mechanisms from implicitly determining synchronization behavior.</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data_mapping" text:style-name="Internet_20_link" text:visited-style-name="Visited_20_Internet_20_Link">Twin Data Mapping</text:a>
      <text:a xlink:type="simple" xlink:href="https://wiki.didosolutions.com/dido/99_annexes/annex-b-terms-and-definitions/s/synchronization_parameter" text:style-name="Internet_20_link" text:visited-style-name="Visited_20_Internet_20_Link">Synchronization Parameter</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q/qos" text:style-name="Internet_20_link" text:visited-style-name="Visited_20_Internet_20_Link">Quality of Servi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Synchronization uses the configured Synchronization Parameters.Each configured Synchronization Parameter that governs the synchronization activity is applied.Observed synchronization behavior satisfies the configured values or conditions of the Synchronization Parameters.Middleware defaults or implementation-specific timing behavior do not replace configured Synchronization Parameters.Changes to configured Synchronization Parameters produce corresponding changes in synchronization behavior when those parameters affect the synchronization activity.The Synchronization Parameters used during synchronization are traceable to the governing Configuration.Verification includes execution of synchronization using at least one configured Synchronization Parameter and confirms that the observed synchronization behavior conforms to that parameter.</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governs execution of synchronization after the Synchronization Parameters have been configured under TWIN-003g.</text:p>
      <text:p text:style-name="Text_20_body">The configured parameters determine the conditions under which represented state is synchronized among participating Twin Realizations.</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6-synchronize-twin-state:twin-006c-apply-synchronization-parameter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32:40</meta:creation-date>
    <dc:creator>Generated</dc:creator>
    <dc:date>2026-08-22T15::32:40</dc:date>
    <dc:language>en-US</dc:language>
    <meta:editing-cycles>1</meta:editing-cycles>
    <meta:editing-duration>PT0S</meta:editing-duration>
    <dc:title>dido:03-dido-te:99-annexes:annex-c-requirements:03-functional-requirements:03-03-twin-node-requirements:twin-006-synchronize-twin-state:twin-006c-apply-synchronization-parameters</dc:title>
  </office:meta>
</office:document-meta>
</file>