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start"/><text:bookmark-start text:name="__RefHeading___twin-005_access_twin_state_1"/><text:bookmark-start text:name="twin-005_access_twin_state"/>TWIN-005 — Access Twin State<text:bookmark-end text:name="__RefHeading___twin-005_access_twin_state_1"/><text:bookmark-end text:name="twin-005_access_twin_state"/></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p text:style-name="Text_20_body">TWIN-005 is a non-leaf requirement group governing establishment, determination, access, and contextualization of the <text:a xlink:type="simple" xlink:href="https://wiki.didosolutions.com/dido/99_annexes/annex-b-terms-and-definitions/t/twin_state" text:style-name="Internet_20_link" text:visited-style-name="Visited_20_Internet_20_Link">Twin State</text:a> of a <text:a xlink:type="simple" xlink:href="https://wiki.didosolutions.com/dido/99_annexes/annex-b-terms-and-definitions/t/twin_realization" text:style-name="Internet_20_link" text:visited-style-name="Visited_20_Internet_20_Link">Twin Realization</text:a> within a <text:a xlink:type="simple" xlink:href="https://wiki.didosolutions.com/dido/99_annexes/annex-b-terms-and-definitions/t/twin_relationship" text:style-name="Internet_20_link" text:visited-style-name="Visited_20_Internet_20_Link">Twin Relationship</text:a>.</text:p>
      <text:p text:style-name="Text_20_body">Twin State represents the condition of the characteristics represented by a Twin Realization at a specified time. The Twin State therefore provides a controlled basis for synchronization, simulation, comparison, Validation, and Test Execution.</text:p>
      <text:p text:style-name="Text_20_body">Access to Twin State includes establishment of an initial state, determination of the current state, access to state values, identification of the originating <text:a xlink:type="simple" xlink:href="https://wiki.didosolutions.com/dido/99_annexes/annex-b-terms-and-definitions/d/data_source" text:style-name="Internet_20_link" text:visited-style-name="Visited_20_Internet_20_Link">Data Source</text:a>, association of state with time, preservation of provenance, and detection of an invalid or unknown state.</text:p>
      <text:p text:style-name="Text_20_body">The communication mechanism used to obtain Twin State does not, by itself, establish the semantic meaning, validity, source eligibility, authority, or temporal context of that state.</text:p>
      <text:p text:style-name="Text_20_body">Conformance is assessed against the individual leaf requirements listed below. TWIN-005 does not establish a separate conformance obligation.</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urpose </text:p>
          </table:table-cell>
        </table:table-row>
        <table:table-row>
          <table:table-cell office:value-type="string" table:style-name="tablecell">
            <text:p text:style-name="tablealignleft"> TWIN-005a </text:p>
          </table:table-cell>
          <table:table-cell office:value-type="string" table:style-name="tablecell">
            <text:p text:style-name="tablealignleft"> Establish the Initial Twin State </text:p>
          </table:table-cell>
          <table:table-cell office:value-type="string" table:style-name="tablecell">
            <text:p text:style-name="tablealignleft"> Establish a controlled starting state for a Twin Realization before its use in Test Execution. </text:p>
          </table:table-cell>
        </table:table-row>
        <table:table-row>
          <table:table-cell office:value-type="string" table:style-name="tablecell">
            <text:p text:style-name="tablealignleft"> TWIN-005b </text:p>
          </table:table-cell>
          <table:table-cell office:value-type="string" table:style-name="tablecell">
            <text:p text:style-name="tablealignleft"> Determine the Current Twin State </text:p>
          </table:table-cell>
          <table:table-cell office:value-type="string" table:style-name="tablecell">
            <text:p text:style-name="tablealignleft"> Determine the current condition of the represented characteristics of a Twin Realization. </text:p>
          </table:table-cell>
        </table:table-row>
        <table:table-row>
          <table:table-cell office:value-type="string" table:style-name="tablecell">
            <text:p text:style-name="tablealignleft"> TWIN-005c </text:p>
          </table:table-cell>
          <table:table-cell office:value-type="string" table:style-name="tablecell">
            <text:p text:style-name="tablealignleft"> Access Twin State Values </text:p>
          </table:table-cell>
          <table:table-cell office:value-type="string" table:style-name="tablecell">
            <text:p text:style-name="tablealignleft"> Provide access to the values that constitute the determined Twin State. </text:p>
          </table:table-cell>
        </table:table-row>
        <table:table-row>
          <table:table-cell office:value-type="string" table:style-name="tablecell">
            <text:p text:style-name="tablealignleft"> TWIN-005d </text:p>
          </table:table-cell>
          <table:table-cell office:value-type="string" table:style-name="tablecell">
            <text:p text:style-name="tablealignleft"> Identify the Twin State Data Source </text:p>
          </table:table-cell>
          <table:table-cell office:value-type="string" table:style-name="tablecell">
            <text:p text:style-name="tablealignleft"> Identify the Data Source from which each Twin State value originated. </text:p>
          </table:table-cell>
        </table:table-row>
        <table:table-row>
          <table:table-cell office:value-type="string" table:style-name="tablecell">
            <text:p text:style-name="tablealignleft"> TWIN-005e </text:p>
          </table:table-cell>
          <table:table-cell office:value-type="string" table:style-name="tablecell">
            <text:p text:style-name="tablealignleft"> Associate Twin State with Time </text:p>
          </table:table-cell>
          <table:table-cell office:value-type="string" table:style-name="tablecell">
            <text:p text:style-name="tablealignleft"> Associate Twin State with the temporal information required to interpret that state. </text:p>
          </table:table-cell>
        </table:table-row>
        <table:table-row>
          <table:table-cell office:value-type="string" table:style-name="tablecell">
            <text:p text:style-name="tablealignleft"> TWIN-005f </text:p>
          </table:table-cell>
          <table:table-cell office:value-type="string" table:style-name="tablecell">
            <text:p text:style-name="tablealignleft"> Preserve Twin State Provenance </text:p>
          </table:table-cell>
          <table:table-cell office:value-type="string" table:style-name="tablecell">
            <text:p text:style-name="tablealignleft"> Preserve provenance associated with Twin State and its constituent values. </text:p>
          </table:table-cell>
        </table:table-row>
        <table:table-row>
          <table:table-cell office:value-type="string" table:style-name="tablecell">
            <text:p text:style-name="tablealignleft"> TWIN-005g </text:p>
          </table:table-cell>
          <table:table-cell office:value-type="string" table:style-name="tablecell">
            <text:p text:style-name="tablealignleft"> Detect an Invalid or Unknown Twin State </text:p>
          </table:table-cell>
          <table:table-cell office:value-type="string" table:style-name="tablecell">
            <text:p text:style-name="tablealignleft"> Detect when the state of a Twin Realization cannot be established as valid and known.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a xlink:type="simple" xlink:href="https://wiki.didosolutions.com/dido/03-dido-te/99-annexes/annex-c-requirements/03-functional-requirements/03-03-twin-node-requirements/twin-005-acquire-twin-state/twin-005a-establish-the-initial-twin-state" text:style-name="Internet_20_link" text:visited-style-name="Visited_20_Internet_20_Link">TWIN-005a — Establish the Initial Twin State</text:a>
      <text:a xlink:type="simple" xlink:href="https://wiki.didosolutions.com/dido/03-dido-te/99-annexes/annex-c-requirements/03-functional-requirements/03-03-twin-node-requirements/twin-005-acquire-twin-state/twin-005b-determine-the-current-twin-state" text:style-name="Internet_20_link" text:visited-style-name="Visited_20_Internet_20_Link">TWIN-005b — Determine the Current Twin State</text:a>
      <text:a xlink:type="simple" xlink:href="https://wiki.didosolutions.com/dido/03-dido-te/99-annexes/annex-c-requirements/03-functional-requirements/03-03-twin-node-requirements/twin-005-acquire-twin-state/twin-005c-access-twin-state-values" text:style-name="Internet_20_link" text:visited-style-name="Visited_20_Internet_20_Link">TWIN-005c — Access Twin State Values</text:a>
      <text:a xlink:type="simple" xlink:href="https://wiki.didosolutions.com/dido/03-dido-te/99-annexes/annex-c-requirements/03-functional-requirements/03-03-twin-node-requirements/twin-005-acquire-twin-state/twin-005d-identify-the-twin-state-data-source" text:style-name="Internet_20_link" text:visited-style-name="Visited_20_Internet_20_Link">TWIN-005d — Identify the Twin State Data Source</text:a>
      <text:a xlink:type="simple" xlink:href="https://wiki.didosolutions.com/dido/03-dido-te/99-annexes/annex-c-requirements/03-functional-requirements/03-03-twin-node-requirements/twin-005-acquire-twin-state/twin-005e-associate-twin-state-with-time" text:style-name="Internet_20_link" text:visited-style-name="Visited_20_Internet_20_Link">TWIN-005e — Associate Twin State with Time</text:a>
      <text:a xlink:type="simple" xlink:href="https://wiki.didosolutions.com/dido/03-dido-te/99-annexes/annex-c-requirements/03-functional-requirements/03-03-twin-node-requirements/twin-005-acquire-twin-state/twin-005f-preserve-twin-state-provenance" text:style-name="Internet_20_link" text:visited-style-name="Visited_20_Internet_20_Link">TWIN-005f — Preserve Twin State Provenance</text:a>
      <text:a xlink:type="simple" xlink:href="https://wiki.didosolutions.com/dido/03-dido-te/99-annexes/annex-c-requirements/03-functional-requirements/03-03-twin-node-requirements/twin-005-acquire-twin-state/twin-005g-detect-an-invalid-or-unknown-twin-state" text:style-name="Internet_20_link" text:visited-style-name="Visited_20_Internet_20_Link">TWIN-005g — Detect an Invalid or Unknown Twin State</text:a>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baseline test resul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real-time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5"/><text:bookmark-start text:name="rationale"/>Rationale<text:bookmark-end text:name="__RefHeading___rationale_5"/><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represents selected characteristics of a logical twin through one or more <text:a xlink:type="simple" xlink:href="https://wiki.didosolutions.com/dido/99_annexes/annex-b-terms-and-definitions/t/twin_realization" text:style-name="Internet_20_link" text:visited-style-name="Visited_20_Internet_20_Link">Twin Realizations</text:a>. Testing requires more than access to isolated values. The DIDO-TE requires a controlled understanding of the condition represented by those characteristics.</text:p>
      <text:p text:style-name="Text_20_body">The <text:a xlink:type="simple" xlink:href="https://wiki.didosolutions.com/dido/99_annexes/annex-b-terms-and-definitions/t/twin_data_mapping" text:style-name="Internet_20_link" text:visited-style-name="Visited_20_Internet_20_Link">Twin Data Mapping</text:a> establishes the semantic correspondence between represented characteristics and their data representations. Twin State establishes the condition represented by those characteristics at a specified time.</text:p>
      <text:p text:style-name="Text_20_body">Establishing an initial Twin State provides a controlled starting point for Test Execution. Determining the current Twin State provides the basis for observing subsequent changes and comparing actual state with expected or previously established state.</text:p>
      <text:p text:style-name="Text_20_body">Twin State access remains distinct from Data Source eligibility and <text:a xlink:type="simple" xlink:href="https://wiki.didosolutions.com/dido/99_annexes/annex-b-terms-and-definitions/s/source_selection" text:style-name="Internet_20_link" text:visited-style-name="Visited_20_Internet_20_Link">Source Selection</text:a>. A technically available value does not establish valid Twin State solely because the value is reachable or received through a communication mechanism.</text:p>
      <text:p text:style-name="Text_20_body">Interpretation of Twin State also depends on the origin, temporal context, and provenance of the values from which that state is determined. The architecture therefore preserves those relationships independently of the communication technology used to obtain the data.</text:p>
      <text:p text:style-name="Text_20_body">An invalid or unknown Twin State requires explicit detection because synchronization, simulation, comparison, Validation, or Test Execution performed from an indeterminate state can compromise reproducibility and the interpretation of results.</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state" text:style-name="Internet_20_link" text:visited-style-name="Visited_20_Internet_20_Link">Twin State</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s/source_selection" text:style-name="Internet_20_link" text:visited-style-name="Visited_20_Internet_20_Link">Source Selec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v/validation" text:style-name="Internet_20_link" text:visited-style-name="Visited_20_Internet_20_Link">Validation</text:a>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group supports establishment and determination of Twin State before and during Test Execution.</text:p>
      <text:p text:style-name="Text_20_body">The initial Twin State establishes the controlled starting condition for a Twin Realization. Subsequent determination of Twin State supports observation of state changes, synchronization among Twin Realizations, simulation, comparison, Validation, monitoring, and evidence-producing activities.</text:p>
      <text:p text:style-name="Text_20_body">The Data Source, temporal context, and provenance associated with Twin State support reproducibility and interpretation of Test Execution result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WIN-005 is a non-leaf requirement group and does not contain an independent normative Statement or Verification section.</text:p>
      <text:p text:style-name="Text_20_body">The explicit child links under Contents remain while the subordinate requirement pages are being created and reviewed. After all child pages exist, you may remove the explicit links because the <text:span text:style-name="Source_20_Text">indexmenu</text:span> automatically discovers them.</text:p>
      <text:p text:style-name="Text_20_body">The displayed title remains <text:span text:style-name="Emphasis">Access Twin State</text:span> because the group covers establishment, determination, and access to Twin State. The existing namespace <text:span text:style-name="Source_20_Text">twin-005-acquire-twin-state</text:span> remains unchanged to preserve the stable URI.</text:p>
      <text:p text:style-name="Text_20_body">The decomposition intentionally distinguishes:</text:p>
      <text:p text:style-name="Text_20_body">establishment of the initial Twin State;determination of the current Twin State;access to the values constituting that state;identification of the originating Data Source;temporal association;provenance; anddetection of an invalid or unknown state.Do not treat successful receipt of data as sufficient evidence that the data establishes valid Twin State. Twin Data Mapping, Data Source eligibility, Source Selection, temporal context, provenance, and governing Configuration remain separate architectural concer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48:29</meta:creation-date>
    <dc:creator>Generated</dc:creator>
    <dc:date>2026-08-24T08::48:29</dc:date>
    <dc:language>en-US</dc:language>
    <meta:editing-cycles>1</meta:editing-cycles>
    <meta:editing-duration>PT0S</meta:editing-duration>
    <dc:title>dido:03-dido-te:99-annexes:annex-c-requirements:03-functional-requirements:03-03-twin-node-requirements:twin-005-acquire-twin-state:start</dc:title>
  </office:meta>
</office:document-meta>
</file>