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4-select-a-twin-realization:start"/><text:bookmark-start text:name="__RefHeading___twin-004_select_a_twin_realization_1"/><text:bookmark-start text:name="twin-004_select_a_twin_realization"/>TWIN-004 — Select a Twin Realization<text:bookmark-end text:name="__RefHeading___twin-004_select_a_twin_realization_1"/><text:bookmark-end text:name="twin-004_select_a_twin_realization"/></text:h>
      <text:p text:style-name="Text_20_body"><text:a xlink:type="simple" xlink:href="https://wiki.didosolutions.com/dido/03-dido-te/99-annexes/annex-c-requirements/03-functional-requirements/03-03-twin-node-requirements/start" text:style-name="Internet_20_link" text:visited-style-name="Visited_20_Internet_20_Link">Go to C.3.3 Twin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elect a <text:a xlink:type="simple" xlink:href="https://wiki.didosolutions.com/dido/99_annexes/annex-b-terms-and-definitions/t/twin_realization" text:style-name="Internet_20_link" text:visited-style-name="Visited_20_Internet_20_Link">Twin Realization</text:a> associated with the specified <text:a xlink:type="simple" xlink:href="https://wiki.didosolutions.com/dido/99_annexes/annex-b-terms-and-definitions/t/twin_identity" text:style-name="Internet_20_link" text:visited-style-name="Visited_20_Internet_20_Link">Twin Identity</text:a> in accordance with the governing <text:a xlink:type="simple" xlink:href="https://wiki.didosolutions.com/dido/99_annexes/annex-b-terms-and-definitions/c/configuration" text:style-name="Internet_20_link" text:visited-style-name="Visited_20_Internet_20_Link">Configura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selection between Twin Nodes<text:a xlink:type="simple" xlink:href="https://wiki.didosolutions.com/dido/03-dido-te/99-annexes/annex-b-references/dte-002" text:style-name="Internet_20_link" text:visited-style-name="Visited_20_Internet_20_Link">[DTE2] Non-Traditional BAA Submission</text:a>, F17, <text:span text:style-name="Emphasis">Twin Nodes Selection</text:span><text:a xlink:type="simple" xlink:href="https://wiki.didosolutions.com/dido/03-dido-te/99-annexes/annex-b-references/dte-009" text:style-name="Internet_20_link" text:visited-style-name="Visited_20_Internet_20_Link">[DTE9] Distributed Immutable Data Object Reference Architecture (DIDO-RA)</text:a>, Digital Twin and DDS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identity" text:style-name="Internet_20_link" text:visited-style-name="Visited_20_Internet_20_Link">Twin Identity</text:a> may have more than one associated <text:a xlink:type="simple" xlink:href="https://wiki.didosolutions.com/dido/99_annexes/annex-b-terms-and-definitions/t/twin_realization" text:style-name="Internet_20_link" text:visited-style-name="Visited_20_Internet_20_Link">Twin Realization</text:a>, including virtual and physical or real-world realizations.</text:p>
      <text:p text:style-name="Text_20_body">Selection determines which associated Twin Realization participates in an applicable test or operational activity without changing the logical Twin Identity represented by that realization.</text:p>
      <text:p text:style-name="Text_20_body">The applicable <text:a xlink:type="simple" xlink:href="https://wiki.didosolutions.com/dido/99_annexes/annex-b-terms-and-definitions/c/configuration" text:style-name="Internet_20_link" text:visited-style-name="Visited_20_Internet_20_Link">Configuration</text:a> provides the governed basis for selection. Selection therefore remains distinct from discovery, availability, communication matching, or other implementation-specific mechanisms.</text:p>
      <text:p text:style-name="Text_20_body">Selecting one Twin Realization does not remove, replace, or redefine other Twin Realizations associated with the same Twin Identity.</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identifier" text:style-name="Internet_20_link" text:visited-style-name="Visited_20_Internet_20_Link">Twin Identifier</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realization_identifier" text:style-name="Internet_20_link" text:visited-style-name="Visited_20_Internet_20_Link">Twin Realization Identifier</text:a>
      <text:a xlink:type="simple" xlink:href="https://wiki.didosolutions.com/dido/99_annexes/annex-b-terms-and-definitions/t/twin_realization_type" text:style-name="Internet_20_link" text:visited-style-name="Visited_20_Internet_20_Link">Twin Realization Typ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selected Twin Realization is associated with the applicable Twin Identity.The selected Twin Realization is identifiable by its Twin Realization Identifier.Selection follows the applicable Configuration.A Twin Realization not associated with the applicable Twin Identity is excluded from selection.Selection of one Twin Realization does not change the Twin Identity or Twin Identifier.Selection of one Twin Realization does not remove or alter other Twin Realizations associated with the same Twin Identity.The selected Twin Realization can be determined from the applicable Configuration and selection conditions.Verification includes a Twin Identity with at least two associated Twin Realizations and demonstrates selection of the applicable realization without changing the Twin Identity.</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selection of the Twin Realization used for an applicable Test Execution or other activity after Twin Realizations have been associated and configured.</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4-select-a-twin-realiz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5:58</meta:creation-date>
    <dc:creator>Generated</dc:creator>
    <dc:date>2026-08-22T12::45:58</dc:date>
    <dc:language>en-US</dc:language>
    <meta:editing-cycles>1</meta:editing-cycles>
    <meta:editing-duration>PT0S</meta:editing-duration>
    <dc:title>dido:03-dido-te:99-annexes:annex-c-requirements:03-functional-requirements:03-03-twin-node-requirements:twin-004-select-a-twin-realization:start</dc:title>
  </office:meta>
</office:document-meta>
</file>