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3-configure-a-twin-relationship:twin-003h-configure-twin-fidelity-criteria"/><text:bookmark-start text:name="__RefHeading___twin-003h_configure_twin_fidelity_criteria_1"/><text:bookmark-start text:name="twin-003h_configure_twin_fidelity_criteria"/>TWIN-003h — Configure Twin Fidelity Criteria<text:bookmark-end text:name="__RefHeading___twin-003h_configure_twin_fidelity_criteria_1"/><text:bookmark-end text:name="twin-003h_configure_twin_fidelity_criteria"/></text:h>
      <text:p text:style-name="Text_20_body"><text:a xlink:type="simple" xlink:href="https://wiki.didosolutions.com/dido/03-dido-te/99-annexes/annex-c-requirements/03-functional-requirements/03-03-twin-node-requirements/twin-003-configure-a-twin-relationship/start" text:style-name="Internet_20_link" text:visited-style-name="Visited_20_Internet_20_Link">Go to TWIN-003 — Configure a Twin Relationship</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nfigure the <text:a xlink:type="simple" xlink:href="https://wiki.didosolutions.com/dido/99_annexes/annex-b-terms-and-definitions/f/fidelity_criterion" text:style-name="Internet_20_link" text:visited-style-name="Visited_20_Internet_20_Link">Fidelity Criteria</text:a> applicable to each <text:a xlink:type="simple" xlink:href="https://wiki.didosolutions.com/dido/99_annexes/annex-b-terms-and-definitions/t/twin_relationship" text:style-name="Internet_20_link" text:visited-style-name="Visited_20_Internet_20_Link">Twin Relationship</text:a> that requires assessment of correspondence among participating <text:a xlink:type="simple" xlink:href="https://wiki.didosolutions.com/dido/99_annexes/annex-b-terms-and-definitions/t/twin_realization" text:style-name="Internet_20_link" text:visited-style-name="Visited_20_Internet_20_Link">Twin Realizations</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comparison and validation of virtual and physical Twin Nodes<text:a xlink:type="simple" xlink:href="https://wiki.didosolutions.com/dido/03-dido-te/99-annexes/annex-b-references/dte-002" text:style-name="Internet_20_link" text:visited-style-name="Visited_20_Internet_20_Link">[DTE2] Non-Traditional BAA Submission</text:a>, Digital Twin concepts, scenario testing, monitoring,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t/twin_relationship" text:style-name="Internet_20_link" text:visited-style-name="Visited_20_Internet_20_Link">Twin Relationship</text:a> does not require participating <text:a xlink:type="simple" xlink:href="https://wiki.didosolutions.com/dido/99_annexes/annex-b-terms-and-definitions/t/twin_realization" text:style-name="Internet_20_link" text:visited-style-name="Visited_20_Internet_20_Link">Twin Realizations</text:a> to be identical.</text:p>
      <text:p text:style-name="Text_20_body"><text:a xlink:type="simple" xlink:href="https://wiki.didosolutions.com/dido/99_annexes/annex-b-terms-and-definitions/f/fidelity_criterion" text:style-name="Internet_20_link" text:visited-style-name="Visited_20_Internet_20_Link">Fidelity Criteria</text:a> establish the acceptable degree of correspondence for represented characteristics when that correspondence affects the purpose of the Twin Relationship.</text:p>
      <text:p text:style-name="Text_20_body">Fidelity Criteria may address numerical tolerance, temporal accuracy, behavioral correspondence, state correspondence, completeness, resolution, or other measurable characteristics applicable to the relationship.</text:p>
      <text:p text:style-name="Text_20_body">Explicit Configuration of Fidelity Criteria provides an objective basis for determining whether observed differences among Twin Realizations remain within the acceptable bounds established for a Test Definition, Configuration, requirement, or other governing source.</text:p>
      <text:p text:style-name="Text_20_body">Fidelity Criteria remain distinct from <text:a xlink:type="simple" xlink:href="https://wiki.didosolutions.com/dido/99_annexes/annex-b-terms-and-definitions/s/synchronization_parameter" text:style-name="Internet_20_link" text:visited-style-name="Visited_20_Internet_20_Link">Synchronization Parameters</text:a>. Synchronization Parameters govern alignment, while Fidelity Criteria govern the acceptable degree of correspondenc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data_mapping" text:style-name="Internet_20_link" text:visited-style-name="Visited_20_Internet_20_Link">Twin Data Mapping</text:a>
      <text:a xlink:type="simple" xlink:href="https://wiki.didosolutions.com/dido/99_annexes/annex-b-terms-and-definitions/f/fidelity_criterion" text:style-name="Internet_20_link" text:visited-style-name="Visited_20_Internet_20_Link">Fidelity Criterion</text:a>
      <text:a xlink:type="simple" xlink:href="https://wiki.didosolutions.com/dido/99_annexes/annex-b-terms-and-definitions/s/synchronization_parameter" text:style-name="Internet_20_link" text:visited-style-name="Visited_20_Internet_20_Link">Synchronization Parameter</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v/validation" text:style-name="Internet_20_link" text:visited-style-name="Visited_20_Internet_20_Link">Valida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win Relationship requiring assessment of correspondence has configured Fidelity Criteria.Each configured Fidelity Criterion is associated with the applicable Twin Relationship.Each Fidelity Criterion identifies an objectively assessable condition for an applicable represented characteristic.The configured Fidelity Criteria identify the acceptable degree of correspondence required for the applicable purpose.Fidelity Criteria remain distinguishable from Synchronization Parameters, Twin Data Mappings, communication parameters, and Quality of Service characteristics.The configured Fidelity Criteria are traceable to the applicable Test Definition, Configuration, requirement, or other governing source.Verification includes a Twin Relationship in which at least one represented characteristic is assessed against a configured Fidelity Criterion and produces a determinable result.</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supports Configuration of the criteria used to assess correspondence among Twin Realizations before comparison, Validation, or other Test Execution activities that depend on twin fide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3-configure-a-twin-relationship:twin-003h-configure-twin-fidelity-criteria#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9::29:06</meta:creation-date>
    <dc:creator>Generated</dc:creator>
    <dc:date>2026-08-24T19::29:06</dc:date>
    <dc:language>en-US</dc:language>
    <meta:editing-cycles>1</meta:editing-cycles>
    <meta:editing-duration>PT0S</meta:editing-duration>
    <dc:title>dido:03-dido-te:99-annexes:annex-c-requirements:03-functional-requirements:03-03-twin-node-requirements:twin-003-configure-a-twin-relationship:twin-003h-configure-twin-fidelity-criteria</dc:title>
  </office:meta>
</office:document-meta>
</file>