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3-twin-node-requirements:twin-003-configure-a-twin-relationship:twin-003d-configure-twin-source-selection"/><text:bookmark-start text:name="__RefHeading___twin-003d_configure_twin_source_selection_1"/><text:bookmark-start text:name="twin-003d_configure_twin_source_selection"/>TWIN-003d — Configure Twin Source Selection<text:bookmark-end text:name="__RefHeading___twin-003d_configure_twin_source_selection_1"/><text:bookmark-end text:name="twin-003d_configure_twin_source_selection"/></text:h>
      <text:p text:style-name="Text_20_body"><text:a xlink:type="simple" xlink:href="https://wiki.didosolutions.com/dido/03-dido-te/99-annexes/annex-c-requirements/03-functional-requirements/03-03-twin-node-requirements/twin-003-configure-a-twin-relationship/start" text:style-name="Internet_20_link" text:visited-style-name="Visited_20_Internet_20_Link">Go to TWIN-003 — Configure a Twin Relationship</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configure the <text:a xlink:type="simple" xlink:href="https://wiki.didosolutions.com/dido/99_annexes/annex-b-terms-and-definitions/s/source_selection" text:style-name="Internet_20_link" text:visited-style-name="Visited_20_Internet_20_Link">Source Selection</text:a> criteria for each <text:a xlink:type="simple" xlink:href="https://wiki.didosolutions.com/dido/99_annexes/annex-b-terms-and-definitions/t/twin_relationship" text:style-name="Internet_20_link" text:visited-style-name="Visited_20_Internet_20_Link">Twin Relationship</text:a> that has more than one eligible <text:a xlink:type="simple" xlink:href="https://wiki.didosolutions.com/dido/99_annexes/annex-b-terms-and-definitions/d/data_source" text:style-name="Internet_20_link" text:visited-style-name="Visited_20_Internet_20_Link">Data Source</text:a>.</text:p>
      <text:h text:style-name="Heading_20_2" text:outline-level="2"><text:bookmark-start text:name="__RefHeading___source_3"/><text:bookmark-start text:name="source"/>Source<text:bookmark-end text:name="__RefHeading___source_3"/><text:bookmark-end text:name="source"/></text:h>
      <text:a xlink:type="simple" xlink:href="https://wiki.didosolutions.com/dido/03-dido-te/99-annexes/annex-b-references/dte-001" text:style-name="Internet_20_link" text:visited-style-name="Visited_20_Internet_20_Link">[DTE1] U.S. Patent Application US20220237111A1</text:a>
      <text:p text:style-name="Text_20_body">, virtual and physical Twin Node concepts and selection among Twin Nodes<text:a xlink:type="simple" xlink:href="https://wiki.didosolutions.com/dido/03-dido-te/99-annexes/annex-b-references/dte-002" text:style-name="Internet_20_link" text:visited-style-name="Visited_20_Internet_20_Link">[DTE2] Non-Traditional BAA Submission</text:a>, F17, <text:span text:style-name="Emphasis">Twin Nodes Selection</text:span><text:a xlink:type="simple" xlink:href="https://wiki.didosolutions.com/dido/03-dido-te/99-annexes/annex-b-references/dte-009" text:style-name="Internet_20_link" text:visited-style-name="Visited_20_Internet_20_Link">[DTE9] Distributed Immutable Data Object Reference Architecture (DIDO-RA)</text:a>, DDS publish-subscribe and Quality of Service concepts</text:p>
      <text:h text:style-name="Heading_20_2" text:outline-level="2"><text:bookmark-start text:name="__RefHeading___rationale_4"/><text:bookmark-start text:name="rationale"/>Rationale<text:bookmark-end text:name="__RefHeading___rationale_4"/><text:bookmark-end text:name="rationale"/></text:h>
      <text:p text:style-name="Text_20_body">A <text:a xlink:type="simple" xlink:href="https://wiki.didosolutions.com/dido/99_annexes/annex-b-terms-and-definitions/t/twin_relationship" text:style-name="Internet_20_link" text:visited-style-name="Visited_20_Internet_20_Link">Twin Relationship</text:a> may identify more than one <text:a xlink:type="simple" xlink:href="https://wiki.didosolutions.com/dido/99_annexes/annex-b-terms-and-definitions/d/data_source" text:style-name="Internet_20_link" text:visited-style-name="Visited_20_Internet_20_Link">Data Source</text:a> as eligible to provide data for a represented characteristic.</text:p>
      <text:p text:style-name="Text_20_body">Eligibility defines the set of Data Sources permitted to participate in the Twin Relationship. <text:a xlink:type="simple" xlink:href="https://wiki.didosolutions.com/dido/99_annexes/annex-b-terms-and-definitions/s/source_selection" text:style-name="Internet_20_link" text:visited-style-name="Visited_20_Internet_20_Link">Source Selection</text:a> determines which eligible Data Source supplies the applicable data when more than one eligible source is available.</text:p>
      <text:p text:style-name="Text_20_body">Explicit Source Selection criteria prevent technical discovery, communication availability, Topic matching, ordering effects, or other implementation behavior from implicitly determining the source used by the Twin Relationship.</text:p>
      <text:p text:style-name="Text_20_body">Source Selection criteria may incorporate applicable <text:a xlink:type="simple" xlink:href="https://wiki.didosolutions.com/dido/99_annexes/annex-b-terms-and-definitions/c/configuration" text:style-name="Internet_20_link" text:visited-style-name="Visited_20_Internet_20_Link">Configuration</text:a>, source identity, availability, priority, provenance, data freshness, test conditions, or <text:a xlink:type="simple" xlink:href="https://wiki.didosolutions.com/dido/99_annexes/annex-b-terms-and-definitions/q/quality_of_service" text:style-name="Internet_20_link" text:visited-style-name="Visited_20_Internet_20_Link">Quality of Service</text:a> characteristics.</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d/data_source" text:style-name="Internet_20_link" text:visited-style-name="Visited_20_Internet_20_Link">Data Source</text:a>
      <text:a xlink:type="simple" xlink:href="https://wiki.didosolutions.com/dido/99_annexes/annex-b-terms-and-definitions/s/source_selection" text:style-name="Internet_20_link" text:visited-style-name="Visited_20_Internet_20_Link">Source Selection</text:a>
      <text:a xlink:type="simple" xlink:href="https://wiki.didosolutions.com/dido/99_annexes/annex-b-terms-and-definitions/t/twin_relationship" text:style-name="Internet_20_link" text:visited-style-name="Visited_20_Internet_20_Link">Twin Relationship</text:a>
      <text:a xlink:type="simple" xlink:href="https://wiki.didosolutions.com/dido/99_annexes/annex-b-terms-and-definitions/t/twin_realization" text:style-name="Internet_20_link" text:visited-style-name="Visited_20_Internet_20_Link">Twin Realization</text:a>
      <text:a xlink:type="simple" xlink:href="https://wiki.didosolutions.com/dido/99_annexes/annex-b-terms-and-definitions/t/twin_data_mapping" text:style-name="Internet_20_link" text:visited-style-name="Visited_20_Internet_20_Link">Twin Data Mapping</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q/quality_of_service" text:style-name="Internet_20_link" text:visited-style-name="Visited_20_Internet_20_Link">Quality of Service</text:a>
      <text:a xlink:type="simple" xlink:href="https://wiki.didosolutions.com/dido/99_annexes/annex-b-terms-and-definitions/d/dds" text:style-name="Internet_20_link" text:visited-style-name="Visited_20_Internet_20_Link">DDS</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A Twin Relationship with more than one eligible Data Source has configured Source Selection criteria.The Source Selection criteria operate only on Data Sources identified as eligible for the applicable Twin Relationship.The Source Selection criteria identify the conditions used to determine the selected Data Source.An ineligible Data Source is excluded from Source Selection.The selected Data Source can be determined from the configured Source Selection criteria and applicable runtime conditions.DDS discovery, Topic matching, communication availability, or Quality of Service matching does not independently establish Source Selection unless incorporated into the configured Source Selection criteria.Verification includes a Twin Relationship with at least two eligible Data Sources and demonstrates deterministic selection of the applicable source under the configured conditions.</text:p>
      <text:h text:style-name="Heading_20_2" text:outline-level="2"><text:bookmark-start text:name="__RefHeading___traceability_7"/><text:bookmark-start text:name="traceability"/>Traceability<text:bookmark-end text:name="__RefHeading___traceability_7"/><text:bookmark-end text:name="traceability"/></text:h>
      <text:h text:style-name="Heading_20_2" text:outline-level="2"><text:bookmark-start text:name="__RefHeading___conops_relationship_8"/><text:bookmark-start text:name="conops_relationship"/>ConOps Relationship<text:bookmark-end text:name="__RefHeading___conops_relationship_8"/><text:bookmark-end text:name="conops_relationship"/></text:h>
      <text:p text:style-name="Text_20_body">This requirement supports selection of a Data Source after eligibility has been established and before the selected data is used for state acquisition, synchronization, simulation, comparison, or other Test Execution activities.</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TBD</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able:table table:style-name="Table">
        <table:table-column table:style-name="odt_auto_style_table_column_1_1"/>
        <table:table-row>
          <table:table-cell office:value-type="string" table:style-name="tablecell">
            <text:p text:style-name="Preformatted_20_Text">{{section&gt;dido:03-dido-te:99-annexes:annex-c-requirements:03-functional-requirements:03-03-twin-node-requirements:twin-003-configure-a-twin-relationship:twin-003d-configure-twin-source-selection#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4::08:23</meta:creation-date>
    <dc:creator>Generated</dc:creator>
    <dc:date>2026-08-24T14::08:23</dc:date>
    <dc:language>en-US</dc:language>
    <meta:editing-cycles>1</meta:editing-cycles>
    <meta:editing-duration>PT0S</meta:editing-duration>
    <dc:title>dido:03-dido-te:99-annexes:annex-c-requirements:03-functional-requirements:03-03-twin-node-requirements:twin-003-configure-a-twin-relationship:twin-003d-configure-twin-source-selection</dc:title>
  </office:meta>
</office:document-meta>
</file>