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3-configure-a-twin-relationship:twin-003b-configure-twin-data-mappings"/><text:bookmark-start text:name="__RefHeading___twin-003b_configure_twin_data_mappings_1"/><text:bookmark-start text:name="twin-003b_configure_twin_data_mappings"/>TWIN-003b — Configure Twin Data Mappings<text:bookmark-end text:name="__RefHeading___twin-003b_configure_twin_data_mappings_1"/><text:bookmark-end text:name="twin-003b_configure_twin_data_mappings"/></text:h>
      <text:p text:style-name="Text_20_body"><text:a xlink:type="simple" xlink:href="https://wiki.didosolutions.com/dido/03-dido-te/99-annexes/annex-c-requirements/03-functional-requirements/03-03-twin-node-requirements/twin-003-configure-a-twin-relationship/start" text:style-name="Internet_20_link" text:visited-style-name="Visited_20_Internet_20_Link">Go to TWIN-003 — Configure a Twin Relationship</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configure a <text:a xlink:type="simple" xlink:href="https://wiki.didosolutions.com/dido/99_annexes/annex-b-terms-and-definitions/t/twin_data_mapping" text:style-name="Internet_20_link" text:visited-style-name="Visited_20_Internet_20_Link">Twin Data Mapping</text:a> for each represented characteristic requiring correspondence among participating <text:a xlink:type="simple" xlink:href="https://wiki.didosolutions.com/dido/99_annexes/annex-b-terms-and-definitions/t/twin_realization" text:style-name="Internet_20_link" text:visited-style-name="Visited_20_Internet_20_Link">Twin Realizations</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comparison of Twin Node behavior<text:a xlink:type="simple" xlink:href="https://wiki.didosolutions.com/dido/03-dido-te/99-annexes/annex-b-references/dte-002" text:style-name="Internet_20_link" text:visited-style-name="Visited_20_Internet_20_Link">[DTE2] Non-Traditional BAA Submission</text:a>, Digital Twin concepts and F17, <text:span text:style-name="Emphasis">Twin Nodes Selection</text:span><text:a xlink:type="simple" xlink:href="https://wiki.didosolutions.com/dido/03-dido-te/99-annexes/annex-b-references/dte-009" text:style-name="Internet_20_link" text:visited-style-name="Visited_20_Internet_20_Link">[DTE9] Distributed Immutable Data Object Reference Architecture (DIDO-RA)</text:a>, Appendix A, <text:span text:style-name="Emphasis">Digital Twin</text:span>, and DDS data-distribution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lationship" text:style-name="Internet_20_link" text:visited-style-name="Visited_20_Internet_20_Link">Twin Relationship</text:a> identifies the characteristics represented across its <text:a xlink:type="simple" xlink:href="https://wiki.didosolutions.com/dido/99_annexes/annex-b-terms-and-definitions/t/twin_realization" text:style-name="Internet_20_link" text:visited-style-name="Visited_20_Internet_20_Link">Twin Realizations</text:a>. The participating realizations need not represent those characteristics using identical data structures, names, types, units, encodings, or communication mechanisms.</text:p>
      <text:p text:style-name="Text_20_body">A <text:a xlink:type="simple" xlink:href="https://wiki.didosolutions.com/dido/99_annexes/annex-b-terms-and-definitions/t/twin_data_mapping" text:style-name="Internet_20_link" text:visited-style-name="Visited_20_Internet_20_Link">Twin Data Mapping</text:a> identifies the correspondence between a represented characteristic and the data used to represent that characteristic in the participating Twin Realizations.</text:p>
      <text:p text:style-name="Text_20_body">Explicit data mappings prevent implementation-specific names, DDS Topics, field names, data types, units, or encodings from implicitly determining semantic correspondence.</text:p>
      <text:p text:style-name="Text_20_body">The mapping also provides a controlled basis for state acquisition, synchronization, simulation, comparison, and <text:a xlink:type="simple" xlink:href="https://wiki.didosolutions.com/dido/99_annexes/annex-b-terms-and-definitions/v/validation" text:style-name="Internet_20_link" text:visited-style-name="Visited_20_Internet_20_Link">Validation</text:a> across heterogeneous Twin Realiza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d/dds" text:style-name="Internet_20_link" text:visited-style-name="Visited_20_Internet_20_Link">DDS</text:a>
      <text:a xlink:type="simple" xlink:href="https://wiki.didosolutions.com/dido/99_annexes/annex-b-terms-and-definitions/t/test_definition" text:style-name="Internet_20_link" text:visited-style-name="Visited_20_Internet_20_Link">Test Definition</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represented characteristic requiring correspondence has a Twin Data Mapping.Each Twin Data Mapping identifies the represented characteristic to which it applies.Each Twin Data Mapping identifies the corresponding data used by the participating Twin Realizations.Different names, data structures, types, units, or encodings remain distinguishable within the mapping.A communication mechanism or technically compatible data representation does not establish semantic correspondence in the absence of an applicable Twin Data Mapping.Each Twin Data Mapping is traceable to the applicable Twin Relationship Configuration.Verification includes a Twin Relationship in which at least two Twin Realizations represent the same characteristic using different data representations.</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Configuration of semantic correspondence among Twin Realizations before state acquisition, synchronization, simulation, comparison, or Validation occur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3-configure-a-twin-relationship:twin-003b-configure-twin-data-mapping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41:02</meta:creation-date>
    <dc:creator>Generated</dc:creator>
    <dc:date>2026-08-22T15::41:02</dc:date>
    <dc:language>en-US</dc:language>
    <meta:editing-cycles>1</meta:editing-cycles>
    <meta:editing-duration>PT0S</meta:editing-duration>
    <dc:title>dido:03-dido-te:99-annexes:annex-c-requirements:03-functional-requirements:03-03-twin-node-requirements:twin-003-configure-a-twin-relationship:twin-003b-configure-twin-data-mappings</dc:title>
  </office:meta>
</office:document-meta>
</file>