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twin-003-configure-a-twin-relationship:twin-003a-identify-represented-twin-characteristics"/><text:bookmark-start text:name="__RefHeading___twin-003a_identify_represented_twin_characteristics_1"/><text:bookmark-start text:name="twin-003a_identify_represented_twin_characteristics"/>TWIN-003a — Identify Represented Twin Characteristics<text:bookmark-end text:name="__RefHeading___twin-003a_identify_represented_twin_characteristics_1"/><text:bookmark-end text:name="twin-003a_identify_represented_twin_characteristics"/></text:h>
      <text:p text:style-name="Text_20_body"><text:a xlink:type="simple" xlink:href="https://wiki.didosolutions.com/dido/03-dido-te/99-annexes/annex-c-requirements/03-functional-requirements/03-03-twin-node-requirements/twin-003-configure-a-twin-relationship/start" text:style-name="Internet_20_link" text:visited-style-name="Visited_20_Internet_20_Link">Go to TWIN-003 — Configure a Twin Relationship</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identify the characteristics of each <text:a xlink:type="simple" xlink:href="https://wiki.didosolutions.com/dido/99_annexes/annex-b-terms-and-definitions/t/twin_realization" text:style-name="Internet_20_link" text:visited-style-name="Visited_20_Internet_20_Link">Twin Realization</text:a> that participate in the applicable twin relationship.</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virtual and physical Twin Node concepts and comparison of Twin Node behavior<text:a xlink:type="simple" xlink:href="https://wiki.didosolutions.com/dido/03-dido-te/99-annexes/annex-b-references/dte-002" text:style-name="Internet_20_link" text:visited-style-name="Visited_20_Internet_20_Link">[DTE2] Non-Traditional BAA Submission</text:a>, Digital Twin concepts and F17, <text:span text:style-name="Emphasis">Twin Nodes Selection</text:span><text:a xlink:type="simple" xlink:href="https://wiki.didosolutions.com/dido/03-dido-te/99-annexes/annex-b-references/dte-009" text:style-name="Internet_20_link" text:visited-style-name="Visited_20_Internet_20_Link">[DTE9] Distributed Immutable Data Object Reference Architecture (DIDO-RA)</text:a>, Appendix A, <text:span text:style-name="Emphasis">Digital Twin</text:span></text:p>
      <text:h text:style-name="Heading_20_2" text:outline-level="2"><text:bookmark-start text:name="__RefHeading___rationale_4"/><text:bookmark-start text:name="rationale"/>Rationale<text:bookmark-end text:name="__RefHeading___rationale_4"/><text:bookmark-end text:name="rationale"/></text:h>
      <text:p text:style-name="Text_20_body">A <text:a xlink:type="simple" xlink:href="https://wiki.didosolutions.com/dido/99_annexes/annex-b-terms-and-definitions/d/digital_twin" text:style-name="Internet_20_link" text:visited-style-name="Visited_20_Internet_20_Link">Digital Twin</text:a> does not necessarily represent every characteristic of its referent.</text:p>
      <text:p text:style-name="Text_20_body">A twin relationship therefore requires an explicit identification of the characteristics that participate in that relationship. These characteristics establish the scope within which a <text:a xlink:type="simple" xlink:href="https://wiki.didosolutions.com/dido/99_annexes/annex-b-terms-and-definitions/t/twin_realization" text:style-name="Internet_20_link" text:visited-style-name="Visited_20_Internet_20_Link">Twin Realization</text:a> is observed, synchronized, simulated, selected, or compared.</text:p>
      <text:p text:style-name="Text_20_body">Represented characteristics may include selected state, behavior, <text:a xlink:type="simple" xlink:href="https://wiki.didosolutions.com/dido/99_annexes/annex-b-terms-and-definitions/c/configuration" text:style-name="Internet_20_link" text:visited-style-name="Visited_20_Internet_20_Link">Configuration</text:a>, communication, timing, resource, or lifecycle characteristics when those characteristics are applicable to the purpose of the twin relationship.</text:p>
      <text:p text:style-name="Text_20_body">Explicit identification prevents characteristics that happen to be observable or technically available from becoming part of the twin relationship without architectural intent.</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d/digital_twin" text:style-name="Internet_20_link" text:visited-style-name="Visited_20_Internet_20_Link">Digital Twin</text:a>
      <text:a xlink:type="simple" xlink:href="https://wiki.didosolutions.com/dido/99_annexes/annex-b-terms-and-definitions/t/twin_identity" text:style-name="Internet_20_link" text:visited-style-name="Visited_20_Internet_20_Link">Twin Identity</text:a>
      <text:a xlink:type="simple" xlink:href="https://wiki.didosolutions.com/dido/99_annexes/annex-b-terms-and-definitions/t/twin_realization" text:style-name="Internet_20_link" text:visited-style-name="Visited_20_Internet_20_Link">Twin Realization</text:a>
      <text:a xlink:type="simple" xlink:href="https://wiki.didosolutions.com/dido/99_annexes/annex-b-terms-and-definitions/t/twin_node" text:style-name="Internet_20_link" text:visited-style-name="Visited_20_Internet_20_Link">Twin Nod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t/test_definition" text:style-name="Internet_20_link" text:visited-style-name="Visited_20_Internet_20_Link">Test Definition</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configured twin relationship identifies the characteristics that participate in the relationship.An identified characteristic is associated with the applicable Twin Identity or Twin Realization.A characteristic not identified as participating in the twin relationship is not treated as a required basis for synchronization, simulation, comparison, or validation.The identified characteristics remain distinguishable from implementation-specific mechanisms used to observe or exchange their values.The identified characteristics can be traced to the applicable Configuration, Test Definition, requirement, or other governing source.Verification includes inspection of a twin relationship in which only a subset of the available characteristics of a Twin Realization participates in the relationship.</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supports configuration of the scope of a twin relationship before data mappings, source eligibility, source selection, synchronization, simulation, or comparison are established.</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3-twin-node-requirements:twin-003-configure-a-twin-relationship:twin-003a-identify-represented-twin-characteristic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7::37:42</meta:creation-date>
    <dc:creator>Generated</dc:creator>
    <dc:date>2026-08-24T17::37:42</dc:date>
    <dc:language>en-US</dc:language>
    <meta:editing-cycles>1</meta:editing-cycles>
    <meta:editing-duration>PT0S</meta:editing-duration>
    <dc:title>dido:03-dido-te:99-annexes:annex-c-requirements:03-functional-requirements:03-03-twin-node-requirements:twin-003-configure-a-twin-relationship:twin-003a-identify-represented-twin-characteristics</dc:title>
  </office:meta>
</office:document-meta>
</file>