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2-associate-twin-realizations:twin-002c-preserve-twin-realization-association"/><text:bookmark-start text:name="__RefHeading___twin-002c_preserve_twin_realization_association_1"/><text:bookmark-start text:name="twin-002c_preserve_twin_realization_association"/>TWIN-002c — Preserve Twin Realization Association<text:bookmark-end text:name="__RefHeading___twin-002c_preserve_twin_realization_association_1"/><text:bookmark-end text:name="twin-002c_preserve_twin_realization_association"/></text:h>
      <text:p text:style-name="Text_20_body"><text:a xlink:type="simple" xlink:href="https://wiki.didosolutions.com/dido/03-dido-te/99-annexes/annex-c-requirements/03-functional-requirements/03-03-twin-node-requirements/twin-002-associate-twin-realizations/start" text:style-name="Internet_20_link" text:visited-style-name="Visited_20_Internet_20_Link">Go to TWIN-002 — Associate Twin Realiz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serve the association between a <text:a xlink:type="simple" xlink:href="https://wiki.didosolutions.com/dido/99_annexes/annex-b-terms-and-definitions/t/twin_realization" text:style-name="Internet_20_link" text:visited-style-name="Visited_20_Internet_20_Link">Twin Realization</text:a> and its <text:a xlink:type="simple" xlink:href="https://wiki.didosolutions.com/dido/99_annexes/annex-b-terms-and-definitions/t/twin_identity" text:style-name="Internet_20_link" text:visited-style-name="Visited_20_Internet_20_Link">Twin Identity</text:a> unless a governed operation changes or removes the association.</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identifiers shared among Twin Node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alization" text:style-name="Internet_20_link" text:visited-style-name="Visited_20_Internet_20_Link">Twin Realization</text:a> remains meaningful only while its relationship to the applicable <text:a xlink:type="simple" xlink:href="https://wiki.didosolutions.com/dido/99_annexes/annex-b-terms-and-definitions/t/twin_identity" text:style-name="Internet_20_link" text:visited-style-name="Visited_20_Internet_20_Link">Twin Identity</text:a> remains explicit and stable.</text:p>
      <text:p text:style-name="Text_20_body">Preserving this association prevents a Twin Realization from silently changing the logical twin it represents because of deployment, restart, migration, Configuration change, network change, DDS discovery, or another implementation-specific event.</text:p>
      <text:p text:style-name="Text_20_body">The requirement also supports repeatable <text:a xlink:type="simple" xlink:href="https://wiki.didosolutions.com/dido/99_annexes/annex-b-terms-and-definitions/t/test_execution" text:style-name="Internet_20_link" text:visited-style-name="Visited_20_Internet_20_Link">Test Execution</text:a>, comparison of Twin Realizations, and <text:a xlink:type="simple" xlink:href="https://wiki.didosolutions.com/dido/99_annexes/annex-b-terms-and-definitions/t/traceability" text:style-name="Internet_20_link" text:visited-style-name="Visited_20_Internet_20_Link">Traceability</text:a> across the lifecycle of the twin relationship.</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node" text:style-name="Internet_20_link" text:visited-style-name="Visited_20_Internet_20_Link">Twin Nod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win Realization remains associated with the same Twin Identity across restart, redeployment, or equivalent lifecycle events.A change to implementation-specific resource identifiers does not alter the Twin Identity associated with the Twin Realization.A Configuration change does not alter the Twin Identity association unless the change explicitly includes an authorized reassociation.Discovery, communication matching, or DDS entity changes do not alter the Twin Identity association.An association changes only through an explicit governed reassociation or removal operation.Verification includes persistence and recovery of a Twin Realization association across at least one lifecycle event.</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tinued use of a Twin Realization across lifecycle, Configuration, and deployment changes while preserving the logical twin represented by that realiz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2-associate-twin-realizations:twin-002c-preserve-twin-realization-associ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7:51</meta:creation-date>
    <dc:creator>Generated</dc:creator>
    <dc:date>2026-08-23T22::47:51</dc:date>
    <dc:language>en-US</dc:language>
    <meta:editing-cycles>1</meta:editing-cycles>
    <meta:editing-duration>PT0S</meta:editing-duration>
    <dc:title>dido:03-dido-te:99-annexes:annex-c-requirements:03-functional-requirements:03-03-twin-node-requirements:twin-002-associate-twin-realizations:twin-002c-preserve-twin-realization-association</dc:title>
  </office:meta>
</office:document-meta>
</file>