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2-associate-twin-realizations:twin-002b-support-multiple-twin-realizations"/><text:bookmark-start text:name="__RefHeading___twin-002b_support_multiple_twin_realizations_1"/><text:bookmark-start text:name="twin-002b_support_multiple_twin_realizations"/>TWIN-002b — Support Multiple Twin Realizations<text:bookmark-end text:name="__RefHeading___twin-002b_support_multiple_twin_realizations_1"/><text:bookmark-end text:name="twin-002b_support_multiple_twin_realizations"/></text:h>
      <text:p text:style-name="Text_20_body"><text:a xlink:type="simple" xlink:href="https://wiki.didosolutions.com/dido/03-dido-te/99-annexes/annex-c-requirements/03-functional-requirements/03-03-twin-node-requirements/twin-002-associate-twin-realizations/start" text:style-name="Internet_20_link" text:visited-style-name="Visited_20_Internet_20_Link">Go to TWIN-002 — Associate Twin Realiz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upport association of more than one <text:a xlink:type="simple" xlink:href="https://wiki.didosolutions.com/dido/99_annexes/annex-b-terms-and-definitions/t/twin_realization" text:style-name="Internet_20_link" text:visited-style-name="Visited_20_Internet_20_Link">Twin Realization</text:a> with the same <text:a xlink:type="simple" xlink:href="https://wiki.didosolutions.com/dido/99_annexes/annex-b-terms-and-definitions/t/twin_identity" text:style-name="Internet_20_link" text:visited-style-name="Visited_20_Internet_20_Link">Twin Identity</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identifiers shared among Twin Node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p>
      <text:h text:style-name="Heading_20_2" text:outline-level="2"><text:bookmark-start text:name="__RefHeading___rationale_4"/><text:bookmark-start text:name="rationale"/>Rationale<text:bookmark-end text:name="__RefHeading___rationale_4"/><text:bookmark-end text:name="rationale"/></text:h>
      <text:p text:style-name="Text_20_body">The source material distinguishes multiple realizations of the same logical twin, including virtual and physical or real-world Twin Nodes.</text:p>
      <text:p text:style-name="Text_20_body">Allowing more than one <text:a xlink:type="simple" xlink:href="https://wiki.didosolutions.com/dido/99_annexes/annex-b-terms-and-definitions/t/twin_realization" text:style-name="Internet_20_link" text:visited-style-name="Visited_20_Internet_20_Link">Twin Realization</text:a> to reference the same <text:a xlink:type="simple" xlink:href="https://wiki.didosolutions.com/dido/99_annexes/annex-b-terms-and-definitions/t/twin_identity" text:style-name="Internet_20_link" text:visited-style-name="Visited_20_Internet_20_Link">Twin Identity</text:a> allows the DIDO-TE to select among alternative realizations without changing the logical twin represented by a test.</text:p>
      <text:p text:style-name="Text_20_body">This multiplicity also supports comparison of behavior or results produced by different Twin Realizations associated with the same Twin Identit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realization_type" text:style-name="Internet_20_link" text:visited-style-name="Visited_20_Internet_20_Link">Twin Realization Type</text:a>
      <text:a xlink:type="simple" xlink:href="https://wiki.didosolutions.com/dido/99_annexes/annex-b-terms-and-definitions/t/twin_node" text:style-name="Internet_20_link" text:visited-style-name="Visited_20_Internet_20_Link">Twin Nod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win Identity can be associated with at least two distinct Twin Realizations.Each associated Twin Realization retains its own Twin Realization Identifier.Each associated Twin Realization references the same Twin Identifier.Twin Realizations associated with the same Twin Identity may have different Twin Realization Types.Adding another Twin Realization does not change the Twin Identity or the identifiers of existing Twin Realizations.Verification includes a Twin Identity associated with at least one virtual Twin Realization and one physical or real-world Twin Realiza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registration and management of alternative Twin Realizations that represent the same logical twin and supports later selection or comparison of those realizations during Test Execu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2-associate-twin-realizations:twin-002b-support-multiple-twin-realiza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54:41</meta:creation-date>
    <dc:creator>Generated</dc:creator>
    <dc:date>2026-08-24T03::54:41</dc:date>
    <dc:language>en-US</dc:language>
    <meta:editing-cycles>1</meta:editing-cycles>
    <meta:editing-duration>PT0S</meta:editing-duration>
    <dc:title>dido:03-dido-te:99-annexes:annex-c-requirements:03-functional-requirements:03-03-twin-node-requirements:twin-002-associate-twin-realizations:twin-002b-support-multiple-twin-realizations</dc:title>
  </office:meta>
</office:document-meta>
</file>