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2-associate-twin-realizations:twin-002a-associate-a-twin-realization-with-a-twin-identity"/><text:bookmark-start text:name="__RefHeading___twin-002a_associate_a_twin_realization_with_a_twin_identity_1"/><text:bookmark-start text:name="twin-002a_associate_a_twin_realization_with_a_twin_identity"/>TWIN-002a — Associate a Twin Realization with a Twin Identity<text:bookmark-end text:name="__RefHeading___twin-002a_associate_a_twin_realization_with_a_twin_identity_1"/><text:bookmark-end text:name="twin-002a_associate_a_twin_realization_with_a_twin_identity"/></text:h>
      <text:p text:style-name="Text_20_body"><text:a xlink:type="simple" xlink:href="https://wiki.didosolutions.com/dido/03-dido-te/99-annexes/annex-c-requirements/03-functional-requirements/03-03-twin-node-requirements/twin-002-associate-twin-realizations/start" text:style-name="Internet_20_link" text:visited-style-name="Visited_20_Internet_20_Link">Go to TWIN-002 — Associate Twin Realization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ssociate each <text:a xlink:type="simple" xlink:href="https://wiki.didosolutions.com/dido/99_annexes/annex-b-terms-and-definitions/t/twin_realization" text:style-name="Internet_20_link" text:visited-style-name="Visited_20_Internet_20_Link">Twin Realization</text:a> with exactly one <text:a xlink:type="simple" xlink:href="https://wiki.didosolutions.com/dido/99_annexes/annex-b-terms-and-definitions/t/twin_identity" text:style-name="Internet_20_link" text:visited-style-name="Visited_20_Internet_20_Link">Twin Identity</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and identifiers shared among Twin Nodes<text:a xlink:type="simple" xlink:href="https://wiki.didosolutions.com/dido/03-dido-te/99-annexes/annex-b-references/dte-002" text:style-name="Internet_20_link" text:visited-style-name="Visited_20_Internet_20_Link">[DTE2] Non-Traditional BAA Submission</text:a>, F17, <text:span text:style-name="Emphasis">Twin Nodes Selection</text:span></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t/twin_realization" text:style-name="Internet_20_link" text:visited-style-name="Visited_20_Internet_20_Link">Twin Realization</text:a> represents a particular realization of a logical twin. Associating the realization with a <text:a xlink:type="simple" xlink:href="https://wiki.didosolutions.com/dido/99_annexes/annex-b-terms-and-definitions/t/twin_identity" text:style-name="Internet_20_link" text:visited-style-name="Visited_20_Internet_20_Link">Twin Identity</text:a> establishes which logical twin the realization represents.</text:p>
      <text:p text:style-name="Text_20_body">The association separates the semantic identity of the twin from the identity and implementation characteristics of the individual realization.</text:p>
      <text:p text:style-name="Text_20_body">Requiring one Twin Identity for each Twin Realization prevents a single realization from ambiguously representing multiple logical twins at the same time.</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identity" text:style-name="Internet_20_link" text:visited-style-name="Visited_20_Internet_20_Link">Twin Identity</text:a>
      <text:a xlink:type="simple" xlink:href="https://wiki.didosolutions.com/dido/99_annexes/annex-b-terms-and-definitions/t/twin_identifier" text:style-name="Internet_20_link" text:visited-style-name="Visited_20_Internet_20_Link">Twin Identifier</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realization_identifier" text:style-name="Internet_20_link" text:visited-style-name="Visited_20_Internet_20_Link">Twin Realization Identifier</text:a>
      <text:a xlink:type="simple" xlink:href="https://wiki.didosolutions.com/dido/99_annexes/annex-b-terms-and-definitions/t/twin_node" text:style-name="Internet_20_link" text:visited-style-name="Visited_20_Internet_20_Link">Twin Nod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win Realization references one Twin Identity.A Twin Realization without an associated Twin Identity is rejected.A Twin Realization cannot simultaneously reference more than one Twin Identity.The association resolves to the Twin Identifier assigned to the associated Twin Identity.Two or more Twin Realizations may independently reference the same Twin Identity.Verification includes inspection of at least one Twin Identity associated with multiple Twin Realizations and an attempted association of one Twin Realization with more than one Twin Identity.</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registration of a Twin Realization and establishes the logical twin represented by that realization before Configuration, selection, state acquisition, synchronization, or Test Execution occurs.</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2-associate-twin-realizations:twin-002a-associate-a-twin-realization-with-a-twin-identity#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5::40:39</meta:creation-date>
    <dc:creator>Generated</dc:creator>
    <dc:date>2026-08-22T15::40:39</dc:date>
    <dc:language>en-US</dc:language>
    <meta:editing-cycles>1</meta:editing-cycles>
    <meta:editing-duration>PT0S</meta:editing-duration>
    <dc:title>dido:03-dido-te:99-annexes:annex-c-requirements:03-functional-requirements:03-03-twin-node-requirements:twin-002-associate-twin-realizations:twin-002a-associate-a-twin-realization-with-a-twin-identity</dc:title>
  </office:meta>
</office:document-meta>
</file>