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3-functional-requirements:03-03-twin-node-requirements:twin-002-associate-twin-realizations:start"/><text:bookmark-start text:name="__RefHeading___twin-002_associate_twin_realizations_1"/><text:bookmark-start text:name="twin-002_associate_twin_realizations"/>TWIN-002 — Associate Twin Realizations<text:bookmark-end text:name="__RefHeading___twin-002_associate_twin_realizations_1"/><text:bookmark-end text:name="twin-002_associate_twin_realizations"/></text:h>
      <text:p text:style-name="Text_20_body"><text:a xlink:type="simple" xlink:href="https://wiki.didosolutions.com/dido/03-dido-te/99-annexes/annex-c-requirements/03-functional-requirements/03-03-twin-node-requirements/start" text:style-name="Internet_20_link" text:visited-style-name="Visited_20_Internet_20_Link">Go to C.3.3 Twin Node Requirements</text:a></text:p>
      <text:p text:style-name="Text_20_body">TWIN-002 is a non-leaf requirement group governing the association of one or more <text:a xlink:type="simple" xlink:href="https://wiki.didosolutions.com/dido/99_annexes/annex-b-terms-and-definitions/t/twin_realization" text:style-name="Internet_20_link" text:visited-style-name="Visited_20_Internet_20_Link">Twin Realizations</text:a> with a common <text:a xlink:type="simple" xlink:href="https://wiki.didosolutions.com/dido/99_annexes/annex-b-terms-and-definitions/t/twin_identity" text:style-name="Internet_20_link" text:visited-style-name="Visited_20_Internet_20_Link">Twin Identity</text:a>.</text:p>
      <text:p text:style-name="Text_20_body">The association establishes which individual realizations participate in the same logical twin while preserving the distinction between the logical Twin Identity and each realization.</text:p>
      <text:p text:style-name="Text_20_body">A Twin Identity may be associated with more than one Twin Realization, including virtual and physical or real-world realizations.</text:p>
      <text:p text:style-name="Text_20_body">Conformance is assessed against the individual leaf requirements listed below. TWIN-002 does not establish a separate conformance obligation.</text:p>
      <text:h text:style-name="Heading_20_2" text:outline-level="2"><text:bookmark-start text:name="__RefHeading___requirements_2"/><text:bookmark-start text:name="requirements"/>Requirements<text:bookmark-end text:name="__RefHeading___requirements_2"/><text:bookmark-end text:name="requiremen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Requirement Title </text:p>
          </table:table-cell>
          <table:table-cell office:value-type="string" table:style-name="tableheader">
            <text:p text:style-name="Table_20_Heading"> Purpose </text:p>
          </table:table-cell>
        </table:table-row>
        <table:table-row>
          <table:table-cell office:value-type="string" table:style-name="tablecell">
            <text:p text:style-name="tablealignleft"> TWIN-002a </text:p>
          </table:table-cell>
          <table:table-cell office:value-type="string" table:style-name="tablecell">
            <text:p text:style-name="tablealignleft"> Associate a Twin Realization with a Twin Identity </text:p>
          </table:table-cell>
          <table:table-cell office:value-type="string" table:style-name="tablecell">
            <text:p text:style-name="tablealignleft"> Establish the relationship between an individual Twin Realization and its Twin Identity. </text:p>
          </table:table-cell>
        </table:table-row>
        <table:table-row>
          <table:table-cell office:value-type="string" table:style-name="tablecell">
            <text:p text:style-name="tablealignleft"> TWIN-002b </text:p>
          </table:table-cell>
          <table:table-cell office:value-type="string" table:style-name="tablecell">
            <text:p text:style-name="tablealignleft"> Support Multiple Twin Realizations </text:p>
          </table:table-cell>
          <table:table-cell office:value-type="string" table:style-name="tablecell">
            <text:p text:style-name="tablealignleft"> Permit more than one Twin Realization to be associated with the same Twin Identity. </text:p>
          </table:table-cell>
        </table:table-row>
        <table:table-row>
          <table:table-cell office:value-type="string" table:style-name="tablecell">
            <text:p text:style-name="tablealignleft"> TWIN-002c </text:p>
          </table:table-cell>
          <table:table-cell office:value-type="string" table:style-name="tablecell">
            <text:p text:style-name="tablealignleft"> Preserve Twin Realization Association </text:p>
          </table:table-cell>
          <table:table-cell office:value-type="string" table:style-name="tablecell">
            <text:p text:style-name="tablealignleft"> Preserve the association between a Twin Realization and its Twin Identity throughout the applicable lifecycle. </text:p>
          </table:table-cell>
        </table:table-row>
        <table:table-row>
          <table:table-cell office:value-type="string" table:style-name="tablecell">
            <text:p text:style-name="tablealignleft"> TWIN-002d </text:p>
          </table:table-cell>
          <table:table-cell office:value-type="string" table:style-name="tablecell">
            <text:p text:style-name="tablealignleft"> Remove a Twin Realization Association </text:p>
          </table:table-cell>
          <table:table-cell office:value-type="string" table:style-name="tablecell">
            <text:p text:style-name="tablealignleft"> Remove an association without changing the identity of the remaining Twin Realizations or the Twin Identity. </text:p>
          </table:table-cell>
        </table:table-row>
      </table:table>
      <text:h text:style-name="Heading_20_2" text:outline-level="2"><text:bookmark-start text:name="__RefHeading___contents_3"/><text:bookmark-start text:name="contents"/>Contents<text:bookmark-end text:name="__RefHeading___contents_3"/><text:bookmark-end text:name="contents"/></text:h>
      <text:a xlink:type="simple" xlink:href="https://wiki.didosolutions.com/dido/03-dido-te/99-annexes/annex-c-requirements/03-functional-requirements/03-03-twin-node-requirements/twin-002-associate-twin-realizations/twin-002a-associate-a-twin-realization-with-a-twin-identity" text:style-name="Internet_20_link" text:visited-style-name="Visited_20_Internet_20_Link">TWIN-002a — Associate a Twin Realization with a Twin Identity</text:a>
      <text:a xlink:type="simple" xlink:href="https://wiki.didosolutions.com/dido/03-dido-te/99-annexes/annex-c-requirements/03-functional-requirements/03-03-twin-node-requirements/twin-002-associate-twin-realizations/twin-002b-support-multiple-twin-realizations" text:style-name="Internet_20_link" text:visited-style-name="Visited_20_Internet_20_Link">TWIN-002b — Support Multiple Twin Realizations</text:a>
      <text:a xlink:type="simple" xlink:href="https://wiki.didosolutions.com/dido/03-dido-te/99-annexes/annex-c-requirements/03-functional-requirements/03-03-twin-node-requirements/twin-002-associate-twin-realizations/twin-002c-preserve-twin-realization-association" text:style-name="Internet_20_link" text:visited-style-name="Visited_20_Internet_20_Link">TWIN-002c — Preserve Twin Realization Association</text:a>
      <text:a xlink:type="simple" xlink:href="https://wiki.didosolutions.com/dido/03-dido-te/99-annexes/annex-c-requirements/03-functional-requirements/03-03-twin-node-requirements/twin-002-associate-twin-realizations/twin-002d-remove-a-twin-realization-association" text:style-name="Internet_20_link" text:visited-style-name="Visited_20_Internet_20_Link">TWIN-002d — Remove a Twin Realization Association</text:a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p text:style-name="Text_20_body">, virtual and physical Twin Node concepts and identifiers shared among Twin Nodes<text:a xlink:type="simple" xlink:href="https://wiki.didosolutions.com/dido/03-dido-te/99-annexes/annex-b-references/dte-002" text:style-name="Internet_20_link" text:visited-style-name="Visited_20_Internet_20_Link">[DTE2] Non-Traditional BAA Submission</text:a>, F17, <text:span text:style-name="Emphasis">Twin Nodes Selection</text:span><text:a xlink:type="simple" xlink:href="https://wiki.didosolutions.com/dido/03-dido-te/99-annexes/annex-b-references/dte-009" text:style-name="Internet_20_link" text:visited-style-name="Visited_20_Internet_20_Link">[DTE9] Distributed Immutable Data Object Reference Architecture (DIDO-RA)</text:a>, Appendix A, <text:span text:style-name="Emphasis">Digital Twin</text:span></text:p>
      <text:h text:style-name="Heading_20_2" text:outline-level="2"><text:bookmark-start text:name="__RefHeading___rationale_5"/><text:bookmark-start text:name="rationale"/>Rationale<text:bookmark-end text:name="__RefHeading___rationale_5"/><text:bookmark-end text:name="rationale"/></text:h>
      <text:p text:style-name="Text_20_body">A <text:a xlink:type="simple" xlink:href="https://wiki.didosolutions.com/dido/99_annexes/annex-b-terms-and-definitions/t/twin_identity" text:style-name="Internet_20_link" text:visited-style-name="Visited_20_Internet_20_Link">Twin Identity</text:a> represents the logical twin independently of any particular <text:a xlink:type="simple" xlink:href="https://wiki.didosolutions.com/dido/99_annexes/annex-b-terms-and-definitions/t/twin_realization" text:style-name="Internet_20_link" text:visited-style-name="Visited_20_Internet_20_Link">Twin Realization</text:a>.</text:p>
      <text:p text:style-name="Text_20_body">Associating individual Twin Realizations with that Twin Identity allows the <text:a xlink:type="simple" xlink:href="https://wiki.didosolutions.com/dido/99_annexes/annex-b-terms-and-definitions/d/dido-te" text:style-name="Internet_20_link" text:visited-style-name="Visited_20_Internet_20_Link">DIDO-TE</text:a> to identify which realizations represent the same logical twin while preserving each realization as a distinct object.</text:p>
      <text:p text:style-name="Text_20_body">The association supports selection between virtual and physical or real-world Twin Realizations during <text:a xlink:type="simple" xlink:href="https://wiki.didosolutions.com/dido/99_annexes/annex-b-terms-and-definitions/t/test_execution" text:style-name="Internet_20_link" text:visited-style-name="Visited_20_Internet_20_Link">Test Execution</text:a> without changing the Twin Identity.</text:p>
      <text:h text:style-name="Heading_20_2" text:outline-level="2"><text:bookmark-start text:name="__RefHeading___applies_to_6"/><text:bookmark-start text:name="applies_to"/>Applies To<text:bookmark-end text:name="__RefHeading___applies_to_6"/><text:bookmark-end text:name="applies_to"/></text:h>
      <text:a xlink:type="simple" xlink:href="https://wiki.didosolutions.com/dido/99_annexes/annex-b-terms-and-definitions/d/dido-te" text:style-name="Internet_20_link" text:visited-style-name="Visited_20_Internet_20_Link">DIDO-TE</text:a>
      <text:a xlink:type="simple" xlink:href="https://wiki.didosolutions.com/dido/99_annexes/annex-b-terms-and-definitions/t/twin_identity" text:style-name="Internet_20_link" text:visited-style-name="Visited_20_Internet_20_Link">Twin Identity</text:a>
      <text:a xlink:type="simple" xlink:href="https://wiki.didosolutions.com/dido/99_annexes/annex-b-terms-and-definitions/t/twin_identifier" text:style-name="Internet_20_link" text:visited-style-name="Visited_20_Internet_20_Link">Twin Identifier</text:a>
      <text:a xlink:type="simple" xlink:href="https://wiki.didosolutions.com/dido/99_annexes/annex-b-terms-and-definitions/t/twin_realization" text:style-name="Internet_20_link" text:visited-style-name="Visited_20_Internet_20_Link">Twin Realization</text:a>
      <text:a xlink:type="simple" xlink:href="https://wiki.didosolutions.com/dido/99_annexes/annex-b-terms-and-definitions/t/twin_realization_identifier" text:style-name="Internet_20_link" text:visited-style-name="Visited_20_Internet_20_Link">Twin Realization Identifier</text:a>
      <text:a xlink:type="simple" xlink:href="https://wiki.didosolutions.com/dido/99_annexes/annex-b-terms-and-definitions/t/twin_node" text:style-name="Internet_20_link" text:visited-style-name="Visited_20_Internet_20_Link">Twin Node</text:a>
      <text:a xlink:type="simple" xlink:href="https://wiki.didosolutions.com/dido/99_annexes/annex-b-terms-and-definitions/t/test_execution" text:style-name="Internet_20_link" text:visited-style-name="Visited_20_Internet_20_Link">Test Execution</text:a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h text:style-name="Heading_20_2" text:outline-level="2"><text:bookmark-start text:name="__RefHeading___conops_relationship_8"/><text:bookmark-start text:name="conops_relationship"/>ConOps Relationship<text:bookmark-end text:name="__RefHeading___conops_relationship_8"/><text:bookmark-end text:name="conops_relationship"/></text:h>
      <text:p text:style-name="Text_20_body">This requirement group supports ConOps activities that register Twin Realizations, associate them with a Twin Identity, select among alternative realizations, and retire associations without changing the identity of the logical twin.</text:p>
      <text:h text:style-name="Heading_20_2" text:outline-level="2"><text:bookmark-start text:name="__RefHeading___delivery_phase_9"/><text:bookmark-start text:name="delivery_phase"/>Delivery Phase<text:bookmark-end text:name="__RefHeading___delivery_phase_9"/><text:bookmark-end text:name="delivery_phase"/></text:h>
      <text:p text:style-name="Text_20_body">TBD</text:p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Text_20_body">Draft</text:p>
      <text:p text:style-name="Horizontal_20_Line"/>
      <text:h text:style-name="Heading_20_2" text:outline-level="2"><text:bookmark-start text:name="__RefHeading___notes_for_editors_11"/><text:bookmark-start text:name="notes_for_editors"/>Notes for Editors<text:bookmark-end text:name="__RefHeading___notes_for_editors_11"/><text:bookmark-end text:name="notes_for_editors"/></text:h>
      <text:p text:style-name="Text_20_body">TWIN-002 is a non-leaf requirement group and does not contain an independent normative Statement or Verification section.</text:p>
      <text:p text:style-name="Text_20_body">The explicit links under Contents remain while the subordinate requirement pages are being created and reviewed. After all child pages exist, the explicit links may be removed because the <text:span text:style-name="Source_20_Text">indexmenu</text:span> automatically discovers them.</text:p>
      <text:p text:style-name="Text_20_body">The association between a Twin Identity and a Twin Realization is a semantic relationship. Do not define the relationship solely through container membership, network addressing, DDS discovery, Topic matching, or another realization-specific mechanism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41:15</meta:creation-date>
    <dc:creator>Generated</dc:creator>
    <dc:date>2026-08-24T10::41:15</dc:date>
    <dc:language>en-US</dc:language>
    <meta:editing-cycles>1</meta:editing-cycles>
    <meta:editing-duration>PT0S</meta:editing-duration>
    <dc:title>dido:03-dido-te:99-annexes:annex-c-requirements:03-functional-requirements:03-03-twin-node-requirements:twin-002-associate-twin-realizations:start</dc:title>
  </office:meta>
</office:document-meta>
</file>