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3-twin-node-requirements:twin-001-establish-twin-identity:twin-001c-identify-a-twin-realization"/><text:bookmark-start text:name="__RefHeading___twin-001c_identify_a_twin_realization_1"/><text:bookmark-start text:name="twin-001c_identify_a_twin_realization"/>TWIN-001c — Identify a Twin Realization<text:bookmark-end text:name="__RefHeading___twin-001c_identify_a_twin_realization_1"/><text:bookmark-end text:name="twin-001c_identify_a_twin_realization"/></text:h>
      <text:p text:style-name="Text_20_body"><text:a xlink:type="simple" xlink:href="https://wiki.didosolutions.com/dido/03-dido-te/99-annexes/annex-c-requirements/03-functional-requirements/03-03-twin-node-requirements/twin-001-establish-twin-identity/start" text:style-name="Internet_20_link" text:visited-style-name="Visited_20_Internet_20_Link">Go to TWIN-001 — Establish Twin Identity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IDO-TE SHALL assign each <text:a xlink:type="simple" xlink:href="https://wiki.didosolutions.com/dido/99_annexes/annex-b-terms-and-definitions/t/twin_realization" text:style-name="Internet_20_link" text:visited-style-name="Visited_20_Internet_20_Link">Twin Realization</text:a> a unique Twin Realization Identifier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virtual and physical Twin Node concepts<text:a xlink:type="simple" xlink:href="https://wiki.didosolutions.com/dido/03-dido-te/99-annexes/annex-b-references/dte-002" text:style-name="Internet_20_link" text:visited-style-name="Visited_20_Internet_20_Link">[DTE2] Non-Traditional BAA Submission</text:a>, F17, <text:span text:style-name="Emphasis">Twin Nodes Selection</text:span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a xlink:type="simple" xlink:href="https://wiki.didosolutions.com/dido/99_annexes/annex-b-terms-and-definitions/t/twin_identity" text:style-name="Internet_20_link" text:visited-style-name="Visited_20_Internet_20_Link">Twin Identity</text:a> identifies the logical twin, while a Twin Realization Identifier distinguishes a particular <text:a xlink:type="simple" xlink:href="https://wiki.didosolutions.com/dido/99_annexes/annex-b-terms-and-definitions/t/twin_realization" text:style-name="Internet_20_link" text:visited-style-name="Visited_20_Internet_20_Link">Twin Realization</text:a> associated with that Twin Identity.</text:p>
      <text:p text:style-name="Text_20_body">Separate identification of each Twin Realization allows DIDO-TE to distinguish among virtual, physical, real-world, simulated, or other permitted realizations without treating an implementation-specific resource identifier as the identity of the logical twin.</text:p>
      <text:p text:style-name="Text_20_body">This distinction supports Configuration, realization selection, state acquisition, comparison, and <text:a xlink:type="simple" xlink:href="https://wiki.didosolutions.com/dido/99_annexes/annex-b-terms-and-definitions/t/traceability" text:style-name="Internet_20_link" text:visited-style-name="Visited_20_Internet_20_Link">Traceability</text:a>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a xlink:type="simple" xlink:href="https://wiki.didosolutions.com/dido/99_annexes/annex-b-terms-and-definitions/t/twin_identity" text:style-name="Internet_20_link" text:visited-style-name="Visited_20_Internet_20_Link">Twin Identity</text:a>
      <text:a xlink:type="simple" xlink:href="https://wiki.didosolutions.com/dido/99_annexes/annex-b-terms-and-definitions/t/twin_identifier" text:style-name="Internet_20_link" text:visited-style-name="Visited_20_Internet_20_Link">Twin Identifier</text:a>
      <text:a xlink:type="simple" xlink:href="https://wiki.didosolutions.com/dido/99_annexes/annex-b-terms-and-definitions/t/twin_realization" text:style-name="Internet_20_link" text:visited-style-name="Visited_20_Internet_20_Link">Twin Realization</text:a>
      <text:p text:style-name="Text_20_body">Twin Realization Identifier<text:a xlink:type="simple" xlink:href="https://wiki.didosolutions.com/dido/99_annexes/annex-b-terms-and-definitions/t/twin_node" text:style-name="Internet_20_link" text:visited-style-name="Visited_20_Internet_20_Link">Twin Node</text:a>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Preformatted_20_Text"># Each Twin Realization has a Twin Realization Identifier.<text:line-break/># Two distinct Twin Realizations do not have the same Twin Realization Identifier within the applicable identity scope.<text:line-break/># Multiple Twin Realizations associated with one Twin Identity remain individually distinguishable.<text:line-break/># The Twin Realization Identifier remains distinguishable from the [[dido:99_annexes:annex-b-terms-and-definitions:t:twin_identifier|Twin Identifier]].<text:line-break/># A change to an implementation-specific identifier does not, by itself, change the Twin Realization Identifier.</text:p>
      <text:p text:style-name="Text_20_body">Verification includes inspection of a Twin Identity associated with multiple Twin Realizatio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h text:style-name="Heading_20_2" text:outline-level="2"><text:bookmark-start text:name="__RefHeading___conops_relationship_8"/><text:bookmark-start text:name="conops_relationship"/>ConOps Relationship<text:bookmark-end text:name="__RefHeading___conops_relationship_8"/><text:bookmark-end text:name="conops_relationship"/></text:h>
      <text:p text:style-name="Text_20_body">This requirement supports registration, Configuration, selection, observation, and comparison of individual Twin Realizations associated with a Twin Identity.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p text:style-name="Text_20_body">TBD</text:p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Text_20_body">Draft</text:p>
      <text:h text:style-name="Heading_20_2" text:outline-level="2"><text:bookmark-start text:name="__RefHeading___statement_reference_11"/><text:bookmark-start text:name="statement_reference"/>Statement Reference<text:bookmark-end text:name="__RefHeading___statement_reference_11"/><text:bookmark-end text:name="statement_referenc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3-functional-requirements:03-03-twin-node-requirements:twin-001-establish-twin-identity:twin-001c-identify-a-twin-realization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56:45</meta:creation-date>
    <dc:creator>Generated</dc:creator>
    <dc:date>2026-08-23T22::56:45</dc:date>
    <dc:language>en-US</dc:language>
    <meta:editing-cycles>1</meta:editing-cycles>
    <meta:editing-duration>PT0S</meta:editing-duration>
    <dc:title>dido:03-dido-te:99-annexes:annex-c-requirements:03-functional-requirements:03-03-twin-node-requirements:twin-001-establish-twin-identity:twin-001c-identify-a-twin-realization</dc:title>
  </office:meta>
</office:document-meta>
</file>