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3-twin-node-requirements:twin-001-establish-twin-identity:twin-001b-preserve-twin-identity-across-realizations"/><text:bookmark-start text:name="__RefHeading___twin-001b_preserve_twin_identity_across_realizations_1"/><text:bookmark-start text:name="twin-001b_preserve_twin_identity_across_realizations"/>TWIN-001b — Preserve Twin Identity Across Realizations<text:bookmark-end text:name="__RefHeading___twin-001b_preserve_twin_identity_across_realizations_1"/><text:bookmark-end text:name="twin-001b_preserve_twin_identity_across_realizations"/></text:h>
      <text:p text:style-name="Text_20_body"><text:a xlink:type="simple" xlink:href="https://wiki.didosolutions.com/dido/03-dido-te/99-annexes/annex-c-requirements/03-functional-requirements/03-03-twin-node-requirements/twin-001-establish-twin-identity/start" text:style-name="Internet_20_link" text:visited-style-name="Visited_20_Internet_20_Link">Go to TWIN-001 — Establish Twin Identity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IDO-TE SHALL associate every <text:a xlink:type="simple" xlink:href="https://wiki.didosolutions.com/dido/99_annexes/annex-b-terms-and-definitions/t/twin_realization" text:style-name="Internet_20_link" text:visited-style-name="Visited_20_Internet_20_Link">Twin Realization</text:a> of the same <text:a xlink:type="simple" xlink:href="https://wiki.didosolutions.com/dido/99_annexes/annex-b-terms-and-definitions/t/twin_identity" text:style-name="Internet_20_link" text:visited-style-name="Visited_20_Internet_20_Link">Twin Identity</text:a> with the same <text:a xlink:type="simple" xlink:href="https://wiki.didosolutions.com/dido/99_annexes/annex-b-terms-and-definitions/t/twin_identifier" text:style-name="Internet_20_link" text:visited-style-name="Visited_20_Internet_20_Link">Twin Identifier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 and identifiers shared among Twin Nodes<text:a xlink:type="simple" xlink:href="https://wiki.didosolutions.com/dido/03-dido-te/99-annexes/annex-b-references/dte-002" text:style-name="Internet_20_link" text:visited-style-name="Visited_20_Internet_20_Link">[DTE2] Non-Traditional BAA Submission</text:a>, F17, <text:span text:style-name="Emphasis">Twin Nodes Selection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t/twin_identity" text:style-name="Internet_20_link" text:visited-style-name="Visited_20_Internet_20_Link">Twin Identity</text:a> represents the logical twin independently of any particular <text:a xlink:type="simple" xlink:href="https://wiki.didosolutions.com/dido/99_annexes/annex-b-terms-and-definitions/t/twin_realization" text:style-name="Internet_20_link" text:visited-style-name="Visited_20_Internet_20_Link">Twin Realization</text:a>.</text:p>
      <text:p text:style-name="Text_20_body">The source material permits more than one realization of the same twin, including virtual and physical or real-world realizations. Preserving the same <text:a xlink:type="simple" xlink:href="https://wiki.didosolutions.com/dido/99_annexes/annex-b-terms-and-definitions/t/twin_identifier" text:style-name="Internet_20_link" text:visited-style-name="Visited_20_Internet_20_Link">Twin Identifier</text:a> across those realizations allows a <text:a xlink:type="simple" xlink:href="https://wiki.didosolutions.com/dido/99_annexes/annex-b-terms-and-definitions/t/test_execution" text:style-name="Internet_20_link" text:visited-style-name="Visited_20_Internet_20_Link">Test Execution</text:a> to select or substitute a realization without changing the logical participant represented by the test.</text:p>
      <text:p text:style-name="Text_20_body">This separation also supports comparison of results obtained from different Twin Realizations of the same Twin Ident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t/twin_identity" text:style-name="Internet_20_link" text:visited-style-name="Visited_20_Internet_20_Link">Twin Identity</text:a>
      <text:a xlink:type="simple" xlink:href="https://wiki.didosolutions.com/dido/99_annexes/annex-b-terms-and-definitions/t/twin_identifier" text:style-name="Internet_20_link" text:visited-style-name="Visited_20_Internet_20_Link">Twin Identifier</text:a>
      <text:a xlink:type="simple" xlink:href="https://wiki.didosolutions.com/dido/99_annexes/annex-b-terms-and-definitions/t/twin_realization" text:style-name="Internet_20_link" text:visited-style-name="Visited_20_Internet_20_Link">Twin Realization</text:a>
      <text:a xlink:type="simple" xlink:href="https://wiki.didosolutions.com/dido/99_annexes/annex-b-terms-and-definitions/t/twin_node" text:style-name="Internet_20_link" text:visited-style-name="Visited_20_Internet_20_Link">Twin Node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execution" text:style-name="Internet_20_link" text:visited-style-name="Visited_20_Internet_20_Link">Test Execution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Preformatted_20_Text"># Two or more Twin Realizations associated with the same Twin Identity reference the same Twin Identifier.<text:line-break/># Selection of a different Twin Realization for a Test Execution preserves the Twin Identifier.<text:line-break/># Replacement or removal of a Twin Realization does not alter the Twin Identifier assigned to the Twin Identity.<text:line-break/># A Twin Realization associated with a different Twin Identity does not reference the Twin Identifier assigned to the first Twin Identity.</text:p>
      <text:p text:style-name="Text_20_body">Verification includes inspection of a Twin Identity associated with at least two Twin Realizations and execution of a realization-selection or substitution tes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supports ConOps activities that select or substitute among alternative Twin Realizations while preserving the identity of the logical twin represented within the Test Execution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3-twin-node-requirements:twin-001-establish-twin-identity:twin-001b-preserve-twin-identity-across-realizations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29:29</meta:creation-date>
    <dc:creator>Generated</dc:creator>
    <dc:date>2026-08-24T19::29:29</dc:date>
    <dc:language>en-US</dc:language>
    <meta:editing-cycles>1</meta:editing-cycles>
    <meta:editing-duration>PT0S</meta:editing-duration>
    <dc:title>dido:03-dido-te:99-annexes:annex-c-requirements:03-functional-requirements:03-03-twin-node-requirements:twin-001-establish-twin-identity:twin-001b-preserve-twin-identity-across-realizations</dc:title>
  </office:meta>
</office:document-meta>
</file>