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3-dido-te:99-annexes:annex-c-requirements:03-functional-requirements:03-03-twin-node-requirements:twin-001-establish-twin-identity:twin-001a-assign-a-twin-identifier"/><text:bookmark-start text:name="__RefHeading___twin-001a_assign_a_twin_identifier_1"/><text:bookmark-start text:name="twin-001a_assign_a_twin_identifier"/>TWIN-001a — Assign a Twin Identifier<text:bookmark-end text:name="__RefHeading___twin-001a_assign_a_twin_identifier_1"/><text:bookmark-end text:name="twin-001a_assign_a_twin_identifier"/></text:h>
      <text:p text:style-name="Text_20_body"><text:a xlink:type="simple" xlink:href="https://wiki.didosolutions.com/dido/03-dido-te/99-annexes/annex-c-requirements/03-functional-requirements/03-03-twin-node-requirements/twin-001-establish-twin-identity/start" text:style-name="Internet_20_link" text:visited-style-name="Visited_20_Internet_20_Link">Go to TWIN-001 — Establish Twin Identity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IDO-TE SHALL assign each logical twin a unique Twin Identifie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a xlink:type="simple" xlink:href="https://wiki.didosolutions.com/dido/03-dido-te/99-annexes/annex-b-references/dte-001" text:style-name="Internet_20_link" text:visited-style-name="Visited_20_Internet_20_Link">[DTE1] U.S. Patent Application US20220237111A1</text:a>
      <text:p text:style-name="Text_20_body">, Twin Node claims describing identifiers shared among Twin Nodes<text:a xlink:type="simple" xlink:href="https://wiki.didosolutions.com/dido/03-dido-te/99-annexes/annex-b-references/dte-002" text:style-name="Internet_20_link" text:visited-style-name="Visited_20_Internet_20_Link">[DTE2] Non-Traditional BAA Submission</text:a>, F17, <text:span text:style-name="Emphasis">Twin Nodes Selection</text:span><text:a xlink:type="simple" xlink:href="https://wiki.didosolutions.com/dido/03-dido-te/99-annexes/annex-b-references/dte-009" text:style-name="Internet_20_link" text:visited-style-name="Visited_20_Internet_20_Link">[DTE9] Distributed Immutable Data Object Reference Architecture (DIDO-RA)</text:a>, Appendix A, <text:span text:style-name="Emphasis">Digital Twin</text:span>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stable logical identity distinguishes the twin from the individual <text:a xlink:type="simple" xlink:href="https://wiki.didosolutions.com/dido/99_annexes/annex-b-terms-and-definitions/t/twin_node" text:style-name="Internet_20_link" text:visited-style-name="Visited_20_Internet_20_Link">Twin Nodes</text:a> that realize it.</text:p>
      <text:p text:style-name="Text_20_body">The Twin Identifier provides the common identity needed to associate multiple realizations with the same logical twin and to preserve that identity when a <text:a xlink:type="simple" xlink:href="https://wiki.didosolutions.com/dido/99_annexes/annex-b-terms-and-definitions/t/test_execution" text:style-name="Internet_20_link" text:visited-style-name="Visited_20_Internet_20_Link">Test Execution</text:a> selects a different realization.</text:p>
      <text:p text:style-name="Text_20_body">The Twin Identifier remains independent of container identifiers, process identifiers, host names, network addresses, DDS entity identifiers, and other realization-specific identifie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win Identity<text:a xlink:type="simple" xlink:href="https://wiki.didosolutions.com/dido/99_annexes/annex-b-terms-and-definitions/t/twin_node" text:style-name="Internet_20_link" text:visited-style-name="Visited_20_Internet_20_Link">Twin Node</text:a>Twin Realization<text:a xlink:type="simple" xlink:href="https://wiki.didosolutions.com/dido/99_annexes/annex-b-terms-and-definitions/t/test_definition" text:style-name="Internet_20_link" text:visited-style-name="Visited_20_Internet_20_Link">Test Definition</text:a><text:a xlink:type="simple" xlink:href="https://wiki.didosolutions.com/dido/99_annexes/annex-b-terms-and-definitions/t/test_execution" text:style-name="Internet_20_link" text:visited-style-name="Visited_20_Internet_20_Link">Test Execution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Preformatted_20_Text"># A logical twin receives a Twin Identifier.<text:line-break/># Two distinct logical twins do not receive the same Twin Identifier within the applicable identity scope.<text:line-break/># Replacing or selecting a different Twin Realization does not require assignment of a new Twin Identifier.<text:line-break/># A realization-specific identifier does not serve as the authoritative Twin Identifier solely because it identifies an implementation resource.</text:p>
      <text:p text:style-name="Text_20_body">Verification includes inspection of the Twin Identity record and tests involving more than one logical twin and more than one realization of the same logical twi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h text:style-name="Heading_20_2" text:outline-level="2"><text:bookmark-start text:name="__RefHeading___conops_relationship_8"/><text:bookmark-start text:name="conops_relationship"/>ConOps Relationship<text:bookmark-end text:name="__RefHeading___conops_relationship_8"/><text:bookmark-end text:name="conops_relationship"/></text:h>
      <text:p text:style-name="Text_20_body">This requirement supports registration of a logical twin before one or more Twin Realizations are associated with it.</text:p>
      <text:h text:style-name="Heading_20_2" text:outline-level="2"><text:bookmark-start text:name="__RefHeading___delivery_phase_9"/><text:bookmark-start text:name="delivery_phase"/>Delivery Phase<text:bookmark-end text:name="__RefHeading___delivery_phase_9"/><text:bookmark-end text:name="delivery_phase"/></text:h>
      <text:p text:style-name="Text_20_body">TBD</text:p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Text_20_body">Draft</text:p>
      <text:h text:style-name="Heading_20_2" text:outline-level="2"><text:bookmark-start text:name="__RefHeading___statement_reference_11"/><text:bookmark-start text:name="statement_reference"/>Statement Reference<text:bookmark-end text:name="__RefHeading___statement_reference_11"/><text:bookmark-end text:name="statement_referenc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{section&gt;dido:03-dido-te:99-annexes:annex-c-requirements:03-functional-requirements:03-03-twin-node-requirements:twin-001-establish-twin-identity:twin-001a-assign-a-twin-identifier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4:34</meta:creation-date>
    <dc:creator>Generated</dc:creator>
    <dc:date>2026-08-23T22::54:34</dc:date>
    <dc:language>en-US</dc:language>
    <meta:editing-cycles>1</meta:editing-cycles>
    <meta:editing-duration>PT0S</meta:editing-duration>
    <dc:title>dido:03-dido-te:99-annexes:annex-c-requirements:03-functional-requirements:03-03-twin-node-requirements:twin-001-establish-twin-identity:twin-001a-assign-a-twin-identifier</dc:title>
  </office:meta>
</office:document-meta>
</file>