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start"/><text:bookmark-start text:name="__RefHeading___c.3_node_requirements_1"/><text:bookmark-start text:name="c.3_node_requirements"/>C.3 Node Requirements<text:bookmark-end text:name="__RefHeading___c.3_node_requirements_1"/><text:bookmark-end text:name="c.3_node_requirements"/></text:h>
      <text:p text:style-name="Text_20_body"><text:a xlink:type="simple" xlink:href="https://wiki.didosolutions.com/dido/03-dido-te/99-annexes/annex-c-requirements/start" text:style-name="Internet_20_link" text:visited-style-name="Visited_20_Internet_20_Link">Go to Annex C: Requirements</text:a></text:p>
      <text:p text:style-name="Text_20_body">This section identifies the <text:a xlink:type="simple" xlink:href="https://wiki.didosolutions.com/dido/99_annexes/annex-b-terms-and-definitions/d/dido-te" text:style-name="Internet_20_link" text:visited-style-name="Visited_20_Internet_20_Link">DIDO-TE</text:a> requirements governing the definition, provisioning, configuration, control, execution, isolation, identification, observation, resource management, fault injection, state management, reset, activity recording, and <text:a xlink:type="simple" xlink:href="https://wiki.didosolutions.com/dido/99_annexes/annex-b-terms-and-definitions/t/traceability" text:style-name="Internet_20_link" text:visited-style-name="Visited_20_Internet_20_Link">Traceability</text:a> of <text:a xlink:type="simple" xlink:href="https://wiki.didosolutions.com/dido/99_annexes/annex-b-terms-and-definitions/n/node" text:style-name="Internet_20_link" text:visited-style-name="Visited_20_Internet_20_Link">Nodes</text:a>.</text:p>
      <text:p text:style-name="Text_20_body">The requirements in this section derive from the source documents identified in Annex B. Some requirements derive directly from those sources. Others normalise or decompose source concepts into individually verifiable architectural obligations.</text:p>
      <text:p text:style-name="Text_20_body">The non-leaf requirements organize related Node obligations into coherent requirement groups. Each non-leaf requirement has a stable requirement identifier and namespace containing its subordinate leaf requirements. The leaf requirements define the normative statements subject to individual verification.</text:p>
      <text:p text:style-name="Text_20_body">Requirements governing the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Validation, Evidence, Security, Governance, and Operations are defined in their respective requirement sections.</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13:47</meta:creation-date>
    <dc:creator>Generated</dc:creator>
    <dc:date>2026-08-24T14::13:47</dc:date>
    <dc:language>en-US</dc:language>
    <meta:editing-cycles>1</meta:editing-cycles>
    <meta:editing-duration>PT0S</meta:editing-duration>
    <dc:title>dido:03-dido-te:99-annexes:annex-c-requirements:03-functional-requirements:03-02-node-requirements:start</dc:title>
  </office:meta>
</office:document-meta>
</file>