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3-functional-requirements:03-02-node-requirements:nod-012-reset-a-node:start"/><text:bookmark-start text:name="__RefHeading___nod-012_reset_a_node_1"/><text:bookmark-start text:name="nod-012_reset_a_node"/>NOD-012 — Reset a Node<text:bookmark-end text:name="__RefHeading___nod-012_reset_a_node_1"/><text:bookmark-end text:name="nod-012_reset_a_node"/></text:h>
      <text:p text:style-name="Text_20_body"><text:a xlink:type="simple" xlink:href="https://wiki.didosolutions.com/dido/03-dido-te/99-annexes/annex-c-requirements/03-functional-requirements/03-02-node-requirements/start" text:style-name="Internet_20_link" text:visited-style-name="Visited_20_Internet_20_Link">Go to Node Requirements</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text:a xlink:type="simple" xlink:href="https://wiki.didosolutions.com/dido/99_annexes/annex-b-terms-and-definitions/d/dido-te" text:style-name="Internet_20_link" text:visited-style-name="Visited_20_Internet_20_Link">DIDO-TE</text:a> SHALL reset each <text:a xlink:type="simple" xlink:href="https://wiki.didosolutions.com/dido/99_annexes/annex-b-terms-and-definitions/n/node" text:style-name="Internet_20_link" text:visited-style-name="Visited_20_Internet_20_Link">Node</text:a> to the state specified by the governing <text:a xlink:type="simple" xlink:href="https://wiki.didosolutions.com/dido/99_annexes/annex-b-terms-and-definitions/t/test_definition" text:style-name="Internet_20_link" text:visited-style-name="Visited_20_Internet_20_Link">Test Definition</text:a> using the governing <text:a xlink:type="simple" xlink:href="https://wiki.didosolutions.com/dido/99_annexes/annex-b-terms-and-definitions/t/test_procedure" text:style-name="Internet_20_link" text:visited-style-name="Visited_20_Internet_20_Link">Test Procedure</text:a>.</text:p>
      <text:h text:style-name="Heading_20_2" text:outline-level="2"><text:bookmark-start text:name="__RefHeading___derived_from_3"/><text:bookmark-start text:name="derived_from"/>Derived From<text:bookmark-end text:name="__RefHeading___derived_from_3"/><text:bookmark-end text:name="derived_from"/></text:h>
      <text:a xlink:type="simple" xlink:href="https://wiki.didosolutions.com/dido/03-dido-te/99-annexes/annex-b-references/dte-005" text:style-name="Internet_20_link" text:visited-style-name="Visited_20_Internet_20_Link">[DTE5] DIDO-TE Requirements Register</text:a>
      <text:p text:style-name="Text_20_body">, source requirement identifier and obligation to be assigned<text:a xlink:type="simple" xlink:href="https://wiki.didosolutions.com/dido/03-dido-te/99-annexes/annex-b-references/dte-006" text:style-name="Internet_20_link" text:visited-style-name="Visited_20_Internet_20_Link">[DTE6] Structured Information Processing Reference Architecture (SIP-RA)</text:a><text:a xlink:type="simple" xlink:href="https://wiki.didosolutions.com/dido/03-dido-te/99-annexes/annex-b-references/dte-007" text:style-name="Internet_20_link" text:visited-style-name="Visited_20_Internet_20_Link">[DTE7] Federated Data Interpretation Systems Reference Architecture (FDIS-RA)</text:a></text:p>
      <text:h text:style-name="Heading_20_2" text:outline-level="2"><text:bookmark-start text:name="__RefHeading___rationale_4"/><text:bookmark-start text:name="rationale"/>Rationale<text:bookmark-end text:name="__RefHeading___rationale_4"/><text:bookmark-end text:name="rationale"/></text:h>
      <text:p text:style-name="Text_20_body">Resetting a Node establishes a specified state by clearing, reinitializing, replacing, or returning identified elements of the Node’s current state to values specified by the governing Test Definition.</text:p>
      <text:p text:style-name="Text_20_body">The governing Test Definition identifies the Node, reset condition, reset scope, source-state conditions, target state, information retained, information removed, configuration values, Node Bindings, resource conditions, time constraints, authorization conditions, and permitted subsequent activity.</text:p>
      <text:p text:style-name="Text_20_body">The governing Test Procedure specifies the reset actions and their sequence. These actions may clear transient data, cancel pending work, reinitialize processing, return configuration values to a specified baseline, close or recreate Node Bindings, release resources, or place the Node in a specified lifecycle state.</text:p>
      <text:p text:style-name="Text_20_body">A reset differs from stopping a Node. Stopping ends Node operation and places the Node in a specified non-operating state. A reset changes identified state elements and may leave the Node operating or place it in another state specified by the governing Test Definition.</text:p>
      <text:p text:style-name="Text_20_body">A reset also differs from restarting a Node. Restarting stops and starts Node operation. A reset does not necessarily stop or start the Node.</text:p>
      <text:p text:style-name="Text_20_body">A reset differs from recovery because recovery responds to a Fault, Failure, exception, or other disrupted condition. A reset may form part of a recovery procedure, but the governing Test Definition may also require a reset to establish repeatable initial conditions.</text:p>
      <text:p text:style-name="Text_20_body">A reset differs from <text:a xlink:type="simple" xlink:href="https://wiki.didosolutions.com/dido/03-dido-te/99-annexes/annex-c-requirements/03-node-requirements/nod-011-preserve-node-state/nod-011f-restore-preserved-node-state" text:style-name="Internet_20_link" text:visited-style-name="Visited_20_Internet_20_Link">NOD-011f — Restore Preserved Node State</text:a>. Restoration uses a verified preserved state representation. Reset establishes the target state specified by the governing Test Definition without requiring a preserved state representation.</text:p>
      <text:p text:style-name="Text_20_body">An incomplete, incorrectly scoped, mistimed, unauthorized, or unverified reset may leave residual data, pending activity, unintended Node Bindings, allocated resources, or an unknown Node state. Such conditions may invalidate subsequent Test Executions or Test Results.</text:p>
      <text:h text:style-name="Heading_20_2" text:outline-level="2"><text:bookmark-start text:name="__RefHeading___applies_to_5"/><text:bookmark-start text:name="applies_to"/>Applies To<text:bookmark-end text:name="__RefHeading___applies_to_5"/><text:bookmark-end text:name="applies_to"/></text:h>
      <text:a xlink:type="simple" xlink:href="https://wiki.didosolutions.com/dido/99_annexes/annex-b-terms-and-definitions/d/dido-te" text:style-name="Internet_20_link" text:visited-style-name="Visited_20_Internet_20_Link">DIDO-TE</text:a>
      <text:a xlink:type="simple" xlink:href="https://wiki.didosolutions.com/dido/99_annexes/annex-b-terms-and-definitions/n/node" text:style-name="Internet_20_link" text:visited-style-name="Visited_20_Internet_20_Link">Node</text:a>
      <text:a xlink:type="simple" xlink:href="https://wiki.didosolutions.com/dido/99_annexes/annex-b-terms-and-definitions/n/node_definition" text:style-name="Internet_20_link" text:visited-style-name="Visited_20_Internet_20_Link">Node Definition</text:a>
      <text:a xlink:type="simple" xlink:href="https://wiki.didosolutions.com/dido/99_annexes/annex-b-terms-and-definitions/n/node_implementation" text:style-name="Internet_20_link" text:visited-style-name="Visited_20_Internet_20_Link">Node Implementation</text:a>
      <text:a xlink:type="simple" xlink:href="https://wiki.didosolutions.com/dido/99_annexes/annex-b-terms-and-definitions/n/node_configuration" text:style-name="Internet_20_link" text:visited-style-name="Visited_20_Internet_20_Link">Node Configuration</text:a>
      <text:a xlink:type="simple" xlink:href="https://wiki.didosolutions.com/dido/99_annexes/annex-b-terms-and-definitions/n/node_binding" text:style-name="Internet_20_link" text:visited-style-name="Visited_20_Internet_20_Link">Node Binding</text:a>
      <text:a xlink:type="simple" xlink:href="https://wiki.didosolutions.com/dido/99_annexes/annex-b-terms-and-definitions/d/dependency" text:style-name="Internet_20_link" text:visited-style-name="Visited_20_Internet_20_Link">Dependency</text:a>
      <text:a xlink:type="simple" xlink:href="https://wiki.didosolutions.com/dido/99_annexes/annex-b-terms-and-definitions/t/test_definition" text:style-name="Internet_20_link" text:visited-style-name="Visited_20_Internet_20_Link">Test Definition</text:a>
      <text:a xlink:type="simple" xlink:href="https://wiki.didosolutions.com/dido/99_annexes/annex-b-terms-and-definitions/t/test_procedure" text:style-name="Internet_20_link" text:visited-style-name="Visited_20_Internet_20_Link">Test Procedure</text:a>
      <text:a xlink:type="simple" xlink:href="https://wiki.didosolutions.com/dido/99_annexes/annex-b-terms-and-definitions/t/test_environment" text:style-name="Internet_20_link" text:visited-style-name="Visited_20_Internet_20_Link">Test Environment</text:a>
      <text:a xlink:type="simple" xlink:href="https://wiki.didosolutions.com/dido/99_annexes/annex-b-terms-and-definitions/t/test_execution" text:style-name="Internet_20_link" text:visited-style-name="Visited_20_Internet_20_Link">Test Execution</text:a>
      <text:a xlink:type="simple" xlink:href="https://wiki.didosolutions.com/dido/99_annexes/annex-b-terms-and-definitions/t/test_execution_exception" text:style-name="Internet_20_link" text:visited-style-name="Visited_20_Internet_20_Link">Test Execution Exception</text:a>
      <text:a xlink:type="simple" xlink:href="https://wiki.didosolutions.com/dido/99_annexes/annex-b-terms-and-definitions/t/test_resource" text:style-name="Internet_20_link" text:visited-style-name="Visited_20_Internet_20_Link">Test Resource</text:a>
      <text:a xlink:type="simple" xlink:href="https://wiki.didosolutions.com/dido/99_annexes/annex-b-terms-and-definitions/t/test_result" text:style-name="Internet_20_link" text:visited-style-name="Visited_20_Internet_20_Link">Test Result</text:a>
      <text:a xlink:type="simple" xlink:href="https://wiki.didosolutions.com/dido/99_annexes/annex-b-terms-and-definitions/a/authorizing_authority" text:style-name="Internet_20_link" text:visited-style-name="Visited_20_Internet_20_Link">Authorizing Authority</text:a>
      <text:a xlink:type="simple" xlink:href="https://wiki.didosolutions.com/dido/99_annexes/annex-b-terms-and-definitions/e/evidence" text:style-name="Internet_20_link" text:visited-style-name="Visited_20_Internet_20_Link">Evidence</text:a>
      <text:a xlink:type="simple" xlink:href="https://wiki.didosolutions.com/dido/99_annexes/annex-b-terms-and-definitions/t/traceability" text:style-name="Internet_20_link" text:visited-style-name="Visited_20_Internet_20_Link">Traceability</text:a>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The governing Test Definition uniquely identifies each Node subject to reset.The governing Test Definition identifies the condition that initiates the reset.The governing Test Definition identifies the permitted source states.The governing Test Definition specifies the reset scope.The governing Test Definition specifies the target state.The governing Test Definition identifies the state information retained during reset.The governing Test Definition identifies the state information removed or reinitialized during reset.The governing Test Definition identifies the required Node Configuration, Node Bindings, Dependencies, and resource conditions after reset.The governing Test Definition identifies the authorization conditions and permitted subsequent activity.The governing Test Procedure specifies the reset actions and their sequence.The DIDO-TE verifies the identity of the target Node before reset.The DIDO-TE verifies the source state of the Node before reset.The DIDO-TE verifies the required authorization before reset.The DIDO-TE prevents reset of an unauthorized Node.The DIDO-TE prevents reset from beginning when the Node occupies a prohibited source state.The DIDO-TE performs each reset action in the sequence specified by the governing Test Procedure.The DIDO-TE retains the state information identified for retention.The DIDO-TE removes, clears, cancels, replaces, or reinitializes the state information identified by the governing Test Definition.The DIDO-TE closes, retains, or recreates each Node Binding specified by the governing Test Definition.The DIDO-TE releases, retains, or reallocates each governed resource as specified by the governing Test Definition.The DIDO-TE prevents the reset from unnecessarily affecting unrelated Nodes, Test Resources, Test Environments, or Test Executions.The DIDO-TE observes the actual Node state after reset.The DIDO-TE compares the actual resulting state with the specified target state.The DIDO-TE detects residual data, pending activity, unintended Node Bindings, incorrect resource conditions, or an unexpected resulting state.The DIDO-TE detects a missing, incomplete, interrupted, out-of-sequence, mistimed, incorrectly scoped, unsuccessful, or unauthorized reset action.The DIDO-TE prevents the reset Node from performing activity prohibited by its resulting state.The DIDO-TE prevents successful reset status from being treated as readiness or validation status.The DIDO-TE determines the effect of an unsuccessful reset on affected Test Executions, Test Results, and Evidence.An unsuccessful reset leaves the Node and affected Test Environment components in known states or identifies their actual states and required corrective action.The DIDO-TE records the Node identity, initiating condition, authorization, source state, target state, governing Test Definition, governing Test Procedure, reset actions, timing, findings, exceptions, actual resulting state, and reset status.The DIDO-TE maintains Traceability among the Node, Node Definition, Node Implementation, Node Configuration, Node Bindings, governing Test Definition, governing Test Procedure, reset actions, source state, target state, actual resulting state, Test Executions, Test Results, and resulting Evidence.A missing, incomplete, interrupted, out-of-sequence, mistimed, incorrectly scoped, unsuccessful, unauthorized, or untraceable Node reset constitutes nonconformance with this requirement.</text:p>
      <text:h text:style-name="Heading_20_2" text:outline-level="2"><text:bookmark-start text:name="__RefHeading___referenced_by_7"/><text:bookmark-start text:name="referenced_by"/>Referenced By<text:bookmark-end text:name="__RefHeading___referenced_by_7"/><text:bookmark-end text:name="referenced_by"/></text:h>
      <text:p text:style-name="Text_20_body">The following pages reference this requirement:</text:p>
      <text:h text:style-name="Heading_20_2" text:outline-level="2"><text:bookmark-start text:name="__RefHeading___delivery_phase_8"/><text:bookmark-start text:name="delivery_phase"/>Delivery Phase<text:bookmark-end text:name="__RefHeading___delivery_phase_8"/><text:bookmark-end text:name="delivery_phase"/></text:h>
      <text:h text:style-name="Heading_20_2" text:outline-level="2"><text:bookmark-start text:name="__RefHeading___implementation_status_9"/><text:bookmark-start text:name="implementation_status"/>Implementation Status<text:bookmark-end text:name="__RefHeading___implementation_status_9"/><text:bookmark-end text:name="implementation_status"/></text:h>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Horizontal_20_Line"/>
      <text:h text:style-name="Heading_20_2" text:outline-level="2"><text:bookmark-start text:name="__RefHeading___issues_11"/><text:bookmark-start text:name="issues"/>Issues<text:bookmark-end text:name="__RefHeading___issues_11"/><text:bookmark-end text:name="issues"/></text:h>
      <text:p text:style-name="Horizontal_20_Line"/>
      <text:h text:style-name="Heading_20_2" text:outline-level="2"><text:bookmark-start text:name="__RefHeading___notes_for_editors_12"/><text:bookmark-start text:name="notes_for_editors"/>Notes for Editors<text:bookmark-end text:name="__RefHeading___notes_for_editors_12"/><text:bookmark-end text:name="notes_for_editors"/></text:h>
      <table:table table:style-name="Table">
        <table:table-column table:style-name="odt_auto_style_table_column_1_1"/>
        <table:table-row>
          <table:table-cell office:value-type="string" table:style-name="tablecell">
            <text:p text:style-name="Preformatted_20_Text">{{section&gt;dido:03-dido-te:99-annexes:annex-c-requirements:03-node-requirements:nod-012-reset-a-node#Statement&amp;noheader&amp;nofooter&amp;noeditbtn}}</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2::44:35</meta:creation-date>
    <dc:creator>Generated</dc:creator>
    <dc:date>2026-08-24T02::44:35</dc:date>
    <dc:language>en-US</dc:language>
    <meta:editing-cycles>1</meta:editing-cycles>
    <meta:editing-duration>PT0S</meta:editing-duration>
    <dc:title>dido:03-dido-te:99-annexes:annex-c-requirements:03-functional-requirements:03-02-node-requirements:nod-012-reset-a-node:start</dc:title>
  </office:meta>
</office:document-meta>
</file>