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11-preserve-node-state:nod-011h-record-node-state-preservation"/><text:bookmark-start text:name="__RefHeading___nod-011h_record_node_state_preservation_1"/><text:bookmark-start text:name="nod-011h_record_node_state_preservation"/>NOD-011h — Record Node State Preservation<text:bookmark-end text:name="__RefHeading___nod-011h_record_node_state_preservation_1"/><text:bookmark-end text:name="nod-011h_record_node_state_preservation"/></text:h>
      <text:p text:style-name="Text_20_body"><text:a xlink:type="simple" xlink:href="https://wiki.didosolutions.com/dido/03-dido-te/99-annexes/annex-c-requirements/03-functional-requirements/03-02-node-requirements/nod-011-preserve-node-state/start" text:style-name="Internet_20_link" text:visited-style-name="Visited_20_Internet_20_Link">Go to NOD-011 — Preserve Node Stat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record each Node-state preservation action identified for retention by the governing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2-node-requirements/nod-011-preserve-node-state/start" text:style-name="Internet_20_link" text:visited-style-name="Visited_20_Internet_20_Link">NOD-011 — Preserve Node State</text:a>
      <text:a xlink:type="simple" xlink:href="https://wiki.didosolutions.com/dido/03-dido-te/99-annexes/annex-c-requirements/03-functional-requirements/03-02-node-requirements/nod-011-preserve-node-state/nod-011a-specify-node-state-preservation" text:style-name="Internet_20_link" text:visited-style-name="Visited_20_Internet_20_Link">NOD-011a — Specify Node State Preservation</text:a>
      <text:a xlink:type="simple" xlink:href="https://wiki.didosolutions.com/dido/03-dido-te/99-annexes/annex-c-requirements/03-functional-requirements/03-02-node-requirements/nod-011-preserve-node-state/nod-011b-capture-node-state" text:style-name="Internet_20_link" text:visited-style-name="Visited_20_Internet_20_Link">NOD-011b — Capture Node State</text:a>
      <text:a xlink:type="simple" xlink:href="https://wiki.didosolutions.com/dido/03-dido-te/99-annexes/annex-c-requirements/03-functional-requirements/03-02-node-requirements/nod-011-preserve-node-state/nod-011c-protect-preserved-node-state" text:style-name="Internet_20_link" text:visited-style-name="Visited_20_Internet_20_Link">NOD-011c — Protect Preserved Node State</text:a>
      <text:a xlink:type="simple" xlink:href="https://wiki.didosolutions.com/dido/03-dido-te/99-annexes/annex-c-requirements/03-functional-requirements/03-02-node-requirements/nod-011-preserve-node-state/nod-011d-verify-preserved-node-state" text:style-name="Internet_20_link" text:visited-style-name="Visited_20_Internet_20_Link">NOD-011d — Verify Preserved Node State</text:a>
      <text:a xlink:type="simple" xlink:href="https://wiki.didosolutions.com/dido/03-dido-te/99-annexes/annex-c-requirements/03-functional-requirements/03-02-node-requirements/nod-011-preserve-node-state/nod-011e-retain-preserved-node-state" text:style-name="Internet_20_link" text:visited-style-name="Visited_20_Internet_20_Link">NOD-011e — Retain Preserved Node State</text:a>
      <text:a xlink:type="simple" xlink:href="https://wiki.didosolutions.com/dido/03-dido-te/99-annexes/annex-c-requirements/03-functional-requirements/03-02-node-requirements/nod-011-preserve-node-state/nod-011f-restore-preserved-node-state" text:style-name="Internet_20_link" text:visited-style-name="Visited_20_Internet_20_Link">NOD-011f — Restore Preserved Node State</text:a>
      <text:a xlink:type="simple" xlink:href="https://wiki.didosolutions.com/dido/03-dido-te/99-annexes/annex-c-requirements/03-functional-requirements/03-02-node-requirements/nod-011-preserve-node-state/nod-011g-dispose-of-preserved-node-state" text:style-name="Internet_20_link" text:visited-style-name="Visited_20_Internet_20_Link">NOD-011g — Dispose of Preserved Node Stat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Recording Node-state preservation documents the actions that create, protect, verify, retain, restore, and dispose of a preserved Node-state representation.</text:p>
      <text:p text:style-name="Text_20_body">The preservation record differs from the preserved state representation. The representation contains the captured Node-state information. The preservation record identifies what the DIDO-TE did to preserve and manage that representation.</text:p>
      <text:p text:style-name="Text_20_body">The governing Test Definition identifies the preservation actions and information retained to support reconstruction, accountability, Test Results, Evidence, and Traceability.</text:p>
      <text:p text:style-name="Text_20_body">A preservation record identifies the Node, preserved representation, preservation specification, responsible authority, action, procedure, time, sequence, source state, intended effect, actual effect, findings, exceptions, and resulting status.</text:p>
      <text:p text:style-name="Text_20_body">Incomplete, altered, inconsistently timed, or misattributed records prevent the DIDO-TE from demonstrating how it preserved the Node-state representation throughout its lifecycle.</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procedure" text:style-name="Internet_20_link" text:visited-style-name="Visited_20_Internet_20_Link">Test Procedur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a/authorizing_authority" text:style-name="Internet_20_link" text:visited-style-name="Visited_20_Internet_20_Link">Authorizing Authority</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governing Test Definition identifies each Node-state preservation action requiring retention.Each preservation record has a unique identity.Each preservation record identifies the Node and preserved state representation.Each preservation record identifies the governing Test Definition and Test Procedure.Each preservation record identifies the preservation point or event.Each preservation record identifies the action, responsible authority, time, and sequence.Each capture record identifies the captured state information, capture conditions, and capture status.Each protection record identifies the protection action, authorization, findings, and resulting protection status.Each verification record identifies the verification criteria, method, findings, and verification status.Each retention record identifies the retention period, retention events, changes, and retention status.Each restoration record identifies the target Node, preserved representation, authorization, restoration actions, target state, actual resulting state, and restoration status.Each disposition record identifies the disposition conditions, authorization, method, scope, findings, and completion status.Each preservation record identifies associated exceptions and their dispositions.The DIDO-TE distinguishes the preserved state representation from its preservation records.The DIDO-TE associates each preservation action with a controlled time and sequence.The DIDO-TE detects a missing, incomplete, duplicated, altered, out-of-sequence, ambiguously timed, misattributed, or unauthorized preservation record.A material correction produces a distinguishable revision and preserves the prior record.The DIDO-TE protects preservation records from unauthorized alteration, disclosure, or deletion.The DIDO-TE retains each preservation record for the period specified by the governing Test Definition.The DIDO-TE supports reconstruction of the preservation lifecycle from specification through disposition.The DIDO-TE maintains Traceability among the Node, preservation specification, preserved representation, capture, protection, verification, retention, restoration, disposition, Test Executions, Test Results, and resulting Evidence.A missing, incomplete, inaccurate, altered, unauthorized, ambiguous, misattributed, prematurely removed, or untraceable preservation record constitutes nonconformance with this requiremen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able:table table:style-name="Table">
        <table:table-column table:style-name="odt_auto_style_table_column_1_1"/>
        <table:table-row>
          <table:table-cell office:value-type="string" table:style-name="tablecell">
            <text:p text:style-name="Preformatted_20_Text">{{section&gt;dido:03-dido-te:99-annexes:annex-c-requirements:03-node-requirements:nod-011-preserve-node-state:nod-011h-record-node-state-preservation#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2::02:38</meta:creation-date>
    <dc:creator>Generated</dc:creator>
    <dc:date>2026-08-22T22::02:38</dc:date>
    <dc:language>en-US</dc:language>
    <meta:editing-cycles>1</meta:editing-cycles>
    <meta:editing-duration>PT0S</meta:editing-duration>
    <dc:title>dido:03-dido-te:99-annexes:annex-c-requirements:03-functional-requirements:03-02-node-requirements:nod-011-preserve-node-state:nod-011h-record-node-state-preservation</dc:title>
  </office:meta>
</office:document-meta>
</file>