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g-dispose-of-preserved-node-state"/><text:bookmark-start text:name="__RefHeading___nod-011g_dispose_of_preserved_node_state_1"/><text:bookmark-start text:name="nod-011g_dispose_of_preserved_node_state"/>NOD-011g — Dispose of Preserved Node State<text:bookmark-end text:name="__RefHeading___nod-011g_dispose_of_preserved_node_state_1"/><text:bookmark-end text:name="nod-011g_dispose_of_preserved_node_state"/></text:h>
      <text:p text:style-name="Text_20_body"><text:a xlink:type="simple" xlink:href="https://wiki.didosolutions.com/dido/03-dido-te/99-annexes/annex-c-requirements/03-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ispose of each preserved representation of <text:a xlink:type="simple" xlink:href="https://wiki.didosolutions.com/dido/99_annexes/annex-b-terms-and-definitions/n/node" text:style-name="Internet_20_link" text:visited-style-name="Visited_20_Internet_20_Link">Node</text:a> state when the disposition conditions specified by the governing <text:a xlink:type="simple" xlink:href="https://wiki.didosolutions.com/dido/99_annexes/annex-b-terms-and-definitions/t/test_definition" text:style-name="Internet_20_link" text:visited-style-name="Visited_20_Internet_20_Link">Test Definition</text:a> are satisfied.</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1-preserve-node-state/start" text:style-name="Internet_20_link" text:visited-style-name="Visited_20_Internet_20_Link">NOD-011 — Preserve Node State</text:a>
      <text:a xlink:type="simple" xlink:href="https://wiki.didosolutions.com/dido/03-dido-te/99-annexes/annex-c-requirements/03-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node-requirements/nod-011-preserve-node-state/nod-011b-capture-node-state" text:style-name="Internet_20_link" text:visited-style-name="Visited_20_Internet_20_Link">NOD-011b — Capture Node State</text:a>
      <text:a xlink:type="simple" xlink:href="https://wiki.didosolutions.com/dido/03-dido-te/99-annexes/annex-c-requirements/03-node-requirements/nod-011-preserve-node-state/nod-011c-protect-preserved-node-state" text:style-name="Internet_20_link" text:visited-style-name="Visited_20_Internet_20_Link">NOD-011c — Protect Preserved Node State</text:a>
      <text:a xlink:type="simple" xlink:href="https://wiki.didosolutions.com/dido/03-dido-te/99-annexes/annex-c-requirements/03-node-requirements/nod-011-preserve-node-state/nod-011d-verify-preserved-node-state" text:style-name="Internet_20_link" text:visited-style-name="Visited_20_Internet_20_Link">NOD-011d — Verify Preserved Node State</text:a>
      <text:a xlink:type="simple" xlink:href="https://wiki.didosolutions.com/dido/03-dido-te/99-annexes/annex-c-requirements/03-node-requirements/nod-011-preserve-node-state/nod-011e-retain-preserved-node-state" text:style-name="Internet_20_link" text:visited-style-name="Visited_20_Internet_20_Link">NOD-011e — Retain Preserved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isposition ends the retention of a preserved Node-state representation after satisfaction of its governing retention and disposition conditions.</text:p>
      <text:p text:style-name="Text_20_body">The governing Test Definition identifies the event, time, decision, authorization, retention expiration, Evidence condition, or other condition that permits or requires disposition. The governing <text:a xlink:type="simple" xlink:href="https://wiki.didosolutions.com/dido/99_annexes/annex-b-terms-and-definitions/t/test_procedure" text:style-name="Internet_20_link" text:visited-style-name="Visited_20_Internet_20_Link">Test Procedure</text:a> specifies the disposition method and required verification.</text:p>
      <text:p text:style-name="Text_20_body">Disposition may destroy, erase, sanitize, archive, transfer, or otherwise remove the representation from active retention. The specified method reflects the sensitivity, storage medium, custody, legal obligations, Evidence obligations, and possibility of reconstruction.</text:p>
      <text:p text:style-name="Text_20_body">Disposition includes every controlled copy, replica, temporary copy, recovery copy, and derivative identified by the governing Test Definition. Removing only the primary representation does not complete disposition when other governed copies remain.</text:p>
      <text:p text:style-name="Text_20_body">The DIDO-TE preserves a disposition record after removing the state representation. That record demonstrates what was disposed of, why disposition was authorized, which method was used, and whether the DIDO-TE verified comple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disposition conditions for each preserved Node-state representation.The governing Test Definition identifies the authority required to approve disposition.The governing Test Procedure specifies the disposition method.The DIDO-TE uniquely identifies the representation subject to disposition.The DIDO-TE verifies completion of the retention period before disposition.The DIDO-TE verifies satisfaction of every disposition condition before disposition.The DIDO-TE verifies the required authorization before disposition.The DIDO-TE prevents premature or unauthorized disposition.The DIDO-TE identifies every controlled copy, replica, temporary copy, recovery copy, and derivative subject to disposition.The DIDO-TE disposes of the representation using the method specified by the governing Test Procedure.The DIDO-TE disposes of each governed copy, replica, temporary copy, recovery copy, and derivative.The DIDO-TE verifies completion and effectiveness of the disposition method.The DIDO-TE verifies that the disposed information cannot be accessed or reconstructed beyond the degree permitted by the governing Test Definition.The DIDO-TE detects a missing, incomplete, unsuccessful, incorrectly scoped, premature, or unauthorized disposition.An unsuccessful disposition preserves protection of the remaining representation and identifies the required corrective action.The DIDO-TE preserves the disposition record for its specified retention period.The disposition record identifies the representation, Node, disposition conditions, authority, method, time, scope, findings, and completion status.The DIDO-TE maintains Traceability among the representation, preservation specification, retention period, disposition conditions, authorization, disposition actions, verification results, Test Executions, Test Results, and resulting Evidence.Missing, incomplete, unsuccessful, incorrectly scoped, premature, unauthorized, or untraceable disposi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g-dispose-of-preserved-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6:53</meta:creation-date>
    <dc:creator>Generated</dc:creator>
    <dc:date>2026-08-25T09::46:53</dc:date>
    <dc:language>en-US</dc:language>
    <meta:editing-cycles>1</meta:editing-cycles>
    <meta:editing-duration>PT0S</meta:editing-duration>
    <dc:title>dido:03-dido-te:99-annexes:annex-c-requirements:03-functional-requirements:03-02-node-requirements:nod-011-preserve-node-state:nod-011g-dispose-of-preserved-node-state</dc:title>
  </office:meta>
</office:document-meta>
</file>