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c-prepare-node-fault-injection"/><text:bookmark-start text:name="__RefHeading___nod-010c_prepare_node_fault_injection_1"/><text:bookmark-start text:name="nod-010c_prepare_node_fault_injection"/>NOD-010c — Prepare Node Fault Injection<text:bookmark-end text:name="__RefHeading___nod-010c_prepare_node_fault_injection_1"/><text:bookmark-end text:name="nod-010c_prepare_node_fault_injection"/></text:h>
      <text:p text:style-name="Text_20_body"><text:a xlink:type="simple" xlink:href="https://wiki.didosolutions.com/dido/03-dido-te/99-annexes/annex-c-requirements/03-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pare each authorized <text:a xlink:type="simple" xlink:href="https://wiki.didosolutions.com/dido/99_annexes/annex-b-terms-and-definitions/f/fault_injection" text:style-name="Internet_20_link" text:visited-style-name="Visited_20_Internet_20_Link">Fault Injection</text:a>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0-inject-node-faults/start" text:style-name="Internet_20_link" text:visited-style-name="Visited_20_Internet_20_Link">NOD-010 — Inject Node Faults</text:a>
      <text:a xlink:type="simple" xlink:href="https://wiki.didosolutions.com/dido/03-dido-te/99-annexes/annex-c-requirements/03-node-requirements/nod-010-inject-node-faults/nod-010a-specify-a-node-fault" text:style-name="Internet_20_link" text:visited-style-name="Visited_20_Internet_20_Link">NOD-010a — Specify a Node Fault</text:a>
      <text:a xlink:type="simple" xlink:href="https://wiki.didosolutions.com/dido/03-dido-te/99-annexes/annex-c-requirements/03-node-requirements/nod-010-inject-node-faults/nod-010b-authorize-node-fault-injection" text:style-name="Internet_20_link" text:visited-style-name="Visited_20_Internet_20_Link">NOD-010b — Authorize Node Fault Injec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Preparation establishes the controlled conditions required before the DIDO-TE introduces the specified <text:a xlink:type="simple" xlink:href="https://wiki.didosolutions.com/dido/99_annexes/annex-b-terms-and-definitions/f/fault" text:style-name="Internet_20_link" text:visited-style-name="Visited_20_Internet_20_Link">Fault</text:a>.</text:p>
      <text:p text:style-name="Text_20_body">Preparation confirms the identity, configuration, state, readiness, and isolation requirements of the target <text:a xlink:type="simple" xlink:href="https://wiki.didosolutions.com/dido/99_annexes/annex-b-terms-and-definitions/n/node" text:style-name="Internet_20_link" text:visited-style-name="Visited_20_Internet_20_Link">Node</text:a>. It also establishes the injection mechanism, observation sources, containment controls, termination controls, recovery mechanisms, required Test Resources, and controlled time reference.</text:p>
      <text:p text:style-name="Text_20_body">The governing Test Procedure specifies the preparation actions and their required sequence. The governing <text:a xlink:type="simple" xlink:href="https://wiki.didosolutions.com/dido/99_annexes/annex-b-terms-and-definitions/t/test_definition" text:style-name="Internet_20_link" text:visited-style-name="Visited_20_Internet_20_Link">Test Definition</text:a> supplies the Fault specification and the conditions that preparation must establish.</text:p>
      <text:p text:style-name="Text_20_body">Preparation does not introduce the Fault. The DIDO-TE preserves a distinguishable boundary between completing preparation and initiating Fault Injection.</text:p>
      <text:p text:style-name="Text_20_body">Incomplete or incorrectly sequenced preparation may introduce the Fault prematurely, prevent observation of its effects, defeat containment or termination controls, affect an unintended target, or prevent recover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authorized Fault Injection.The DIDO-TE verifies the authorization before beginning preparation.The DIDO-TE verifies that the authorization covers the Fault, target Node, injection point, timing, duration, intensity, and scope specified by the governing Test Definition.The DIDO-TE uniquely identifies the target Node.The DIDO-TE verifies the Node Definition, Node Implementation, Node Configuration, Node Bindings, lifecycle state, and readiness state of the target Node.The DIDO-TE identifies each Test Environment, Test Execution, Node, Dependency, and Test Resource within the authorized Fault scope.The DIDO-TE identifies each Test Environment, Test Execution, Node, Dependency, and Test Resource excluded from the authorized Fault scope.The DIDO-TE prepares the injection mechanism specified by the governing Test Procedure.The DIDO-TE verifies that the injection mechanism targets the specified injection point.The DIDO-TE prepares each observation source required to detect the Fault and its effects.The DIDO-TE verifies the availability, readiness, timing, and attribution of each required observation source.The DIDO-TE establishes each containment control specified by the governing Test Procedure.The DIDO-TE establishes each suspension and termination control specified by the governing Test Procedure.The DIDO-TE prepares each recovery mechanism and Test Resource specified by the governing Test Procedure.The DIDO-TE verifies that the recovery mechanisms can restore the target Node and affected Test Environment components to their specified states.The DIDO-TE establishes a controlled and consistent time reference for Fault Injection and observation.The DIDO-TE prevents preparation from introducing the Fault.The DIDO-TE prevents Fault Injection before completion of every mandatory preparation action.The DIDO-TE detects a missing, incomplete, unsuccessful, out-of-sequence, incorrectly scoped, or unauthorized preparation action.An unsuccessful preparation leaves the target Node, injection mechanism, Test Resources, and Test Environment in known states or identifies their actual states and required corrective action.The DIDO-TE maintains Traceability among the authorization, Fault, Fault Injection, target Node, governing Test Definition, governing Test Procedure, preparation actions, observation sources, containment controls, termination controls, recovery mechanisms, Test Resources, and resulting Evidence.Missing, incomplete, unsuccessful, incorrectly sequenced, incorrectly scoped, unauthorized, or untraceable prepar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c-prepare-node-fault-inj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19:14</meta:creation-date>
    <dc:creator>Generated</dc:creator>
    <dc:date>2026-08-25T12::19:14</dc:date>
    <dc:language>en-US</dc:language>
    <meta:editing-cycles>1</meta:editing-cycles>
    <meta:editing-duration>PT0S</meta:editing-duration>
    <dc:title>dido:03-dido-te:99-annexes:annex-c-requirements:03-functional-requirements:03-02-node-requirements:nod-010-inject-node-faults:nod-010c-prepare-node-fault-injection</dc:title>
  </office:meta>
</office:document-meta>
</file>