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f-record-node-resource-control"/><text:bookmark-start text:name="__RefHeading___nod-009f_record_node_resource_control_1"/><text:bookmark-start text:name="nod-009f_record_node_resource_control"/>NOD-009f — Record Node Resource Control<text:bookmark-end text:name="__RefHeading___nod-009f_record_node_resource_control_1"/><text:bookmark-end text:name="nod-009f_record_node_resource_control"/></text:h>
      <text:p text:style-name="Text_20_body"><text:a xlink:type="simple" xlink:href="https://wiki.didosolutions.com/dido/03-dido-te/99-annexes/annex-c-requirements/03-functional-requirements/03-02-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Node resource-control action identified for reten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9-control-node-resources/start" text:style-name="Internet_20_link" text:visited-style-name="Visited_20_Internet_20_Link">NOD-009 — Control Node Resources</text:a>
      <text:a xlink:type="simple" xlink:href="https://wiki.didosolutions.com/dido/03-dido-te/99-annexes/annex-c-requirements/03-functional-requirements/03-02-node-requirements/nod-009-control-node-resources/nod-009a-establish-node-resource-controls" text:style-name="Internet_20_link" text:visited-style-name="Visited_20_Internet_20_Link">NOD-009a — Establish Node Resource Controls</text:a>
      <text:a xlink:type="simple" xlink:href="https://wiki.didosolutions.com/dido/03-dido-te/99-annexes/annex-c-requirements/03-functional-requirements/03-02-node-requirements/nod-009-control-node-resources/nod-009b-allocate-node-resources" text:style-name="Internet_20_link" text:visited-style-name="Visited_20_Internet_20_Link">NOD-009b — Allocate Node Resources</text:a>
      <text:a xlink:type="simple" xlink:href="https://wiki.didosolutions.com/dido/03-dido-te/99-annexes/annex-c-requirements/03-functional-requirements/03-02-node-requirements/nod-009-control-node-resources/nod-009c-control-node-resource-use" text:style-name="Internet_20_link" text:visited-style-name="Visited_20_Internet_20_Link">NOD-009c — Control Node Resource Use</text:a>
      <text:a xlink:type="simple" xlink:href="https://wiki.didosolutions.com/dido/03-dido-te/99-annexes/annex-c-requirements/03-functional-requirements/03-02-node-requirements/nod-009-control-node-resources/nod-009d-handle-a-node-resource-control-exception" text:style-name="Internet_20_link" text:visited-style-name="Visited_20_Internet_20_Link">NOD-009d — Handle a Node Resource-Control Exception</text:a>
      <text:a xlink:type="simple" xlink:href="https://wiki.didosolutions.com/dido/03-dido-te/99-annexes/annex-c-requirements/03-functional-requirements/03-02-node-requirements/nod-009-control-node-resources/nod-009e-release-node-resources" text:style-name="Internet_20_link" text:visited-style-name="Visited_20_Internet_20_Link">NOD-009e — Release Node Resourc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cording Node resource control preserves the resource assignments, controls, allocations, restrictions, modifications, exceptions, releases, and resulting conditions identified by the governing Test Definition.</text:p>
      <text:p text:style-name="Text_20_body">A resource-control record identifies the Node, resource, governing condition, responsible authority, control action, time, sequence, source state, intended effect, actual effect, resulting state, and affected Test Executions.</text:p>
      <text:p text:style-name="Text_20_body">Resource-control records support reconstruction of the conditions under which a Node operated. They also demonstrate whether the Node received the required resources, remained within specified limits, and released resources when required.</text:p>
      <text:p text:style-name="Text_20_body">A summary or Test Result does not replace the underlying resource-control records required for retention. Those records support independent evaluation of resource-related findings, Test Execution Exceptions, and Evidence.</text:p>
      <text:p text:style-name="Text_20_body">Incomplete, altered, inconsistently timed, misattributed, or untraceable records prevent the DIDO-TE from demonstrating how resource controls affected Node behavior and Test Execution condi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Node resource-control action requiring retention.The governing Test Definition identifies the context and retention conditions governing each retained record.The DIDO-TE records each Node resource-control action identified for retention.Each resource-control record has a unique identity.Each resource-control record identifies the governed Node and resource.Each resource-control record identifies the governing Test Definition and Test Procedure.Each resource-control record identifies the governing condition and responsible authority.Each resource-control record identifies the control action, parameters, time, and sequence.Each resource-control record identifies the source state, intended effect, actual effect, and resulting state.Each resource-control record identifies the Test Environment and affected Test Executions.Each resource-control record identifies the resource allocation, use, restriction, modification, exception, or release associated with the action.The DIDO-TE records each retained resource-control exception and its disposition.The DIDO-TE distinguishes an intended resource-control effect from the observed effect.The DIDO-TE associates each control record with the resource-use observations used to verify its actual effect.The DIDO-TE uses a controlled and consistent time reference for resource-control records.The DIDO-TE detects a missing, incomplete, duplicated, altered, out-of-sequence, ambiguously timed, misattributed, or unauthorized resource-control record.A material correction to a resource-control record produces a distinguishable revision and preserves the prior record.The DIDO-TE protects resource-control records from unauthorized alteration, disclosure, or deletion.The DIDO-TE preserves each resource-control record for the retention period specified by the governing Test Definition.The DIDO-TE supports reconstruction of Node resource control from establishment through allocation, use, exception handling, and release.The DIDO-TE maintains Traceability among the Node identity, resource identity, governing Test Definition, governing Test Procedure, resource controls, allocations, observed use, control actions, exceptions, releases, Test Executions, Test Results, and resulting Evidence.A missing, incomplete, inaccurate, altered, unauthorized, ambiguous, misattributed, prematurely removed, or untraceable Node resource-control record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f-record-node-resource-control#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20:22</meta:creation-date>
    <dc:creator>Generated</dc:creator>
    <dc:date>2026-08-23T23::20:22</dc:date>
    <dc:language>en-US</dc:language>
    <meta:editing-cycles>1</meta:editing-cycles>
    <meta:editing-duration>PT0S</meta:editing-duration>
    <dc:title>dido:03-dido-te:99-annexes:annex-c-requirements:03-functional-requirements:03-02-node-requirements:nod-009-control-node-resources:nod-009f-record-node-resource-control</dc:title>
  </office:meta>
</office:document-meta>
</file>