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d-handle-a-node-resource-control-exception"/><text:bookmark-start text:name="__RefHeading___nod-009d_handle_a_node_resource-control_exception_1"/><text:bookmark-start text:name="nod-009d_handle_a_node_resource-control_exception"/>NOD-009d — Handle a Node Resource-Control Exception<text:bookmark-end text:name="__RefHeading___nod-009d_handle_a_node_resource-control_exception_1"/><text:bookmark-end text:name="nod-009d_handle_a_node_resource-control_exception"/></text:h>
      <text:p text:style-name="Text_20_body"><text:a xlink:type="simple" xlink:href="https://wiki.didosolutions.com/dido/03-dido-te/99-annexes/annex-c-requirements/03-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handle each <text:a xlink:type="simple" xlink:href="https://wiki.didosolutions.com/dido/99_annexes/annex-b-terms-and-definitions/t/test_execution_exception" text:style-name="Internet_20_link" text:visited-style-name="Visited_20_Internet_20_Link">Test Execution Exception</text:a> arising from the control of a <text:a xlink:type="simple" xlink:href="https://wiki.didosolutions.com/dido/99_annexes/annex-b-terms-and-definitions/n/node" text:style-name="Internet_20_link" text:visited-style-name="Visited_20_Internet_20_Link">Node</text:a> resource using the governing <text:a xlink:type="simple" xlink:href="https://wiki.didosolutions.com/dido/99_annexes/annex-b-terms-and-definitions/t/test_procedure" text:style-name="Internet_20_link" text:visited-style-name="Visited_20_Internet_20_Link">Test Procedur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9-control-node-resources/start" text:style-name="Internet_20_link" text:visited-style-name="Visited_20_Internet_20_Link">NOD-009 — Control Node Resources</text:a>
      <text:a xlink:type="simple" xlink:href="https://wiki.didosolutions.com/dido/03-dido-te/99-annexes/annex-c-requirements/03-node-requirements/nod-009-control-node-resources/nod-009a-establish-node-resource-controls" text:style-name="Internet_20_link" text:visited-style-name="Visited_20_Internet_20_Link">NOD-009a — Establish Node Resource Controls</text:a>
      <text:a xlink:type="simple" xlink:href="https://wiki.didosolutions.com/dido/03-dido-te/99-annexes/annex-c-requirements/03-node-requirements/nod-009-control-node-resources/nod-009b-allocate-node-resources" text:style-name="Internet_20_link" text:visited-style-name="Visited_20_Internet_20_Link">NOD-009b — Allocate Node Resources</text:a>
      <text:a xlink:type="simple" xlink:href="https://wiki.didosolutions.com/dido/03-dido-te/99-annexes/annex-c-requirements/03-node-requirements/nod-009-control-node-resources/nod-009c-control-node-resource-use" text:style-name="Internet_20_link" text:visited-style-name="Visited_20_Internet_20_Link">NOD-009c — Control Node Resource Us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resource-control exception arises when resource allocation, access, use, modification, restriction, suspension, restoration, retention, or release differs from a condition specified by the governing <text:a xlink:type="simple" xlink:href="https://wiki.didosolutions.com/dido/99_annexes/annex-b-terms-and-definitions/t/test_definition" text:style-name="Internet_20_link" text:visited-style-name="Visited_20_Internet_20_Link">Test Definition</text:a>.</text:p>
      <text:p text:style-name="Text_20_body">Such conditions include an unavailable resource, unsuccessful allocation, unauthorized access, excessive consumption, exhaustion, contention, leakage, unsuccessful restriction, ineffective control action, unintended effect, or failure to release a resource.</text:p>
      <text:p text:style-name="Text_20_body">The governing Test Procedure specifies the actions used to detect, contain, classify, assess, correct, escalate, and disposition the exception. The disposition identifies whether the DIDO-TE continues, restricts, suspends, restores, retries, terminates, or invalidates the affected activity.</text:p>
      <text:p text:style-name="Text_20_body">Exception handling prevents a resource-control failure from changing test conditions without detection, affecting unrelated Nodes, exhausting shared resources, or allowing invalid Test Results to be treated as valid.</text:p>
      <text:p text:style-name="Text_20_body">The DIDO-TE preserves the distinction between the exception, its cause, its effects, and its disposition. A detected exception remains unresolved until the DIDO-TE verifies the required disposition and resulting resource and Node state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execution_exception_type" text:style-name="Internet_20_link" text:visited-style-name="Visited_20_Internet_20_Link">Test Execution Exception Typ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the resource-control conditions whose violation produces a Test Execution Exception.The governing Test Procedure specifies the actions used to handle each resource-control exception.The DIDO-TE uniquely identifies each resource-control exception.The DIDO-TE identifies the affected Node and resource.The DIDO-TE identifies the expected condition and the observed condition.The DIDO-TE assigns a Test Execution Exception Type to each exception.The DIDO-TE identifies the time, sequence, source, scope, severity, and potential effect of each exception.The DIDO-TE identifies affected Nodes, resources, Test Environments, Test Executions, and Test Results.The DIDO-TE contains or restricts the affected resource use when the governing Test Procedure requires containment or restriction.The DIDO-TE prevents the exception from unnecessarily affecting unrelated Nodes, resources, or Test Executions.The DIDO-TE retries a resource-control action only when the governing Test Procedure specifies a retry.The DIDO-TE prevents unlimited, duplicate, or uncontrolled retries.The DIDO-TE assigns a disposition to each resource-control exception.Each disposition identifies the responsible Authorizing Authority, rationale, scope, required actions, and governing conditions.The DIDO-TE verifies completion of each containment, corrective, recovery, termination, or escalation action.The DIDO-TE determines the effect of the exception on affected Test Executions and Test Results.The DIDO-TE identifies the resulting Node and resource states.The DIDO-TE prevents closure of the exception without a disposition and supporting Evidence.The DIDO-TE maintains Traceability among the Node, resource, governing Test Definition, governing Test Procedure, resource control, exception, disposition, corrective actions, Test Executions, Test Results, and resulting Evidence.An undetected, unhandled, unauthorized, unresolved, incorrectly dispositioned, or untraceable resource-control excep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d-handle-a-node-resource-control-excep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2:11</meta:creation-date>
    <dc:creator>Generated</dc:creator>
    <dc:date>2026-08-24T05::32:11</dc:date>
    <dc:language>en-US</dc:language>
    <meta:editing-cycles>1</meta:editing-cycles>
    <meta:editing-duration>PT0S</meta:editing-duration>
    <dc:title>dido:03-dido-te:99-annexes:annex-c-requirements:03-functional-requirements:03-02-node-requirements:nod-009-control-node-resources:nod-009d-handle-a-node-resource-control-exception</dc:title>
  </office:meta>
</office:document-meta>
</file>