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start"/><text:bookmark-start text:name="__RefHeading___nod-005_execute_a_node_1"/><text:bookmark-start text:name="nod-005_execute_a_node"/>NOD-005 — Execute a Node<text:bookmark-end text:name="__RefHeading___nod-005_execute_a_node_1"/><text:bookmark-end text:name="nod-005_execute_a_nod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the execution of each <text:a xlink:type="simple" xlink:href="https://wiki.didosolutions.com/dido/99_annexes/annex-b-terms-and-definitions/n/node" text:style-name="Internet_20_link" text:visited-style-name="Visited_20_Internet_20_Link">Node</text:a> participating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execution governs the operation of a Node while it performs its assigned role in Test Execution.</text:p>
      <text:p text:style-name="Text_20_body">The applicabl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and <text:a xlink:type="simple" xlink:href="https://wiki.didosolutions.com/dido/99_annexes/annex-b-terms-and-definitions/t/test_definition" text:style-name="Internet_20_link" text:visited-style-name="Visited_20_Internet_20_Link">Test Definition</text:a> determine the authorized Node behavior, execution parameters, <text:a xlink:type="simple" xlink:href="https://wiki.didosolutions.com/dido/99_annexes/annex-b-terms-and-definitions/t/test_input" text:style-name="Internet_20_link" text:visited-style-name="Visited_20_Internet_20_Link">Test Inputs</text:a>, Node Bindings, resource constraints, operating conditions, and expected outputs.</text:p>
      <text:p text:style-name="Text_20_body">Node lifecycle control establishes and maintains the Node state required for execution. Node execution control governs the Node activity performed within that state. A ready Node does not participate in Test Execution until the DIDO-TE authorizes and initiates its execution.</text:p>
      <text:p text:style-name="Text_20_body">Controlled Node execution coordinates Node activity with other Nodes and <text:a xlink:type="simple" xlink:href="https://wiki.didosolutions.com/dido/99_annexes/annex-b-terms-and-definitions/t/test_resource" text:style-name="Internet_20_link" text:visited-style-name="Visited_20_Internet_20_Link">Test Resources</text:a>, supplies authorized Test Inputs, observes behavior and outputs, detects deviations, handles execution exceptions, and records the resulting activity.</text:p>
      <text:p text:style-name="Text_20_body">Uncontrolled, unauthorized, incorrectly sequenced, or unobservable Node execution may produce invalid <text:a xlink:type="simple" xlink:href="https://wiki.didosolutions.com/dido/99_annexes/annex-b-terms-and-definitions/t/test_result" text:style-name="Internet_20_link" text:visited-style-name="Visited_20_Internet_20_Link">Test Results</text:a>, affect other Nodes, compromise Test Environment isolation, or prevent reconstruction of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each Node subject to execution control.The DIDO-TE identifies the Test Execution in which each Node participates.The DIDO-TE identifies the Node Definition, Node Implementation, Node Configuration, and Test Definition governing each Node execution.The DIDO-TE confirms that the Node has a current and successful validation result before authorizing execution.The DIDO-TE confirms that the Node has a current and successful readiness result before authorizing execution.The DIDO-TE confirms that each mandatory Node Binding and Test Resource is available before initiating execution.The DIDO-TE authorizes each Node execution before initiating Node activity.Each execution authorization identifies the responsible authority, target Node, Test Execution, permitted activity, parameters, constraints, and validity period.The DIDO-TE prevents unauthorized, duplicate, conflicting, or out-of-sequence Node execution.The DIDO-TE initiates Node execution through an identified and authorized procedure.The DIDO-TE supplies each Test Input to the intended Node through its specified mechanism and in its required sequence.The DIDO-TE coordinates Node execution with applicable Nodes, Node Bindings, Dependencies, and Test Resources.The DIDO-TE observes the Node state, activity, interactions, resource use, and outputs during execution.The DIDO-TE associates each observed Node activity and output with the applicable Node and Test Execution.The DIDO-TE detects behavior that differs from the applicable Test Definition, Node Definition, Node Configuration, execution parameters, or authorized operating conditions.The DIDO-TE detects a Node that becomes unready, unavailable, degraded, unresponsive, incorrectly configured, or disconnected during execution.The DIDO-TE detects an unauthorized Node interaction, Test Input, output, resource use, or configuration change.The DIDO-TE detects an unsuccessful, incomplete, interrupted, stalled, duplicated, or timed-out Node execution.The DIDO-TE identifies and handles each applicable Test Execution Exception.The DIDO-TE suspends, resumes, terminates, isolates, restarts, or recovers the Node only through an identified and authorized procedure.The DIDO-TE determines the effect of a Node execution deviation or exception on affected Nodes, Test Inputs, Test Resources, Test Results, and Evidence.The DIDO-TE prevents an unsuitable Node from continuing to participate in Test Execution.The DIDO-TE confirms the resulting Node state when Node execution ends.The DIDO-TE records the Node identity, Test Execution, authorization, procedure, configuration, inputs, parameters, interactions, observations, outputs, timing, resource use, state changes, findings, exceptions, actions, and resulting status.Repeated execution of an unchanged Node under equivalent controlled conditions produces equivalent behavior and outputs within specified tolerances.The DIDO-TE maintains Traceability among the Node Definition, Node Implementation, Node Configuration, Node Bindings, Test Definition, Test Inputs, Test Resources, execution authorization, Node activity, observations, outputs, exceptions, Test Results, and resulting Evidence.An unauthorized, uncontrolled, incomplete, incorrectly sequenced, unobservable, or untraceable Node execution constitutes nonconformance with this requirement.Verification includes:</text:p>
      <text:p text:style-name="Text_20_body">Inspection of the Node identity and applicable Test ExecutionInspection of the governing Node Definition, Node Implementation, Node Configuration, and Test DefinitionConfirmation of successful Node validation and readiness resultsInspection of the execution authorization and responsible authorityObservation of authorized Node executionObservation of Test Input delivery and Node outputsObservation of coordination with other Nodes, Node Bindings, Dependencies, and Test ResourcesConfirmation that unauthorized or out-of-sequence execution is preventedA negative assessment involving an unavailable mandatory Node Binding or Test ResourceA negative assessment involving an unauthorized Test Input or Node interactionA negative assessment involving an unresponsive or degraded NodeA negative assessment involving an interrupted or timed-out Node executionConfirmation that an unsuitable Node cannot continue participating in Test ExecutionRepeated execution under equivalent controlled conditionsInspection of execution records, findings, exceptions, Test Results, Evidence, and Traceability</text:p>
      <text:h text:style-name="Heading_20_2" text:outline-level="2"><text:bookmark-start text:name="__RefHeading___contents_7"/><text:bookmark-start text:name="contents"/>Contents<text:bookmark-end text:name="__RefHeading___contents_7"/><text:bookmark-end text:name="contents"/></text:h>
      <text:h text:style-name="Heading_20_2" text:outline-level="2"><text:bookmark-start text:name="__RefHeading___referenced_by_8"/><text:bookmark-start text:name="referenced_by"/>Referenced By<text:bookmark-end text:name="__RefHeading___referenced_by_8"/><text:bookmark-end text:name="referenced_by"/></text:h>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p text:style-name="Text_20_body">Add links to the architecture sections governing Node execution, Node lifecycle control, Test Inputs, Test Resources, Test Execution, Test Execution Exceptions, Test Results, Evidence, and Traceability.</text:p>
      <text:h text:style-name="Heading_20_2" text:outline-level="2"><text:bookmark-start text:name="__RefHeading___delivery_phase_10"/><text:bookmark-start text:name="delivery_phase"/>Delivery Phase<text:bookmark-end text:name="__RefHeading___delivery_phase_10"/><text:bookmark-end text:name="delivery_phase"/></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h text:style-name="Heading_20_2" text:outline-level="2"><text:bookmark-start text:name="__RefHeading___statement_reference_12"/><text:bookmark-start text:name="statement_reference"/>Statement Reference<text:bookmark-end text:name="__RefHeading___statement_reference_12"/><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start#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8:36</meta:creation-date>
    <dc:creator>Generated</dc:creator>
    <dc:date>2026-08-22T17::08:36</dc:date>
    <dc:language>en-US</dc:language>
    <meta:editing-cycles>1</meta:editing-cycles>
    <meta:editing-duration>PT0S</meta:editing-duration>
    <dc:title>dido:03-dido-te:99-annexes:annex-c-requirements:03-functional-requirements:03-02-node-requirements:nod-005-execute-a-node:start</dc:title>
  </office:meta>
</office:document-meta>
</file>