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a-authorize-node-execution"/><text:bookmark-start text:name="__RefHeading___nod-005a_authorize_node_execution_1"/><text:bookmark-start text:name="nod-005a_authorize_node_execution"/>NOD-005a — Authorize Node Execution<text:bookmark-end text:name="__RefHeading___nod-005a_authorize_node_execution_1"/><text:bookmark-end text:name="nod-005a_authorize_node_execution"/></text:h>
      <text:p text:style-name="Text_20_body">The <text:a xlink:type="simple" xlink:href="https://wiki.didosolutions.com/dido/99_annexes/annex-b-terms-and-definitions/d/dido-te" text:style-name="Internet_20_link" text:visited-style-name="Visited_20_Internet_20_Link">DIDO-TE</text:a> SHALL obtain authorization from an <text:a xlink:type="simple" xlink:href="https://wiki.didosolutions.com/dido/99_annexes/annex-b-terms-and-definitions/a/authorizing_authority" text:style-name="Internet_20_link" text:visited-style-name="Visited_20_Internet_20_Link">Authorizing Authority</text:a> before a <text:a xlink:type="simple" xlink:href="https://wiki.didosolutions.com/dido/99_annexes/annex-b-terms-and-definitions/n/node" text:style-name="Internet_20_link" text:visited-style-name="Visited_20_Internet_20_Link">Node</text:a> participates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tain authorization from an <text:a xlink:type="simple" xlink:href="https://wiki.didosolutions.com/dido/99_annexes/annex-b-terms-and-definitions/a/authorizing_authority" text:style-name="Internet_20_link" text:visited-style-name="Visited_20_Internet_20_Link">Authorizing Authority</text:a> before a <text:a xlink:type="simple" xlink:href="https://wiki.didosolutions.com/dido/99_annexes/annex-b-terms-and-definitions/n/node" text:style-name="Internet_20_link" text:visited-style-name="Visited_20_Internet_20_Link">Node</text:a> participates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5-execute-a-node/start" text:style-name="Internet_20_link" text:visited-style-name="Visited_20_Internet_20_Link">NOD-005 — Execute a Node</text:a>
      <text:a xlink:type="simple" xlink:href="https://wiki.didosolutions.com/dido/03-dido-te/99-annexes/annex-c-requirements/03-functional-requirements/03-02-node-requirements/nod-004-control-the-node-lifecycle/nod-004c-confirm-node-readiness" text:style-name="Internet_20_link" text:visited-style-name="Visited_20_Internet_20_Link">NOD-004c — Confirm Node Readines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execution authorization establishes that an identified Node may perform an identified role within a specific Test Execution.</text:p>
      <text:p text:style-name="Text_20_body">The authorization associates the Node with the governing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and <text:a xlink:type="simple" xlink:href="https://wiki.didosolutions.com/dido/99_annexes/annex-b-terms-and-definitions/t/test_definition" text:style-name="Internet_20_link" text:visited-style-name="Visited_20_Internet_20_Link">Test Definition</text:a>. It identifies the permitted activity, Test Inputs, Node Bindings, Test Resources, operating constraints, responsible authority, and period of validity.</text:p>
      <text:p text:style-name="Text_20_body">Successful configuration, validation, startup, and readiness do not independently authorize a Node to participate in Test Execution. Authorization provides the explicit governance decision that permits execution under specified conditions.</text:p>
      <text:p text:style-name="Text_20_body">An absent, expired, ambiguous, excessive, or unauthorized execution authorization may allow the wrong Node, Node Configuration, activity, input, resource, or participant to affect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execution authorization has a unique identity.Each authorization identifies the Node permitted to execute.Each authorization identifies the applicable Test Execution and Test Definition.Each authorization identifies the applicable Node Definition, Node Implementation, and Node Configuration.Each authorization identifies the responsible authority and the basis for authorization.Each authorization identifies the permitted Node role, activity, Test Inputs, Node Bindings, Test Resources, parameters, and operating constraints.Each authorization identifies its effective time, expiration time, and applicable revocation conditions.The DIDO-TE confirms that the Node has a current and successful validation result.The DIDO-TE confirms that the Node has a current and successful readiness result.The DIDO-TE confirms that each mandatory Node Binding and Test Resource is available.The DIDO-TE confirms that the authorization satisfies applicable security, access-control, isolation, jurisdictional, residency, and Governance constraints.The DIDO-TE verifies the authorization before initiating Node execution.The DIDO-TE prevents execution by a Node whose identity, implementation, configuration, role, or Test Execution differs from the authorization.The DIDO-TE prevents execution under a missing, incomplete, expired, revoked, ambiguous, altered, or unauthorized authorization.The DIDO-TE prevents Node activity, Test Inputs, interactions, and resource use outside the authorized scope.A material change to the Node Definition, Node Implementation, Node Configuration, Node Binding, Test Definition, Test Environment, or Test Resource invalidates the authorization and requires renewed authorization.The DIDO-TE records the authorization identity, responsible authority, basis, scope, constraints, effective period, verification, changes, revocation, and resulting status.The DIDO-TE maintains Traceability among the authorization, Node Definition, Node Implementation, Node Configuration, validation result, readiness result, Test Definition, Test Environment, Test Execution, Test Inputs, Node Bindings, Test Resources, and resulting Evidence.Execution under a missing, incomplete, expired, revoked, excessive, unauthorized, ambiguous, or untraceable authorization constitutes nonconformance with this requirement.Verification includes:</text:p>
      <text:p text:style-name="Text_20_body">Inspection of the execution authorization and its unique identityInspection of the responsible authority and basis for authorizationInspection of the authorized Node, role, activity, inputs, resources, constraints, and validity periodConfirmation of successful Node validation and readiness resultsConfirmation that authorization applies to the intended Node Configuration and Test ExecutionA negative assessment involving an expired authorizationA negative assessment involving a different Node or Node ConfigurationA negative assessment involving activity outside the authorized scopeConfirmation that a material change invalidates the authorizationInspection of authorization, revocation, Evidence,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authorization, Node validation, Node readiness, access control, Test Execu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a-authorize-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32:28</meta:creation-date>
    <dc:creator>Generated</dc:creator>
    <dc:date>2026-08-24T12::32:28</dc:date>
    <dc:language>en-US</dc:language>
    <meta:editing-cycles>1</meta:editing-cycles>
    <meta:editing-duration>PT0S</meta:editing-duration>
    <dc:title>dido:03-dido-te:99-annexes:annex-c-requirements:03-functional-requirements:03-02-node-requirements:nod-005-execute-a-node:nod-005a-authorize-node-execution</dc:title>
  </office:meta>
</office:document-meta>
</file>