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4-control-the-node-lifecycle:start"/><text:bookmark-start text:name="__RefHeading___nod-004_control_the_node_lifecycle_1"/><text:bookmark-start text:name="nod-004_control_the_node_lifecycle"/>NOD-004 — Control the Node Lifecycle<text:bookmark-end text:name="__RefHeading___nod-004_control_the_node_lifecycle_1"/><text:bookmark-end text:name="nod-004_control_the_node_lifecycle"/></text:h>
      <text:p text:style-name="Text_20_body"><text:a xlink:type="simple" xlink:href="https://wiki.didosolutions.com/dido/03-dido-te/99-annexes/annex-c-requirements/03-functional-requirements/03-02-node-requirements/start" text:style-name="Internet_20_link" text:visited-style-name="Visited_20_Internet_20_Link">Go to Node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trol the lifecycle of each <text:a xlink:type="simple" xlink:href="https://wiki.didosolutions.com/dido/99_annexes/annex-b-terms-and-definitions/n/node" text:style-name="Internet_20_link" text:visited-style-name="Visited_20_Internet_20_Link">Node</text:a> participating in a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Node lifecycle control governs the states through which a Node passes and the operations that move the Node between those states.</text:p>
      <text:p text:style-name="Text_20_body">A Node may require initialization, startup, readiness confirmation, activation, suspension, resumption, shutdown, restart, recovery, or termination during the preparation and operation of a Test Environment. The applicable lifecycle states and permitted transitions depend on the Node Definition, Node Implementation, Node Configuration, Test Definition, and Test Environment.</text:p>
      <text:p text:style-name="Text_20_body">Each lifecycle operation identifies the target Node, current state, requested state, applicable preconditions, authorized procedure, responsible authority, operation time, resulting state, findings, exceptions, and required recovery action.</text:p>
      <text:p text:style-name="Text_20_body">Controlled lifecycle transitions prevent a Node from participating in Test Execution while it occupies an unknown, invalid, unauthorized, failed, or otherwise unsuitable state.</text:p>
      <text:p text:style-name="Text_20_body">Lifecycle records support synchronization among Nodes, diagnosis of failures, reconstruction of Test Execution, evaluation of Test Results, and production of Evidenc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uniquely identifies each Node subject to lifecycle control.The applicable Node Definition or Node Implementation identifies the lifecycle states and transitions supported by the Node.The DIDO-TE identifies the current lifecycle state of each Node.The DIDO-TE identifies the lifecycle state required for each Node before the Node participates in Test Execution.The DIDO-TE uses identified and authorized lifecycle procedures.Each lifecycle operation identifies its initiating authority and target Node.Each lifecycle operation identifies its source state, requested transition, and intended resulting state.Each lifecycle operation verifies its applicable preconditions before initiating the transition.The DIDO-TE permits only defined and authorized lifecycle transitions.The DIDO-TE performs lifecycle operations in the required sequence.The DIDO-TE coordinates dependent lifecycle operations among applicable Nodes and Test Resources.The DIDO-TE verifies the completion and outcome of each material lifecycle operation.The DIDO-TE confirms the actual Node state after each lifecycle transition.The DIDO-TE detects an unsuccessful, incomplete, interrupted, duplicate, conflicting, unauthorized, or out-of-sequence lifecycle operation.The DIDO-TE detects a difference between the requested and actual Node state.The DIDO-TE prevents a Node in an unknown, invalid, unauthorized, failed, or otherwise unsuitable state from participating in Test Execution.The DIDO-TE detects an unexpected Node state change during Test Execution.The DIDO-TE identifies the effect of an unexpected Node state change on the applicable Test Execution and Test Results.A failed lifecycle operation leaves the Node in a known state or identifies the resulting state and required recovery action.A Node restart or recovery operation preserves or re-establishes the required Node Configuration and Node Bindings.A material change to the Node Definition, Node Implementation, Node Configuration, lifecycle procedure, or Test Environment triggers applicable revalidation.The DIDO-TE records the target Node, initiating authority, lifecycle procedure, source state, requested state, operations, timing, actual resulting state, findings, exceptions, and recovery actions.The DIDO-TE maintains Traceability among the Node Definition, Node Implementation, Node Configuration, lifecycle procedure, lifecycle operations, Node states, Test Environment, Test Execution, Test Results, findings, exceptions, and resulting Evidence.An incorrect, incomplete, unsuccessful, unauthorized, ambiguous, or untraceable lifecycle operation constitutes nonconformance with this requirement.Verification includes:</text:p>
      <text:p text:style-name="Text_20_body">Inspection of the lifecycle states and transitions defined for each applicable NodeInspection of authorized lifecycle procedures and responsible authoritiesObservation of Node initialization and startupObservation of Node readiness determinationObservation of an authorized transition between supported Node statesObservation of Node shutdownObservation of Node restart or recoveryConfirmation that a Node in an unsuitable state cannot participate in Test ExecutionA negative assessment involving an undefined or unauthorized lifecycle transitionA negative assessment involving an interrupted lifecycle operationA negative assessment involving a difference between the requested and actual Node stateConfirmation that an unexpected state change during Test Execution produces a detectable conditionConfirmation that a failed transition leaves the Node in a known state or produces a recovery actionInspection of lifecycle records, findings, exceptions, Evidence, and Traceability</text:p>
      <text:h text:style-name="Heading_20_2" text:outline-level="2"><text:bookmark-start text:name="__RefHeading___contents_7"/><text:bookmark-start text:name="contents"/>Contents<text:bookmark-end text:name="__RefHeading___contents_7"/><text:bookmark-end text:name="contents"/></text:h>
      <text:h text:style-name="Heading_20_2" text:outline-level="2"><text:bookmark-start text:name="__RefHeading___referenced_by_8"/><text:bookmark-start text:name="referenced_by"/>Referenced By<text:bookmark-end text:name="__RefHeading___referenced_by_8"/><text:bookmark-end text:name="referenced_by"/></text:h>
      <text:h text:style-name="Heading_20_2" text:outline-level="2"><text:bookmark-start text:name="__RefHeading___related_architecture_sections_9"/><text:bookmark-start text:name="related_architecture_sections"/>Related Architecture Sections<text:bookmark-end text:name="__RefHeading___related_architecture_sections_9"/><text:bookmark-end text:name="related_architecture_sections"/></text:h>
      <text:p text:style-name="Text_20_body">Add links to the architecture sections governing Node lifecycle states, lifecycle transitions, Node Configuration, Node Bindings, Test Environment control, Test Execution, recovery, Evidence, and Traceability.</text:p>
      <text:h text:style-name="Heading_20_2" text:outline-level="2"><text:bookmark-start text:name="__RefHeading___delivery_phase_10"/><text:bookmark-start text:name="delivery_phase"/>Delivery Phase<text:bookmark-end text:name="__RefHeading___delivery_phase_10"/><text:bookmark-end text:name="delivery_phase"/></text:h>
      <text:h text:style-name="Heading_20_2" text:outline-level="2"><text:bookmark-start text:name="__RefHeading___requirement_status_11"/><text:bookmark-start text:name="requirement_status"/>Requirement Status<text:bookmark-end text:name="__RefHeading___requirement_status_11"/><text:bookmark-end text:name="requirement_status"/></text:h>
      <text:p text:style-name="Text_20_body">Draft</text:p>
      <text:h text:style-name="Heading_20_2" text:outline-level="2"><text:bookmark-start text:name="__RefHeading___statement_reference_12"/><text:bookmark-start text:name="statement_reference"/>Statement Reference<text:bookmark-end text:name="__RefHeading___statement_reference_12"/><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4-control-the-node-lifecycle:start#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8:16</meta:creation-date>
    <dc:creator>Generated</dc:creator>
    <dc:date>2026-08-22T17::18:16</dc:date>
    <dc:language>en-US</dc:language>
    <meta:editing-cycles>1</meta:editing-cycles>
    <meta:editing-duration>PT0S</meta:editing-duration>
    <dc:title>dido:03-dido-te:99-annexes:annex-c-requirements:03-functional-requirements:03-02-node-requirements:nod-004-control-the-node-lifecycle:start</dc:title>
  </office:meta>
</office:document-meta>
</file>