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2-node-requirements:nod-004-control-the-node-lifecycle:nod-004f-restart-or-recover-the-node"/><text:bookmark-start text:name="__RefHeading___nod-004f_restart_or_recover_the_node_1"/><text:bookmark-start text:name="nod-004f_restart_or_recover_the_node"/>NOD-004f — Restart or Recover the Node<text:bookmark-end text:name="__RefHeading___nod-004f_restart_or_recover_the_node_1"/><text:bookmark-end text:name="nod-004f_restart_or_recover_the_node"/></text:h>
      <text:p text:style-name="Text_20_body"><text:a xlink:type="simple" xlink:href="https://wiki.didosolutions.com/dido/03-dido-te/99-annexes/annex-c-requirements/03-node-requirements/nod-004-control-the-node-lifecycle/start" text:style-name="Internet_20_link" text:visited-style-name="Visited_20_Internet_20_Link">Go to NOD-004 — Control the Node Lifecycle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restart or recover a <text:a xlink:type="simple" xlink:href="https://wiki.didosolutions.com/dido/99_annexes/annex-b-terms-and-definitions/n/node" text:style-name="Internet_20_link" text:visited-style-name="Visited_20_Internet_20_Link">Node</text:a> through an identified and authorized lifecycle procedure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03-node-requirements/nod-004-control-the-node-lifecycle/start" text:style-name="Internet_20_link" text:visited-style-name="Visited_20_Internet_20_Link">NOD-004 — Control the Node Lifecycle</text:a>
      <text:a xlink:type="simple" xlink:href="https://wiki.didosolutions.com/dido/03-dido-te/99-annexes/annex-c-requirements/03-node-requirements/nod-004-control-the-node-lifecycle/nod-004a-establish-the-initial-node-state" text:style-name="Internet_20_link" text:visited-style-name="Visited_20_Internet_20_Link">NOD-004a — Establish the Initial Node State</text:a>
      <text:a xlink:type="simple" xlink:href="https://wiki.didosolutions.com/dido/03-dido-te/99-annexes/annex-c-requirements/03-node-requirements/nod-004-control-the-node-lifecycle/nod-004b-start-the-node" text:style-name="Internet_20_link" text:visited-style-name="Visited_20_Internet_20_Link">NOD-004b — Start the Node</text:a>
      <text:a xlink:type="simple" xlink:href="https://wiki.didosolutions.com/dido/03-dido-te/99-annexes/annex-c-requirements/03-node-requirements/nod-004-control-the-node-lifecycle/nod-004c-confirm-node-readiness" text:style-name="Internet_20_link" text:visited-style-name="Visited_20_Internet_20_Link">NOD-004c — Confirm Node Readiness</text:a>
      <text:a xlink:type="simple" xlink:href="https://wiki.didosolutions.com/dido/03-dido-te/99-annexes/annex-c-requirements/03-node-requirements/nod-004-control-the-node-lifecycle/nod-004d-transition-the-node-state" text:style-name="Internet_20_link" text:visited-style-name="Visited_20_Internet_20_Link">NOD-004d — Transition the Node State</text:a>
      <text:a xlink:type="simple" xlink:href="https://wiki.didosolutions.com/dido/03-dido-te/99-annexes/annex-c-requirements/03-node-requirements/nod-004-control-the-node-lifecycle/nod-004e-stop-the-node" text:style-name="Internet_20_link" text:visited-style-name="Visited_20_Internet_20_Link">NOD-004e — Stop the Node</text:a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p text:style-name="Text_20_body">, source requirement identifier and obligation to be assigned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restart returns a Node to an operating state through a controlled stop-and-start sequence or an equivalent procedure defined by the <text:a xlink:type="simple" xlink:href="https://wiki.didosolutions.com/dido/99_annexes/annex-b-terms-and-definitions/n/node_definition" text:style-name="Internet_20_link" text:visited-style-name="Visited_20_Internet_20_Link">Node Definition</text:a> or <text:a xlink:type="simple" xlink:href="https://wiki.didosolutions.com/dido/99_annexes/annex-b-terms-and-definitions/n/node_implementation" text:style-name="Internet_20_link" text:visited-style-name="Visited_20_Internet_20_Link">Node Implementation</text:a>.</text:p>
      <text:p text:style-name="Text_20_body">Recovery restores a Node from a failed, degraded, interrupted, inconsistent, or otherwise unsuitable state to a known state from which the DIDO-TE resumes lifecycle control. Recovery may include fault isolation, cleanup, restoration of data, reapplication of the <text:a xlink:type="simple" xlink:href="https://wiki.didosolutions.com/dido/99_annexes/annex-b-terms-and-definitions/n/node_configuration" text:style-name="Internet_20_link" text:visited-style-name="Visited_20_Internet_20_Link">Node Configuration</text:a>, re-establishment of <text:a xlink:type="simple" xlink:href="https://wiki.didosolutions.com/dido/99_annexes/annex-b-terms-and-definitions/n/node_binding" text:style-name="Internet_20_link" text:visited-style-name="Visited_20_Internet_20_Link">Node Bindings</text:a>, replacement of resources, and validation of the resulting Node.</text:p>
      <text:p text:style-name="Text_20_body">Restart and recovery have different purposes. A restart repeats an established operating sequence. Recovery addresses a condition that prevents normal Node operation or produces uncertainty about the Node state.</text:p>
      <text:p text:style-name="Text_20_body">An uncontrolled restart or recovery may preserve the original fault, introduce configuration drift, duplicate processing, lose or replay data, reconnect the Node to an unintended participant, or contaminate a subsequent <text:a xlink:type="simple" xlink:href="https://wiki.didosolutions.com/dido/99_annexes/annex-b-terms-and-definitions/t/test_execution" text:style-name="Internet_20_link" text:visited-style-name="Visited_20_Internet_20_Link">Test Execution</text:a>.</text:p>
      <text:p text:style-name="Text_20_body">The DIDO-TE reevaluates Node readiness and determines the effect of the interruption, restart, or recovery on applicable Test Results and Evidence before returning the Node to Test Execu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n/node_definition" text:style-name="Internet_20_link" text:visited-style-name="Visited_20_Internet_20_Link">Node Definition</text:a>
      <text:a xlink:type="simple" xlink:href="https://wiki.didosolutions.com/dido/99_annexes/annex-b-terms-and-definitions/n/node_implementation" text:style-name="Internet_20_link" text:visited-style-name="Visited_20_Internet_20_Link">Node Implementation</text:a>
      <text:a xlink:type="simple" xlink:href="https://wiki.didosolutions.com/dido/99_annexes/annex-b-terms-and-definitions/n/node_configuration" text:style-name="Internet_20_link" text:visited-style-name="Visited_20_Internet_20_Link">Node Configuration</text:a>
      <text:a xlink:type="simple" xlink:href="https://wiki.didosolutions.com/dido/99_annexes/annex-b-terms-and-definitions/n/node_binding" text:style-name="Internet_20_link" text:visited-style-name="Visited_20_Internet_20_Link">Node Binding</text:a>
      <text:a xlink:type="simple" xlink:href="https://wiki.didosolutions.com/dido/99_annexes/annex-b-terms-and-definitions/d/dependency" text:style-name="Internet_20_link" text:visited-style-name="Visited_20_Internet_20_Link">Dependency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resource" text:style-name="Internet_20_link" text:visited-style-name="Visited_20_Internet_20_Link">Test Resource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t/test_result" text:style-name="Internet_20_link" text:visited-style-name="Visited_20_Internet_20_Link">Test Result</text:a>
      <text:p text:style-name="Text_20_body">[[dido:99_ann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5:40</meta:creation-date>
    <dc:creator>Generated</dc:creator>
    <dc:date>2026-08-24T10::45:40</dc:date>
    <dc:language>en-US</dc:language>
    <meta:editing-cycles>1</meta:editing-cycles>
    <meta:editing-duration>PT0S</meta:editing-duration>
    <dc:title>dido:03-dido-te:99-annexes:annex-c-requirements:03-functional-requirements:03-02-node-requirements:nod-004-control-the-node-lifecycle:nod-004f-restart-or-recover-the-node</dc:title>
  </office:meta>
</office:document-meta>
</file>