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4-control-the-node-lifecycle:nod-004d-transition-the-node-state"/><text:bookmark-start text:name="__RefHeading___nod-004d_transition_the_node_state_1"/><text:bookmark-start text:name="nod-004d_transition_the_node_state"/>NOD-004d — Transition the Node State<text:bookmark-end text:name="__RefHeading___nod-004d_transition_the_node_state_1"/><text:bookmark-end text:name="nod-004d_transition_the_node_state"/></text:h>
      <text:p text:style-name="Text_20_body"><text:a xlink:type="simple" xlink:href="https://wiki.didosolutions.com/dido/03-dido-te/99-annexes/annex-c-requirements/03-functional-requirements/03-02-node-requirements/nod-004-control-the-node-lifecycle/start" text:style-name="Internet_20_link" text:visited-style-name="Visited_20_Internet_20_Link">Go to NOD-004 — Control the Node Lifecycl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control each transition of a <text:a xlink:type="simple" xlink:href="https://wiki.didosolutions.com/dido/99_annexes/annex-b-terms-and-definitions/n/node" text:style-name="Internet_20_link" text:visited-style-name="Visited_20_Internet_20_Link">Node</text:a> from one lifecycle state to another.</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2-node-requirements/nod-004-control-the-node-lifecycle/start" text:style-name="Internet_20_link" text:visited-style-name="Visited_20_Internet_20_Link">NOD-004 — Control the Node Lifecycle</text:a>
      <text:a xlink:type="simple" xlink:href="https://wiki.didosolutions.com/dido/03-dido-te/99-annexes/annex-c-requirements/03-functional-requirements/03-02-node-requirements/nod-004-control-the-node-lifecycle/nod-004a-establish-the-initial-node-state" text:style-name="Internet_20_link" text:visited-style-name="Visited_20_Internet_20_Link">NOD-004a — Establish the Initial Node State</text:a>
      <text:a xlink:type="simple" xlink:href="https://wiki.didosolutions.com/dido/03-dido-te/99-annexes/annex-c-requirements/03-functional-requirements/03-02-node-requirements/nod-004-control-the-node-lifecycle/nod-004b-start-the-node" text:style-name="Internet_20_link" text:visited-style-name="Visited_20_Internet_20_Link">NOD-004b — Start the Node</text:a>
      <text:a xlink:type="simple" xlink:href="https://wiki.didosolutions.com/dido/03-dido-te/99-annexes/annex-c-requirements/03-functional-requirements/03-02-node-requirements/nod-004-control-the-node-lifecycle/nod-004c-confirm-node-readiness" text:style-name="Internet_20_link" text:visited-style-name="Visited_20_Internet_20_Link">NOD-004c — Confirm Node Readiness</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lifecycle transition moves a Node from a known source state to an intended destination state. The applicable <text:a xlink:type="simple" xlink:href="https://wiki.didosolutions.com/dido/99_annexes/annex-b-terms-and-definitions/n/node_definition" text:style-name="Internet_20_link" text:visited-style-name="Visited_20_Internet_20_Link">Node Definition</text:a> or <text:a xlink:type="simple" xlink:href="https://wiki.didosolutions.com/dido/99_annexes/annex-b-terms-and-definitions/n/node_implementation" text:style-name="Internet_20_link" text:visited-style-name="Visited_20_Internet_20_Link">Node Implementation</text:a> identifies the supported states, permitted transitions, transition preconditions, authorized procedures, and expected outcomes.</text:p>
      <text:p text:style-name="Text_20_body">Lifecycle transitions include activation, suspension, resumption, entry into or departure from a maintenance state, and other changes required during preparation or <text:a xlink:type="simple" xlink:href="https://wiki.didosolutions.com/dido/99_annexes/annex-b-terms-and-definitions/t/test_execution" text:style-name="Internet_20_link" text:visited-style-name="Visited_20_Internet_20_Link">Test Execution</text:a>.</text:p>
      <text:p text:style-name="Text_20_body">A controlled transition preserves the integrity of the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s</text:a>, data, resources, and interactions affected by the state change. It also coordinates the transition with dependent Nodes and <text:a xlink:type="simple" xlink:href="https://wiki.didosolutions.com/dido/99_annexes/annex-b-terms-and-definitions/t/test_resource" text:style-name="Internet_20_link" text:visited-style-name="Visited_20_Internet_20_Link">Test Resources</text:a>.</text:p>
      <text:p text:style-name="Text_20_body">An undefined, unauthorized, incomplete, conflicting, or out-of-sequence transition may leave the Node or Test Environment in an unknown condition and may invalidate the applicable Test Execution or <text:a xlink:type="simple" xlink:href="https://wiki.didosolutions.com/dido/99_annexes/annex-b-terms-and-definitions/t/test_result" text:style-name="Internet_20_link" text:visited-style-name="Visited_20_Internet_20_Link">Test Results</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uniquely identifies the Node subject to the lifecycle transition.The DIDO-TE identifies the actual source state and intended destination state.The Node Definition or Node Implementation identifies the requested transition as a permitted transition.The DIDO-TE uses an identified and authorized transition procedure.The transition identifies its initiating authority, preconditions, parameters, dependencies, time constraints, and expected outcome.The DIDO-TE verifies each mandatory precondition before initiating the transition.The DIDO-TE prevents a transition from an unknown, incorrect, unauthorized, or unsuitable source state.The DIDO-TE prevents an undefined, unauthorized, conflicting, duplicate, or out-of-sequence transition.The DIDO-TE coordinates the transition with affected Nodes, Dependencies, Node Bindings, and Test Resources.The DIDO-TE preserves or re-establishes the required Node Configuration and Node Bindings during the transition.The DIDO-TE observes the Node throughout the transition.The DIDO-TE detects an unsuccessful, incomplete, interrupted, stalled, or timed-out transition.The DIDO-TE confirms the actual Node state after the transition.The DIDO-TE detects a difference between the intended and actual destination states.The DIDO-TE determines the effect of a lifecycle transition occurring during Test Execution.The DIDO-TE identifies Test Inputs, observations, Test Results, and other Nodes affected by the transition.An unsuccessful transition leaves the Node in a known state or identifies the resulting state and required recovery action.The DIDO-TE prevents a Node in an invalid, unknown, unauthorized, or unsuitable resulting state from continuing to participate in Test Execution.The DIDO-TE records the Node identity, initiating authority, transition procedure, source state, intended destination state, parameters, operations, timing, actual resulting state, findings, exceptions, and recovery actions.Repeated authorized transitions from equivalent source states under equivalent conditions produce equivalent destination states within specified tolerances.The DIDO-TE maintains Traceability among the Node Definition, Node Implementation, Node Configuration, Node Bindings, transition procedure, source state, transition activity, resulting state, affected Test Execution, Test Results, findings, exceptions, and resulting Evidence.An incorrect, incomplete, unsuccessful, unauthorized, ambiguous, or untraceable lifecycle transition constitutes nonconformance with this requirement.Verification includes:</text:p>
      <text:p text:style-name="Text_20_body">Inspection of the Node identity and source stateInspection of permitted lifecycle states and transitionsInspection of the authorized transition procedure and responsible authorityInspection of transition preconditions, parameters, Dependencies, Node Bindings, and Test ResourcesObservation of an authorized lifecycle transitionConfirmation of the actual resulting Node stateA negative assessment involving an undefined transitionA negative assessment involving an unauthorized or unsuitable source stateA negative assessment involving an interrupted or timed-out transitionConfirmation that an unsuitable resulting state prevents continued participation in Test ExecutionInspection of affected Test Executions, Test Results, findings, exceptions, recovery actions, Evidence, and Traceability</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 lifecycle states, lifecycle transitions, Node Configuration, Node Bindings, Test Environment coordination, Test Execution, recovery,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4-control-the-node-lifecycle:nod-004d-transition-the-node-stat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52:47</meta:creation-date>
    <dc:creator>Generated</dc:creator>
    <dc:date>2026-08-24T00::52:47</dc:date>
    <dc:language>en-US</dc:language>
    <meta:editing-cycles>1</meta:editing-cycles>
    <meta:editing-duration>PT0S</meta:editing-duration>
    <dc:title>dido:03-dido-te:99-annexes:annex-c-requirements:03-functional-requirements:03-02-node-requirements:nod-004-control-the-node-lifecycle:nod-004d-transition-the-node-state</dc:title>
  </office:meta>
</office:document-meta>
</file>