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04-control-the-node-lifecycle:nod-004c-confirm-node-readiness"/><text:bookmark-start text:name="__RefHeading___nod-004c_confirm_node_readiness_1"/><text:bookmark-start text:name="nod-004c_confirm_node_readiness"/>NOD-004c — Confirm Node Readiness<text:bookmark-end text:name="__RefHeading___nod-004c_confirm_node_readiness_1"/><text:bookmark-end text:name="nod-004c_confirm_node_readiness"/></text:h>
      <text:p text:style-name="Text_20_body"><text:a xlink:type="simple" xlink:href="https://wiki.didosolutions.com/dido/03-dido-te/99-annexes/annex-c-requirements/03-node-requirements/nod-004-control-the-node-lifecycle/start" text:style-name="Internet_20_link" text:visited-style-name="Visited_20_Internet_20_Link">Go to NOD-004 — Control the Node Lifecycle</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confirm the readiness of each <text:a xlink:type="simple" xlink:href="https://wiki.didosolutions.com/dido/99_annexes/annex-b-terms-and-definitions/n/node" text:style-name="Internet_20_link" text:visited-style-name="Visited_20_Internet_20_Link">Node</text:a> before the Node participates in <text:a xlink:type="simple" xlink:href="https://wiki.didosolutions.com/dido/99_annexes/annex-b-terms-and-definitions/t/test_execution" text:style-name="Internet_20_link" text:visited-style-name="Visited_20_Internet_20_Link">Test Execution</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3-node-requirements/nod-004-control-the-node-lifecycle/start" text:style-name="Internet_20_link" text:visited-style-name="Visited_20_Internet_20_Link">NOD-004 — Control the Node Lifecycle</text:a>
      <text:a xlink:type="simple" xlink:href="https://wiki.didosolutions.com/dido/03-dido-te/99-annexes/annex-c-requirements/03-node-requirements/nod-004-control-the-node-lifecycle/nod-004a-establish-the-initial-node-state" text:style-name="Internet_20_link" text:visited-style-name="Visited_20_Internet_20_Link">NOD-004a — Establish the Initial Node State</text:a>
      <text:a xlink:type="simple" xlink:href="https://wiki.didosolutions.com/dido/03-dido-te/99-annexes/annex-c-requirements/03-node-requirements/nod-004-control-the-node-lifecycle/nod-004b-start-the-node" text:style-name="Internet_20_link" text:visited-style-name="Visited_20_Internet_20_Link">NOD-004b — Start the Node</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Node readiness identifies whether a started Node satisfies the conditions required to perform its assigned role within a <text:a xlink:type="simple" xlink:href="https://wiki.didosolutions.com/dido/99_annexes/annex-b-terms-and-definitions/t/test_environment" text:style-name="Internet_20_link" text:visited-style-name="Visited_20_Internet_20_Link">Test Environment</text:a>.</text:p>
      <text:p text:style-name="Text_20_body">A completed start operation establishes that the startup procedure reached an endpoint. It does not demonstrate that the Node has initialized its required services, established its <text:a xlink:type="simple" xlink:href="https://wiki.didosolutions.com/dido/99_annexes/annex-b-terms-and-definitions/n/node_binding" text:style-name="Internet_20_link" text:visited-style-name="Visited_20_Internet_20_Link">Node Bindings</text:a>, obtained required resources, reached a stable operating state, or satisfied the applicable <text:a xlink:type="simple" xlink:href="https://wiki.didosolutions.com/dido/99_annexes/annex-b-terms-and-definitions/t/test_definition" text:style-name="Internet_20_link" text:visited-style-name="Visited_20_Internet_20_Link">Test Definition</text:a>.</text:p>
      <text:p text:style-name="Text_20_body">Readiness criteria derive from the <text:a xlink:type="simple" xlink:href="https://wiki.didosolutions.com/dido/99_annexes/annex-b-terms-and-definitions/n/node_definition" text:style-name="Internet_20_link" text:visited-style-name="Visited_20_Internet_20_Link">Node Definition</text:a>, <text:a xlink:type="simple" xlink:href="https://wiki.didosolutions.com/dido/99_annexes/annex-b-terms-and-definitions/n/node_implementation" text:style-name="Internet_20_link" text:visited-style-name="Visited_20_Internet_20_Link">Node Implementation</text:a>, <text:a xlink:type="simple" xlink:href="https://wiki.didosolutions.com/dido/99_annexes/annex-b-terms-and-definitions/n/node_configuration" text:style-name="Internet_20_link" text:visited-style-name="Visited_20_Internet_20_Link">Node Configuration</text:a>, Test Definition, and Test Environment.</text:p>
      <text:p text:style-name="Text_20_body">Confirming readiness prevents a partially initialized, degraded, incompatible, unstable, or otherwise unsuitable Node from affecting Test Inputs, other Nodes, Test Resources, Test Results, or the integrity of Test Execution.</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n/node_definition" text:style-name="Internet_20_link" text:visited-style-name="Visited_20_Internet_20_Link">Node Definition</text:a>
      <text:a xlink:type="simple" xlink:href="https://wiki.didosolutions.com/dido/99_annexes/annex-b-terms-and-definitions/n/node_implementation" text:style-name="Internet_20_link" text:visited-style-name="Visited_20_Internet_20_Link">Node Implementation</text:a>
      <text:a xlink:type="simple" xlink:href="https://wiki.didosolutions.com/dido/99_annexes/annex-b-terms-and-definitions/n/node_configuration" text:style-name="Internet_20_link" text:visited-style-name="Visited_20_Internet_20_Link">Node Configuration</text:a>
      <text:a xlink:type="simple" xlink:href="https://wiki.didosolutions.com/dido/99_annexes/annex-b-terms-and-definitions/n/node_binding" text:style-name="Internet_20_link" text:visited-style-name="Visited_20_Internet_20_Link">Node Binding</text:a>
      <text:a xlink:type="simple" xlink:href="https://wiki.didosolutions.com/dido/99_annexes/annex-b-terms-and-definitions/d/dependency" text:style-name="Internet_20_link" text:visited-style-name="Visited_20_Internet_20_Link">Dependency</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result" text:style-name="Internet_20_link" text:visited-style-name="Visited_20_Internet_20_Link">Test Result</text:a>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t/traceability" text:style-name="Internet_20_link" text:visited-style-name="Visited_20_Internet_20_Link">Traceability</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DIDO-TE uniquely identifies the Node subject to readiness confirmation.The Node has completed its authorized start operation.The DIDO-TE identifies the Node Definition, Node Implementation, Node Configuration, Test Definition, and Test Environment applicable to the readiness determination.The DIDO-TE uses identified and authorized readiness criteria and procedures.The readiness criteria define the required Node state, services, interfaces, Node Bindings, Dependencies, Test Resources, security controls, and operational conditions.The DIDO-TE evaluates the actual Node state against the applicable readiness criteria.The DIDO-TE confirms that each mandatory service and interface is active and responsive.The DIDO-TE confirms that each mandatory Node Binding is established and available.The DIDO-TE confirms that each mandatory Dependency and Test Resource is available and compatible.The DIDO-TE confirms that the Node occupies the required lifecycle state.The DIDO-TE confirms that the Node Configuration corresponds to the configuration approved for the applicable Test Execution.The DIDO-TE confirms that the Node satisfies applicable security, access-control, isolation, jurisdictional, residency, and Governance constraints.The DIDO-TE confirms that the Node remains stable for any required observation period.The DIDO-TE distinguishes a successful start result from a successful readiness result.The DIDO-TE detects an incomplete, unsuccessful, expired, ambiguous, conflicting, or unauthorized readiness result.The DIDO-TE detects a Node that becomes unready after readiness has been confirmed.The DIDO-TE prevents a Node without a current and successful readiness result from participating in Test Execution.A material change to the Node Definition, Node Implementation, Node Configuration, Node Binding, Dependency, Test Definition, Test Resource, or Test Environment invalidates the applicable readiness result and triggers a new readiness determination.The DIDO-TE records each readiness criterion, procedure, observation, result, finding, exception, authority, and time.Repeated readiness determinations for an unchanged Node under equivalent conditions produce equivalent results within specified tolerances.The DIDO-TE maintains Traceability among the readiness criteria, readiness procedure, Node Definition, Node Implementation, Node Configuration, Node state, Node Bindings, Dependencies, Test Definition, Test Environment, Test Resources, readiness result, findings, exceptions, and resulting Evidence.An unready, incompletely assessed, unsuccessfully assessed, unauthorized, ambiguously assessed, or untraceable Node constitutes nonconformance with this requirement.Verification includes:</text:p>
      <text:p text:style-name="Text_20_body">Inspection of the Node identity and completed start resultInspection of the authorized readiness criteria and procedureObservation of the actual Node stateConfirmation of required services, interfaces, Node Bindings, Dependencies, and Test ResourcesConfirmation of applicable security, access-control, isolation, jurisdictional, residency, and Governance constraintsObservation of the Node for the required stability periodA negative assessment involving an unavailable mandatory serviceA negative assessment involving a missing or incompatible Node BindingA negative assessment involving an unavailable Dependency or Test ResourceConfirmation that a Node without a successful readiness result cannot participate in Test ExecutionConfirmation that a material change invalidates the readiness resultInspection of readiness results, findings, exceptions, Evidence, and Traceability</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Node readiness, Node lifecycle states, Node Configuration, Node Bindings, Dependencies, Test Resources, Test Execution, Evidence, and Traceability.</text:p>
      <text:h text:style-name="Heading_20_2" text:outline-level="2"><text:bookmark-start text:name="__RefHeading___delivery_phase_9"/><text:bookmark-start text:name="delivery_phase"/>Delivery Phase<text:bookmark-end text:name="__RefHeading___delivery_phase_9"/><text:bookmark-end text:name="delivery_phase"/></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3-node-requirements:nod-004-control-the-node-lifecycle:nod-004c-confirm-node-readines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22::20:32</meta:creation-date>
    <dc:creator>Generated</dc:creator>
    <dc:date>2026-08-22T22::20:32</dc:date>
    <dc:language>en-US</dc:language>
    <meta:editing-cycles>1</meta:editing-cycles>
    <meta:editing-duration>PT0S</meta:editing-duration>
    <dc:title>dido:03-dido-te:99-annexes:annex-c-requirements:03-functional-requirements:03-02-node-requirements:nod-004-control-the-node-lifecycle:nod-004c-confirm-node-readiness</dc:title>
  </office:meta>
</office:document-meta>
</file>