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4-control-the-node-lifecycle:nod-004b-start-the-node"/><text:bookmark-start text:name="__RefHeading___nod-004b_start_the_node_1"/><text:bookmark-start text:name="nod-004b_start_the_node"/>NOD-004b — Start the Node<text:bookmark-end text:name="__RefHeading___nod-004b_start_the_node_1"/><text:bookmark-end text:name="nod-004b_start_the_node"/></text:h>
      <text:p text:style-name="Text_20_body"><text:a xlink:type="simple" xlink:href="https://wiki.didosolutions.com/dido/03-dido-te/99-annexes/annex-c-requirements/03-node-requirements/nod-004-control-the-node-lifecycle/start" text:style-name="Internet_20_link" text:visited-style-name="Visited_20_Internet_20_Link">Go to NOD-004 — Control the Node Lifecycl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start each <text:a xlink:type="simple" xlink:href="https://wiki.didosolutions.com/dido/99_annexes/annex-b-terms-and-definitions/n/node" text:style-name="Internet_20_link" text:visited-style-name="Visited_20_Internet_20_Link">Node</text:a> through an identified and authorized lifecycle procedure.</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4-control-the-node-lifecycle/start" text:style-name="Internet_20_link" text:visited-style-name="Visited_20_Internet_20_Link">NOD-004 — Control the Node Lifecycle</text:a>
      <text:a xlink:type="simple" xlink:href="https://wiki.didosolutions.com/dido/03-dido-te/99-annexes/annex-c-requirements/03-node-requirements/nod-004-control-the-node-lifecycle/nod-004a-establish-the-initial-node-state" text:style-name="Internet_20_link" text:visited-style-name="Visited_20_Internet_20_Link">NOD-004a — Establish the Initial Node Stat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Starting a Node moves it from an established initial state into an operating state from which the DIDO-TE determines readiness for participation in a <text:a xlink:type="simple" xlink:href="https://wiki.didosolutions.com/dido/99_annexes/annex-b-terms-and-definitions/t/test_environment" text:style-name="Internet_20_link" text:visited-style-name="Visited_20_Internet_20_Link">Test Environment</text:a>.</text:p>
      <text:p text:style-name="Text_20_body">A controlled start operation applies the sequence, parameters, dependencies, authorities, time constraints, and environmental conditions specified by the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and applicable <text:a xlink:type="simple" xlink:href="https://wiki.didosolutions.com/dido/99_annexes/annex-b-terms-and-definitions/t/test_definition" text:style-name="Internet_20_link" text:visited-style-name="Visited_20_Internet_20_Link">Test Definition</text:a>.</text:p>
      <text:p text:style-name="Text_20_body">Starting a Node does not by itself establish Node readiness. The start operation establishes the operating condition that NOD-004c evaluates before the Node participates in <text:a xlink:type="simple" xlink:href="https://wiki.didosolutions.com/dido/99_annexes/annex-b-terms-and-definitions/t/test_execution" text:style-name="Internet_20_link" text:visited-style-name="Visited_20_Internet_20_Link">Test Execution</text:a>.</text:p>
      <text:p text:style-name="Text_20_body">An uncontrolled, incomplete, unauthorized, duplicate, or out-of-sequence start may produce an unknown Node state, activate unintended services or connections, disrupt dependent Nodes, or compromise Test Environment isola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uniquely identifies the Node before starting it.The DIDO-TE confirms that the Node occupies a permitted initial state.The DIDO-TE uses an identified and authorized start procedure.The start operation identifies the initiating authority, target Node, start parameters, applicable preconditions, and intended resulting state.The DIDO-TE verifies each mandatory start precondition before initiating the start operation.The DIDO-TE verifies the availability of each Dependency, Node Binding, service, and Test Resource required during startup.The DIDO-TE starts dependent Nodes and services in the required sequence.The DIDO-TE applies the Node Configuration and startup parameters associated with the authorized start operation.The DIDO-TE prevents duplicate, conflicting, unauthorized, or out-of-sequence start operations.The DIDO-TE observes the Node during the start operation.The DIDO-TE detects an unsuccessful, incomplete, interrupted, stalled, or timed-out start operation.The DIDO-TE detects an unexpected process, service, connection, Node Binding, error, or state transition during startup.The DIDO-TE confirms the actual Node state after the start operation.The DIDO-TE distinguishes completion of the start operation from confirmation of Node readiness.An unsuccessful start leaves the Node in a known state or identifies the resulting state and required recovery action.The DIDO-TE prevents a Node with an unsuccessful, incomplete, unauthorized, or ambiguous start result from participating in Test Execution.The DIDO-TE records the Node identity, initiating authority, start procedure, parameters, source state, operations, timing, actual resulting state, findings, exceptions, and recovery actions.Repeated authorized starts from equivalent initial conditions produce equivalent resulting states within specified tolerances.The DIDO-TE maintains Traceability among the Node Definition, Node Implementation, Node Configuration, Node Bindings, Dependencies, start procedure, start activity, resulting state, findings, exceptions, and resulting Evidence.An incorrect, incomplete, unsuccessful, unauthorized, ambiguous, or untraceable start operation constitutes nonconformance with this requirement.Verification includes:</text:p>
      <text:p text:style-name="Text_20_body">Inspection of the Node identity and initial stateInspection of the authorized start procedure and responsible authorityInspection of start preconditions, parameters, Dependencies, Node Bindings, services, and Test ResourcesObservation of the start sequenceObservation of the Node during startupConfirmation of the actual resulting Node stateA negative assessment involving an unauthorized startA negative assessment involving an unavailable mandatory DependencyA negative assessment involving an interrupted or timed-out startConfirmation that an unsuccessful start prevents Test ExecutionConfirmation that startup completion does not automatically establish Node readinessInspection of start records, findings, exceptions, recovery action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startup, Node lifecycle states, Node Configuration, Node Bindings, Dependencies, readiness, recovery,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4-control-the-node-lifecycle:nod-004b-start-the-nod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3::19:50</meta:creation-date>
    <dc:creator>Generated</dc:creator>
    <dc:date>2026-08-22T23::19:50</dc:date>
    <dc:language>en-US</dc:language>
    <meta:editing-cycles>1</meta:editing-cycles>
    <meta:editing-duration>PT0S</meta:editing-duration>
    <dc:title>dido:03-dido-te:99-annexes:annex-c-requirements:03-functional-requirements:03-02-node-requirements:nod-004-control-the-node-lifecycle:nod-004b-start-the-node</dc:title>
  </office:meta>
</office:document-meta>
</file>