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4-control-the-node-lifecycle:nod-004a-establish-the-initial-node-state"/><text:bookmark-start text:name="__RefHeading___nod-004a_establish_the_initial_node_state_1"/><text:bookmark-start text:name="nod-004a_establish_the_initial_node_state"/>NOD-004a — Establish the Initial Node State<text:bookmark-end text:name="__RefHeading___nod-004a_establish_the_initial_node_state_1"/><text:bookmark-end text:name="nod-004a_establish_the_initial_node_state"/></text:h>
      <text:p text:style-name="Text_20_body"><text:a xlink:type="simple" xlink:href="https://wiki.didosolutions.com/dido/03-dido-te/99-annexes/annex-c-requirements/03-functional-requirements/03-02-node-requirements/nod-004-control-the-node-lifecycle/start" text:style-name="Internet_20_link" text:visited-style-name="Visited_20_Internet_20_Link">Go to NOD-004 — Control the Node Lifecycl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stablish the initial state of each <text:a xlink:type="simple" xlink:href="https://wiki.didosolutions.com/dido/99_annexes/annex-b-terms-and-definitions/n/node" text:style-name="Internet_20_link" text:visited-style-name="Visited_20_Internet_20_Link">Node</text:a> before initiating a Node lifecycle transi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4-control-the-node-lifecycle/start" text:style-name="Internet_20_link" text:visited-style-name="Visited_20_Internet_20_Link">NOD-004 — Control the Node Lifecycl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The initial Node state provides the controlled starting point for subsequent lifecycle operations. It identifies the actual condition of the Node before the DIDO-TE starts, activates, suspends, resumes, stops, restarts, recovers, or terminates it.</text:p>
      <text:p text:style-name="Text_20_body">The applicable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and <text:a xlink:type="simple" xlink:href="https://wiki.didosolutions.com/dido/99_annexes/annex-b-terms-and-definitions/n/node_configuration" text:style-name="Internet_20_link" text:visited-style-name="Visited_20_Internet_20_Link">Node Configuration</text:a> determine the permitted initial states and the criteria for establishing them.</text:p>
      <text:p text:style-name="Text_20_body">An unknown, ambiguous, unauthorized, or unsuitable initial state prevents the DIDO-TE from determining whether a requested lifecycle transition is valid. Residual processes, data, connections, locks, resources, or configuration from an earlier operation may also affect subsequent <text:a xlink:type="simple" xlink:href="https://wiki.didosolutions.com/dido/99_annexes/annex-b-terms-and-definitions/t/test_execution" text:style-name="Internet_20_link" text:visited-style-name="Visited_20_Internet_20_Link">Test Execution</text:a>.</text:p>
      <text:p text:style-name="Text_20_body">Establishing and recording the initial state supports lifecycle control, reproducibility, fault isolation, recovery, <text:a xlink:type="simple" xlink:href="https://wiki.didosolutions.com/dido/99_annexes/annex-b-terms-and-definitions/e/evidence" text:style-name="Internet_20_link" text:visited-style-name="Visited_20_Internet_20_Link">Evidence</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before establishing its initial state.The Node Definition or Node Implementation identifies the permitted initial states.The DIDO-TE uses identified and authorized criteria and procedures to determine the initial Node state.The DIDO-TE observes the actual Node state rather than relying solely on an intended or previously recorded state.The DIDO-TE identifies active processes, services, connections, bindings, resources, and applicable persistent data associated with the Node.The DIDO-TE identifies residual Node activity or state from an earlier operation.The DIDO-TE confirms that the initial Node state satisfies the applicable Node Definition, Node Implementation, Node Configuration, Test Definition, and Test Environment constraints.The DIDO-TE detects an unknown, ambiguous, conflicting, unauthorized, or unsuitable initial Node state.The DIDO-TE prevents a lifecycle transition when the initial Node state does not satisfy the transition preconditions.The DIDO-TE identifies the corrective or recovery action required when the initial Node state is unsuitable.The DIDO-TE records the Node identity, observed state, applicable criteria, procedure, authority, time, findings, exceptions, and resulting status.Repeated determination of an unchanged initial Node state under equivalent conditions produces an equivalent result.The DIDO-TE maintains Traceability among the Node Definition, Node Implementation, Node Configuration, Test Definition, Test Environment, observed initial state, findings, exceptions, and resulting Evidence.An unknown, ambiguous, unauthorized, unsuitable, incorrectly determined, or untraceable initial Node state constitutes nonconformance with this requirement.Verification includes:</text:p>
      <text:p text:style-name="Text_20_body">Inspection of the Node identityInspection of permitted initial states and transition preconditionsInspection of the authorized state-determination criteria and procedureObservation of the actual Node stateInspection of active processes, services, connections, bindings, resources, and persistent dataA negative assessment involving an unknown initial stateA negative assessment involving residual activity from an earlier operationConfirmation that an unsuitable initial state prevents a lifecycle transitionInspection of findings, exceptions, recovery ac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lifecycle states, lifecycle transitions, Node Configuration, Test Environment control, recover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4-control-the-node-lifecycle:nod-004a-establish-the-initial-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8:38</meta:creation-date>
    <dc:creator>Generated</dc:creator>
    <dc:date>2026-08-23T22::08:38</dc:date>
    <dc:language>en-US</dc:language>
    <meta:editing-cycles>1</meta:editing-cycles>
    <meta:editing-duration>PT0S</meta:editing-duration>
    <dc:title>dido:03-dido-te:99-annexes:annex-c-requirements:03-functional-requirements:03-02-node-requirements:nod-004-control-the-node-lifecycle:nod-004a-establish-the-initial-node-state</dc:title>
  </office:meta>
</office:document-meta>
</file>