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03-dido-te:99-annexes:annex-c-requirements:03-functional-requirements:03-02-node-requirements:nod-003-configure-a-node:nod-003g-validate-the-configured-node"/><text:bookmark-start text:name="__RefHeading___nod-003g_validate_the_configured_node_1"/><text:bookmark-start text:name="nod-003g_validate_the_configured_node"/>NOD-003g — Validate the Configured Node<text:bookmark-end text:name="__RefHeading___nod-003g_validate_the_configured_node_1"/><text:bookmark-end text:name="nod-003g_validate_the_configured_node"/></text:h>
      <text:p text:style-name="Text_20_body"><text:a xlink:type="simple" xlink:href="https://wiki.didosolutions.com/dido/03-dido-te/99-annexes/annex-c-requirements/03-node-requirements/nod-003-configure-a-node/start" text:style-name="Internet_20_link" text:visited-style-name="Visited_20_Internet_20_Link">Go to NOD-003 — Configure a Node</text:a></text:p>
      <text:h text:style-name="Heading_20_2" text:outline-level="2"><text:bookmark-start text:name="__RefHeading___statement_2"/><text:bookmark-start text:name="statement"/>Statement<text:bookmark-end text:name="__RefHeading___statement_2"/><text:bookmark-end text:name="statement"/></text:h>
      <text:p text:style-name="Text_20_body">The <text:a xlink:type="simple" xlink:href="https://wiki.didosolutions.com/dido/99_annexes/annex-b-terms-and-definitions/d/dido-te" text:style-name="Internet_20_link" text:visited-style-name="Visited_20_Internet_20_Link">DIDO-TE</text:a> SHALL validate each configured <text:a xlink:type="simple" xlink:href="https://wiki.didosolutions.com/dido/99_annexes/annex-b-terms-and-definitions/n/node" text:style-name="Internet_20_link" text:visited-style-name="Visited_20_Internet_20_Link">Node</text:a> before the Node participates in <text:a xlink:type="simple" xlink:href="https://wiki.didosolutions.com/dido/99_annexes/annex-b-terms-and-definitions/t/test_execution" text:style-name="Internet_20_link" text:visited-style-name="Visited_20_Internet_20_Link">Test Execution</text:a>.</text:p>
      <text:h text:style-name="Heading_20_2" text:outline-level="2"><text:bookmark-start text:name="__RefHeading___derived_from_3"/><text:bookmark-start text:name="derived_from"/>Derived From<text:bookmark-end text:name="__RefHeading___derived_from_3"/><text:bookmark-end text:name="derived_from"/></text:h>
      <text:a xlink:type="simple" xlink:href="https://wiki.didosolutions.com/dido/03-dido-te/99-annexes/annex-c-requirements/03-node-requirements/nod-003-configure-a-node/start" text:style-name="Internet_20_link" text:visited-style-name="Visited_20_Internet_20_Link">NOD-003 — Configure a Node</text:a>
      <text:a xlink:type="simple" xlink:href="https://wiki.didosolutions.com/dido/03-dido-te/99-annexes/annex-c-requirements/03-node-requirements/nod-003-configure-a-node/nod-003a-select-the-node-configuration" text:style-name="Internet_20_link" text:visited-style-name="Visited_20_Internet_20_Link">NOD-003a — Select the Node Configuration</text:a>
      <text:a xlink:type="simple" xlink:href="https://wiki.didosolutions.com/dido/03-dido-te/99-annexes/annex-c-requirements/03-node-requirements/nod-003-configure-a-node/nod-003b-resolve-node-configuration-values" text:style-name="Internet_20_link" text:visited-style-name="Visited_20_Internet_20_Link">NOD-003b — Resolve Node Configuration Values</text:a>
      <text:a xlink:type="simple" xlink:href="https://wiki.didosolutions.com/dido/03-dido-te/99-annexes/annex-c-requirements/03-node-requirements/nod-003-configure-a-node/nod-003c-apply-the-node-configuration" text:style-name="Internet_20_link" text:visited-style-name="Visited_20_Internet_20_Link">NOD-003c — Apply the Node Configuration</text:a>
      <text:a xlink:type="simple" xlink:href="https://wiki.didosolutions.com/dido/03-dido-te/99-annexes/annex-c-requirements/03-node-requirements/nod-003-configure-a-node/nod-003d-establish-node-bindings" text:style-name="Internet_20_link" text:visited-style-name="Visited_20_Internet_20_Link">NOD-003d — Establish Node Bindings</text:a>
      <text:a xlink:type="simple" xlink:href="https://wiki.didosolutions.com/dido/03-dido-te/99-annexes/annex-c-requirements/03-node-requirements/nod-003-configure-a-node/nod-003f-record-node-configuration" text:style-name="Internet_20_link" text:visited-style-name="Visited_20_Internet_20_Link">NOD-003f — Record Node Configuration</text:a>
      <text:a xlink:type="simple" xlink:href="https://wiki.didosolutions.com/dido/03-dido-te/99-annexes/annex-b-references/dte-005" text:style-name="Internet_20_link" text:visited-style-name="Visited_20_Internet_20_Link">[DTE5] DIDO-TE Requirements Register</text:a>
      <text:p text:style-name="Text_20_body">, source requirement identifier and obligation to be assigned<text:a xlink:type="simple" xlink:href="https://wiki.didosolutions.com/dido/03-dido-te/99-annexes/annex-b-references/dte-006" text:style-name="Internet_20_link" text:visited-style-name="Visited_20_Internet_20_Link">[DTE6] Structured Information Processing Reference Architecture (SIP-RA)</text:a><text:a xlink:type="simple" xlink:href="https://wiki.didosolutions.com/dido/03-dido-te/99-annexes/annex-b-references/dte-007" text:style-name="Internet_20_link" text:visited-style-name="Visited_20_Internet_20_Link">[DTE7] Federated Data Interpretation Systems Reference Architecture (FDIS-RA)</text:a></text:p>
      <text:h text:style-name="Heading_20_2" text:outline-level="2"><text:bookmark-start text:name="__RefHeading___rationale_4"/><text:bookmark-start text:name="rationale"/>Rationale<text:bookmark-end text:name="__RefHeading___rationale_4"/><text:bookmark-end text:name="rationale"/></text:h>
      <text:p text:style-name="Text_20_body">Validation determines whether the configured Node corresponds to its <text:a xlink:type="simple" xlink:href="https://wiki.didosolutions.com/dido/99_annexes/annex-b-terms-and-definitions/n/node_definition" text:style-name="Internet_20_link" text:visited-style-name="Visited_20_Internet_20_Link">Node Definition</text:a>, <text:a xlink:type="simple" xlink:href="https://wiki.didosolutions.com/dido/99_annexes/annex-b-terms-and-definitions/n/node_implementation" text:style-name="Internet_20_link" text:visited-style-name="Visited_20_Internet_20_Link">Node Implementation</text:a>, selected <text:a xlink:type="simple" xlink:href="https://wiki.didosolutions.com/dido/99_annexes/annex-b-terms-and-definitions/n/node_configuration" text:style-name="Internet_20_link" text:visited-style-name="Visited_20_Internet_20_Link">Node Configuration</text:a>, and intended role within the <text:a xlink:type="simple" xlink:href="https://wiki.didosolutions.com/dido/99_annexes/annex-b-terms-and-definitions/t/test_environment" text:style-name="Internet_20_link" text:visited-style-name="Visited_20_Internet_20_Link">Test Environment</text:a>.</text:p>
      <text:p text:style-name="Text_20_body">Validation examines the actual Node state after Configuration Application. It confirms required Configuration Values, Node Bindings, interfaces, Dependencies, services, resources, security controls, and operational prerequisites.</text:p>
      <text:p text:style-name="Text_20_body">Successful Configuration Application does not by itself demonstrate that the configured Node satisfies its applicable requirements. A configuration operation may complete while leaving an incorrect value, missing binding, unavailable Dependency, unintended residual setting, or incompatible runtime state.</text:p>
      <text:p text:style-name="Text_20_body">Validation before Test Execution prevents an invalid Node from affecting Test Inputs, Test Results, other Nodes, Test Resources, or the integrity and isolation of the Test Environment.</text:p>
      <text:p text:style-name="Text_20_body">A material change to the Node Configuration, Node Binding, Node Implementation, Test Definition, or Test Environment invalidates the applicable validation status until the DIDO-TE completes the required revalidation.</text:p>
      <text:h text:style-name="Heading_20_2" text:outline-level="2"><text:bookmark-start text:name="__RefHeading___applies_to_5"/><text:bookmark-start text:name="applies_to"/>Applies To<text:bookmark-end text:name="__RefHeading___applies_to_5"/><text:bookmark-end text:name="applies_to"/></text:h>
      <text:a xlink:type="simple" xlink:href="https://wiki.didosolutions.com/dido/99_annexes/annex-b-terms-and-definitions/d/dido-te" text:style-name="Internet_20_link" text:visited-style-name="Visited_20_Internet_20_Link">DIDO-TE</text:a>
      <text:a xlink:type="simple" xlink:href="https://wiki.didosolutions.com/dido/99_annexes/annex-b-terms-and-definitions/n/node" text:style-name="Internet_20_link" text:visited-style-name="Visited_20_Internet_20_Link">Node</text:a>
      <text:a xlink:type="simple" xlink:href="https://wiki.didosolutions.com/dido/99_annexes/annex-b-terms-and-definitions/n/node_definition" text:style-name="Internet_20_link" text:visited-style-name="Visited_20_Internet_20_Link">Node Definition</text:a>
      <text:a xlink:type="simple" xlink:href="https://wiki.didosolutions.com/dido/99_annexes/annex-b-terms-and-definitions/n/node_implementation" text:style-name="Internet_20_link" text:visited-style-name="Visited_20_Internet_20_Link">Node Implementation</text:a>
      <text:a xlink:type="simple" xlink:href="https://wiki.didosolutions.com/dido/99_annexes/annex-b-terms-and-definitions/n/node_configuration" text:style-name="Internet_20_link" text:visited-style-name="Visited_20_Internet_20_Link">Node Configuration</text:a>
      <text:a xlink:type="simple" xlink:href="https://wiki.didosolutions.com/dido/99_annexes/annex-b-terms-and-definitions/n/node_binding" text:style-name="Internet_20_link" text:visited-style-name="Visited_20_Internet_20_Link">Node Binding</text:a>
      <text:a xlink:type="simple" xlink:href="https://wiki.didosolutions.com/dido/99_annexes/annex-b-terms-and-definitions/c/configuration_value" text:style-name="Internet_20_link" text:visited-style-name="Visited_20_Internet_20_Link">Configuration Value</text:a>
      <text:a xlink:type="simple" xlink:href="https://wiki.didosolutions.com/dido/99_annexes/annex-b-terms-and-definitions/d/dependency" text:style-name="Internet_20_link" text:visited-style-name="Visited_20_Internet_20_Link">Dependency</text:a>
      <text:a xlink:type="simple" xlink:href="https://wiki.didosolutions.com/dido/99_annexes/annex-b-terms-and-definitions/t/test_definition" text:style-name="Internet_20_link" text:visited-style-name="Visited_20_Internet_20_Link">Test Definition</text:a>
      <text:a xlink:type="simple" xlink:href="https://wiki.didosolutions.com/dido/99_annexes/annex-b-terms-and-definitions/t/test_environment" text:style-name="Internet_20_link" text:visited-style-name="Visited_20_Internet_20_Link">Test Environment</text:a>
      <text:a xlink:type="simple" xlink:href="https://wiki.didosolutions.com/dido/99_annexes/annex-b-terms-and-definitions/t/test_resource" text:style-name="Internet_20_link" text:visited-style-name="Visited_20_Internet_20_Link">Test Resource</text:a>
      <text:a xlink:type="simple" xlink:href="https://wiki.didosolutions.com/dido/99_annexes/annex-b-terms-and-definitions/t/test_execution" text:style-name="Internet_20_link" text:visited-style-name="Visited_20_Internet_20_Link">Test Execution</text:a>
      <text:a xlink:type="simple" xlink:href="https://wiki.didosolutions.com/dido/99_annexes/annex-b-terms-and-definitions/e/evidence" text:style-name="Internet_20_link" text:visited-style-name="Visited_20_Internet_20_Link">Evidence</text:a>
      <text:a xlink:type="simple" xlink:href="https://wiki.didosolutions.com/dido/99_annexes/annex-b-terms-and-definitions/t/traceability" text:style-name="Internet_20_link" text:visited-style-name="Visited_20_Internet_20_Link">Traceability</text:a>
      <text:h text:style-name="Heading_20_2" text:outline-level="2"><text:bookmark-start text:name="__RefHeading___verification_6"/><text:bookmark-start text:name="verification"/>Verification<text:bookmark-end text:name="__RefHeading___verification_6"/><text:bookmark-end text:name="verification"/></text:h>
      <text:p text:style-name="Text_20_body">Verification confirms that:</text:p>
      <text:p text:style-name="Text_20_body">The DIDO-TE identifies the configured Node before validation.The DIDO-TE identifies the Node Definition, Node Implementation, Node Configuration, Test Definition, and Test Environment applicable to the validation.The DIDO-TE uses identified and authorized validation criteria and procedures.The validation criteria identify the required Node state, Configuration Values, Node Bindings, interfaces, Dependencies, services, resources, security controls, and operational prerequisites.The DIDO-TE validates the actual Node Configuration rather than only the selected or intended Node Configuration.The DIDO-TE confirms that each mandatory Configuration Value is present, resolved, correctly applied, and within its applicable constraints.The DIDO-TE confirms that each mandatory Node Binding is correctly established and available.The DIDO-TE confirms that required interfaces, Endpoints, services, Dependencies, and Test Resources are available and compatible.The DIDO-TE confirms that unintended Configuration Values, Node Bindings, services, resources, credentials, or residual settings are absent or inactive.The DIDO-TE confirms that the configured Node satisfies applicable security, access-control, isolation, jurisdictional, residency, and Governance constraints.The DIDO-TE confirms that the Node occupies a known and permitted lifecycle state.The DIDO-TE confirms that the Node Configuration record corresponds to the actual configured Node.The DIDO-TE records each validation criterion, procedure, observation, result, finding, exception, authority, and time.The DIDO-TE assigns a distinguishable validation result to the configured Node.The DIDO-TE prevents a Node with an unsuccessful, incomplete, expired, ambiguous, or missing validation result from participating in Test Execution.An approved exception identifies its authority, rationale, scope, duration, expected effect, and conditions for continued operation.A material change to the Node Definition, Node Implementation, Node Configuration, Node Binding, Test Definition, or Test Environment invalidates the applicable validation result and triggers revalidation.Repeated validation of an unchanged configured Node under equivalent conditions produces an equivalent result within specified tolerances.The DIDO-TE maintains Traceability among the validation criteria, validation procedure, Node Definition, Node Implementation, Node Configuration record, actual Node state, Node Bindings, Test Definition, Test Environment, validation result, findings, exceptions, and resulting Evidence.An invalid, incompletely validated, unsuccessfully validated, unauthorized, or untraceable configured Node constitutes nonconformance with this requirement.Verification includes:</text:p>
      <text:p text:style-name="Text_20_body">Inspection of the configured Node identity and actual stateInspection of the applicable Node Definition, Node Implementation, Node Configuration, Test Definition, and Test EnvironmentInspection of the authorized validation criteria and procedureComparison of the intended Node Configuration with the actual Node ConfigurationConfirmation of required Configuration Values and Node BindingsConfirmation of required interfaces, Endpoints, services, Dependencies, Test Resources, and operational prerequisitesConfirmation of applicable security, access-control, isolation, jurisdictional, residency, and Governance constraintsA negative assessment involving an incorrect Configuration ValueA negative assessment involving a missing or incompatible Node BindingA negative assessment involving an unintended residual setting or serviceConfirmation that an unsuccessfully validated Node cannot participate in Test ExecutionConfirmation that a material change invalidates the applicable validation result and triggers revalidationRepeated validation of an unchanged configured Node under equivalent conditionsInspection of validation results, findings, exceptions, Evidence, and Traceability</text:p>
      <text:h text:style-name="Heading_20_2" text:outline-level="2"><text:bookmark-start text:name="__RefHeading___referenced_by_7"/><text:bookmark-start text:name="referenced_by"/>Referenced By<text:bookmark-end text:name="__RefHeading___referenced_by_7"/><text:bookmark-end text:name="referenced_by"/></text:h>
      <text:h text:style-name="Heading_20_2" text:outline-level="2"><text:bookmark-start text:name="__RefHeading___related_architecture_sections_8"/><text:bookmark-start text:name="related_architecture_sections"/>Related Architecture Sections<text:bookmark-end text:name="__RefHeading___related_architecture_sections_8"/><text:bookmark-end text:name="related_architecture_sections"/></text:h>
      <text:p text:style-name="Text_20_body">Add links to the architecture sections governing Node Configuration, Node validation, Node lifecycle state, Test Definitions, Test Environments, Evidence, and Traceability.</text:p>
      <text:h text:style-name="Heading_20_2" text:outline-level="2"><text:bookmark-start text:name="__RefHeading___delivery_phase_9"/><text:bookmark-start text:name="delivery_phase"/>Delivery Phase<text:bookmark-end text:name="__RefHeading___delivery_phase_9"/><text:bookmark-end text:name="delivery_phase"/></text:h>
      <text:p text:style-name="Text_20_body">Assign the applicable delivery phase.</text:p>
      <text:h text:style-name="Heading_20_2" text:outline-level="2"><text:bookmark-start text:name="__RefHeading___requirement_status_10"/><text:bookmark-start text:name="requirement_status"/>Requirement Status<text:bookmark-end text:name="__RefHeading___requirement_status_10"/><text:bookmark-end text:name="requirement_status"/></text:h>
      <text:p text:style-name="Text_20_body">Draft</text:p>
      <text:h text:style-name="Heading_20_2" text:outline-level="2"><text:bookmark-start text:name="__RefHeading___statement_reference_11"/><text:bookmark-start text:name="statement_reference"/>Statement Reference<text:bookmark-end text:name="__RefHeading___statement_reference_11"/><text:bookmark-end text:name="statement_reference"/></text:h>
      <text:p text:style-name="Text_20_body">Use the following syntax to reference this requirement’s Statement section from another DokuWiki page:</text:p>
      <text:p text:style-name="Text_20_body">&lt;code dokuwiki&gt;
{{section&gt;dido:03-dido-te:99-annexes:annex-c-requirements:03-node-r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3T01::39:04</meta:creation-date>
    <dc:creator>Generated</dc:creator>
    <dc:date>2026-08-23T01::39:04</dc:date>
    <dc:language>en-US</dc:language>
    <meta:editing-cycles>1</meta:editing-cycles>
    <meta:editing-duration>PT0S</meta:editing-duration>
    <dc:title>dido:03-dido-te:99-annexes:annex-c-requirements:03-functional-requirements:03-02-node-requirements:nod-003-configure-a-node:nod-003g-validate-the-configured-node</dc:title>
  </office:meta>
</office:document-meta>
</file>