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e-protect-sensitive-configuration-values"/><text:bookmark-start text:name="__RefHeading___nod-003e_protect_sensitive_configuration_values_1"/><text:bookmark-start text:name="nod-003e_protect_sensitive_configuration_values"/>NOD-003e — Protect Sensitive Configuration Values<text:bookmark-end text:name="__RefHeading___nod-003e_protect_sensitive_configuration_values_1"/><text:bookmark-end text:name="nod-003e_protect_sensitive_configuration_values"/></text:h>
      <text:p text:style-name="Text_20_body"><text:a xlink:type="simple" xlink:href="https://wiki.didosolutions.com/dido/03-dido-te/99-annexes/annex-c-requirements/03-functional-requirements/03-02-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tect each <text:a xlink:type="simple" xlink:href="https://wiki.didosolutions.com/dido/99_annexes/annex-b-terms-and-definitions/s/sensitive_configuration_value" text:style-name="Internet_20_link" text:visited-style-name="Visited_20_Internet_20_Link">Sensitive Configuration Value</text:a> throughout its <text:a xlink:type="simple" xlink:href="https://wiki.didosolutions.com/dido/99_annexes/annex-b-terms-and-definitions/l/lifecycle" text:style-name="Internet_20_link" text:visited-style-name="Visited_20_Internet_20_Link">Lifecycl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3-configure-a-node/start" text:style-name="Internet_20_link" text:visited-style-name="Visited_20_Internet_20_Link">NOD-003 — Configure a Node</text:a>
      <text:a xlink:type="simple" xlink:href="https://wiki.didosolutions.com/dido/03-dido-te/99-annexes/annex-c-requirements/03-functional-requirements/03-02-node-requirements/nod-003-configure-a-node/nod-003a-select-the-node-configuration" text:style-name="Internet_20_link" text:visited-style-name="Visited_20_Internet_20_Link">NOD-003a — Select the Node Configuration</text:a>
      <text:a xlink:type="simple" xlink:href="https://wiki.didosolutions.com/dido/03-dido-te/99-annexes/annex-c-requirements/03-functional-requirements/03-02-node-requirements/nod-003-configure-a-node/nod-003b-resolve-node-configuration-values" text:style-name="Internet_20_link" text:visited-style-name="Visited_20_Internet_20_Link">NOD-003b — Resolve Node Configuration Values</text:a>
      <text:a xlink:type="simple" xlink:href="https://wiki.didosolutions.com/dido/03-dido-te/99-annexes/annex-c-requirements/03-functional-requirements/03-02-node-requirements/nod-003-configure-a-node/nod-003c-apply-the-node-configuration" text:style-name="Internet_20_link" text:visited-style-name="Visited_20_Internet_20_Link">NOD-003c — Apply the Node Configuration</text:a>
      <text:a xlink:type="simple" xlink:href="https://wiki.didosolutions.com/dido/03-dido-te/99-annexes/annex-c-requirements/03-functional-requirements/03-02-node-requirements/nod-003-configure-a-node/nod-003d-establish-node-bindings" text:style-name="Internet_20_link" text:visited-style-name="Visited_20_Internet_20_Link">NOD-003d — Establish Node Binding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n/node_configuration" text:style-name="Internet_20_link" text:visited-style-name="Visited_20_Internet_20_Link">Node Configuration</text:a> may contain <text:a xlink:type="simple" xlink:href="https://wiki.didosolutions.com/dido/99_annexes/annex-b-terms-and-definitions/c/credential" text:style-name="Internet_20_link" text:visited-style-name="Visited_20_Internet_20_Link">Credentials</text:a>, <text:a xlink:type="simple" xlink:href="https://wiki.didosolutions.com/dido/99_annexes/annex-b-terms-and-definitions/c/cryptographic_material" text:style-name="Internet_20_link" text:visited-style-name="Visited_20_Internet_20_Link">Cryptographic Material</text:a>, authentication tokens, personal information, network details, proprietary values, or other <text:a xlink:type="simple" xlink:href="https://wiki.didosolutions.com/dido/99_annexes/annex-b-terms-and-definitions/i/information" text:style-name="Internet_20_link" text:visited-style-name="Visited_20_Internet_20_Link">Information</text:a> whose disclosure, alteration, substitution, or misuse may compromise a <text:a xlink:type="simple" xlink:href="https://wiki.didosolutions.com/dido/99_annexes/annex-b-terms-and-definitions/n/node" text:style-name="Internet_20_link" text:visited-style-name="Visited_20_Internet_20_Link">Node</text:a> or <text:a xlink:type="simple" xlink:href="https://wiki.didosolutions.com/dido/99_annexes/annex-b-terms-and-definitions/t/test_environment" text:style-name="Internet_20_link" text:visited-style-name="Visited_20_Internet_20_Link">Test Environment</text:a>.</text:p>
      <text:p text:style-name="Text_20_body">Protection applies while a Sensitive Configuration Value is created, obtained, transferred, stored, resolved, applied, used, recorded, retained, and disposed of. The applicable <text:a xlink:type="simple" xlink:href="https://wiki.didosolutions.com/dido/99_annexes/annex-b-terms-and-definitions/s/security_control" text:style-name="Internet_20_link" text:visited-style-name="Visited_20_Internet_20_Link">Security Controls</text:a> depend upon the value’s <text:a xlink:type="simple" xlink:href="https://wiki.didosolutions.com/dido/99_annexes/annex-b-terms-and-definitions/c/classification" text:style-name="Internet_20_link" text:visited-style-name="Visited_20_Internet_20_Link">Classification</text:a> and the risks associated with unauthorized access or modification.</text:p>
      <text:p text:style-name="Text_20_body">A protected reference, <text:a xlink:type="simple" xlink:href="https://wiki.didosolutions.com/dido/99_annexes/annex-b-terms-and-definitions/i/identifier" text:style-name="Internet_20_link" text:visited-style-name="Visited_20_Internet_20_Link">Identifier</text:a>, digest, or redacted representation may preserve <text:a xlink:type="simple" xlink:href="https://wiki.didosolutions.com/dido/99_annexes/annex-b-terms-and-definitions/e/evidence" text:style-name="Internet_20_link" text:visited-style-name="Visited_20_Internet_20_Link">Evidence</text:a> and <text:a xlink:type="simple" xlink:href="https://wiki.didosolutions.com/dido/99_annexes/annex-b-terms-and-definitions/t/traceability" text:style-name="Internet_20_link" text:visited-style-name="Visited_20_Internet_20_Link">Traceability</text:a> without exposing the Sensitive Configuration Value.</text:p>
      <text:p text:style-name="Text_20_body">This requirement governs the protection of Sensitive Configuration Values. It does not require the DIDO-TE to reproduce secret values in <text:a xlink:type="simple" xlink:href="https://wiki.didosolutions.com/dido/99_annexes/annex-b-terms-and-definitions/c/configuration_record" text:style-name="Internet_20_link" text:visited-style-name="Visited_20_Internet_20_Link">Configuration Records</text:a>, logs, <text:a xlink:type="simple" xlink:href="https://wiki.didosolutions.com/dido/99_annexes/annex-b-terms-and-definitions/t/test_result" text:style-name="Internet_20_link" text:visited-style-name="Visited_20_Internet_20_Link">Test Results</text:a>, or Evidenc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c/configuration_value" text:style-name="Internet_20_link" text:visited-style-name="Visited_20_Internet_20_Link">Configuration Value</text:a>
      <text:a xlink:type="simple" xlink:href="https://wiki.didosolutions.com/dido/99_annexes/annex-b-terms-and-definitions/s/sensitive_configuration_value" text:style-name="Internet_20_link" text:visited-style-name="Visited_20_Internet_20_Link">Sensitive Configuration Value</text:a>
      <text:a xlink:type="simple" xlink:href="https://wiki.didosolutions.com/dido/99_annexes/annex-b-terms-and-definitions/c/configuration_source" text:style-name="Internet_20_link" text:visited-style-name="Visited_20_Internet_20_Link">Configuration Source</text:a>
      <text:a xlink:type="simple" xlink:href="https://wiki.didosolutions.com/dido/99_annexes/annex-b-terms-and-definitions/c/configuration_record" text:style-name="Internet_20_link" text:visited-style-name="Visited_20_Internet_20_Link">Configuration Record</text:a>
      <text:a xlink:type="simple" xlink:href="https://wiki.didosolutions.com/dido/99_annexes/annex-b-terms-and-definitions/c/credential" text:style-name="Internet_20_link" text:visited-style-name="Visited_20_Internet_20_Link">Credential</text:a>
      <text:a xlink:type="simple" xlink:href="https://wiki.didosolutions.com/dido/99_annexes/annex-b-terms-and-definitions/c/cryptographic_material" text:style-name="Internet_20_link" text:visited-style-name="Visited_20_Internet_20_Link">Cryptographic Material</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each Configuration Value requiring protection.Each Sensitive Configuration Value has an applicable Classification and handling rule.The applicable Security Controls address <text:a xlink:type="simple" xlink:href="https://wiki.didosolutions.com/dido/99_annexes/annex-b-terms-and-definitions/c/confidentiality" text:style-name="Internet_20_link" text:visited-style-name="Visited_20_Internet_20_Link">Confidentiality</text:a>, <text:a xlink:type="simple" xlink:href="https://wiki.didosolutions.com/dido/99_annexes/annex-b-terms-and-definitions/i/integrity" text:style-name="Internet_20_link" text:visited-style-name="Visited_20_Internet_20_Link">Integrity</text:a>, availability, <text:a xlink:type="simple" xlink:href="https://wiki.didosolutions.com/dido/99_annexes/annex-b-terms-and-definitions/a/access_control" text:style-name="Internet_20_link" text:visited-style-name="Visited_20_Internet_20_Link">Access Control</text:a>, use, transfer, storage, retention, and disposal.Only identified and authorised actors, Nodes, processes, and services have access to a Sensitive Configuration Value.Access remains limited to the Sensitive Configuration Value and operation required by the authorised activity.The DIDO-TE protects Sensitive Configuration Values during storage and transfer.The DIDO-TE protects Sensitive Configuration Values from unauthorised disclosure, alteration, substitution, duplication, extraction, and reuse.The DIDO-TE prevents Sensitive Configuration Values from appearing in unprotected configuration files, command histories, process arguments, logs, error messages, Test Results, or Evidence.The DIDO-TE uses protected references, Identifiers, digests, or redacted representations when records require identification without disclosure.Protection does not prevent verification of the Sensitive Configuration Value’s identity, source, authority, integrity, applicability, or use.The DIDO-TE detects an expired, revoked, altered, substituted, exposed, or unauthorised Sensitive Configuration Value.The DIDO-TE prevents use of a Sensitive Configuration Value that fails an applicable validity or protection criterion.The DIDO-TE records access to and material use of Sensitive Configuration Values without recording the exposed values.The DIDO-TE rotates, revokes, replaces, archives, or disposes of Sensitive Configuration Values in accordance with applicable Security Controls.A change to a Sensitive Configuration Value produces a distinguishable configuration revision and triggers applicable <text:a xlink:type="simple" xlink:href="https://wiki.didosolutions.com/dido/99_annexes/annex-b-terms-and-definitions/c/configuration_validation" text:style-name="Internet_20_link" text:visited-style-name="Visited_20_Internet_20_Link">Configuration Validation</text:a>.The DIDO-TE maintains Traceability among the Sensitive Configuration Value, its Classification, protected reference, authorised Configuration Source, authorised users, Node Configuration, Node instance, Security Controls, access records, findings, exceptions, and resulting Evidence.A missing, exposed, altered, unprotected, unauthorised, improperly retained, or untraceable Sensitive Configuration Value constitutes nonconformance with this requirement.Verification includes:</text:p>
      <text:p text:style-name="Text_20_body">Inspection of Sensitive Configuration Value identification and ClassificationInspection of applicable handling rules and Security ControlsInspection of Access Control assignmentsInspection of storage and transfer protectionsInspection of configuration files, command histories, process arguments, logs, error messages, Test Results, and Evidence for exposed valuesConfirmation that protected references preserve identity and Traceability without disclosing Sensitive Configuration ValuesA negative assessment involving unauthorised accessA negative assessment involving an altered, expired, or revoked Sensitive Configuration ValueA negative assessment involving attempted disclosure through a log or error messageConfirmation that an invalid Sensitive Configuration Value prevents the applicable configuration or execution activityInspection of access, rotation, revocation, retention, and disposal recordsInspection of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Sensitive Configuration Values, Information Classification, Access Control, cryptographic protection, Credential management, logging, retention, disposal,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3-configure-a-node:nod-003e-protect-sensitive-configuration-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2::05:16</meta:creation-date>
    <dc:creator>Generated</dc:creator>
    <dc:date>2026-08-24T02::05:16</dc:date>
    <dc:language>en-US</dc:language>
    <meta:editing-cycles>1</meta:editing-cycles>
    <meta:editing-duration>PT0S</meta:editing-duration>
    <dc:title>dido:03-dido-te:99-annexes:annex-c-requirements:03-functional-requirements:03-02-node-requirements:nod-003-configure-a-node:nod-003e-protect-sensitive-configuration-values</dc:title>
  </office:meta>
</office:document-meta>
</file>