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3-configure-a-node:nod-003c-apply-the-node-configuration"/><text:bookmark-start text:name="__RefHeading___nod-003c_apply_the_node_configuration_1"/><text:bookmark-start text:name="nod-003c_apply_the_node_configuration"/>NOD-003c — Apply the Node Configuration<text:bookmark-end text:name="__RefHeading___nod-003c_apply_the_node_configuration_1"/><text:bookmark-end text:name="nod-003c_apply_the_node_configuration"/></text:h>
      <text:p text:style-name="Text_20_body"><text:a xlink:type="simple" xlink:href="https://wiki.didosolutions.com/dido/03-dido-te/99-annexes/annex-c-requirements/03-functional-requirements/03-02-node-requirements/nod-003-configure-a-node/start" text:style-name="Internet_20_link" text:visited-style-name="Visited_20_Internet_20_Link">Go to NOD-003 — Configur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pply the selected and resolved <text:a xlink:type="simple" xlink:href="https://wiki.didosolutions.com/dido/99_annexes/annex-b-terms-and-definitions/n/node_configuration" text:style-name="Internet_20_link" text:visited-style-name="Visited_20_Internet_20_Link">Node Configuration</text:a> to the intended <text:a xlink:type="simple" xlink:href="https://wiki.didosolutions.com/dido/99_annexes/annex-b-terms-and-definitions/n/node" text:style-name="Internet_20_link" text:visited-style-name="Visited_20_Internet_20_Link">Node</text:a> instanc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3-configure-a-node/start" text:style-name="Internet_20_link" text:visited-style-name="Visited_20_Internet_20_Link">NOD-003 — Configure a Node</text:a>
      <text:a xlink:type="simple" xlink:href="https://wiki.didosolutions.com/dido/03-dido-te/99-annexes/annex-c-requirements/03-functional-requirements/03-02-node-requirements/nod-003-configure-a-node/nod-003a-select-the-node-configuration" text:style-name="Internet_20_link" text:visited-style-name="Visited_20_Internet_20_Link">NOD-003a — Select the Node Configuration</text:a>
      <text:a xlink:type="simple" xlink:href="https://wiki.didosolutions.com/dido/03-dido-te/99-annexes/annex-c-requirements/03-functional-requirements/03-02-node-requirements/nod-003-configure-a-node/nod-003b-resolve-node-configuration-values" text:style-name="Internet_20_link" text:visited-style-name="Visited_20_Internet_20_Link">NOD-003b — Resolve Node Configuration Valu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c/configuration_application" text:style-name="Internet_20_link" text:visited-style-name="Visited_20_Internet_20_Link">Configuration Application</text:a> changes the actual Node instance so its operational settings correspond to the selected and resolved Node Configuration.</text:p>
      <text:p text:style-name="Text_20_body">The activity may create or modify configuration files, runtime parameters, environment settings, <text:a xlink:type="simple" xlink:href="https://wiki.didosolutions.com/dido/99_annexes/annex-b-terms-and-definitions/c/credential" text:style-name="Internet_20_link" text:visited-style-name="Visited_20_Internet_20_Link">Credentials</text:a>, <text:a xlink:type="simple" xlink:href="https://wiki.didosolutions.com/dido/99_annexes/annex-b-terms-and-definitions/p/policy" text:style-name="Internet_20_link" text:visited-style-name="Visited_20_Internet_20_Link">Policies</text:a>, data-store entries, service properties, or other controlled configuration mechanisms.</text:p>
      <text:p text:style-name="Text_20_body">Controlled Configuration Application preserves the target identity, operation sequence, actual <text:a xlink:type="simple" xlink:href="https://wiki.didosolutions.com/dido/99_annexes/annex-b-terms-and-definitions/c/configuration_value" text:style-name="Internet_20_link" text:visited-style-name="Visited_20_Internet_20_Link">Configuration Values</text:a> applied, resulting state, and any difference between the intended and actual Node Configuration.</text:p>
      <text:p text:style-name="Text_20_body">Configuration Application directed to the wrong Node, performed in the wrong sequence, or completed only partially may invalidate the Node and subsequent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c/configuration_value" text:style-name="Internet_20_link" text:visited-style-name="Visited_20_Internet_20_Link">Configuration Value</text:a>
      <text:a xlink:type="simple" xlink:href="https://wiki.didosolutions.com/dido/99_annexes/annex-b-terms-and-definitions/c/configuration_procedure" text:style-name="Internet_20_link" text:visited-style-name="Visited_20_Internet_20_Link">Configuration Procedure</text:a>
      <text:a xlink:type="simple" xlink:href="https://wiki.didosolutions.com/dido/99_annexes/annex-b-terms-and-definitions/c/configuration_application" text:style-name="Internet_20_link" text:visited-style-name="Visited_20_Internet_20_Link">Configuration Applica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the intended Node instance before applying the Node Configuration.The DIDO-TE identifies the selected Node Configuration and its resolved Configuration Values.The DIDO-TE verifies that each mandatory Configuration Value has been resolved before Configuration Application.The DIDO-TE verifies that the selected Node Configuration applies to the intended Node Definition, Node Implementation, and Node instance.The DIDO-TE uses an identified and authorized Configuration Procedure.The DIDO-TE performs configuration operations in the required sequence.The DIDO-TE applies each Configuration Value through its specified configuration mechanism.The DIDO-TE verifies the completion and outcome of each material configuration operation.The DIDO-TE preserves Configuration Values designated for retention.The DIDO-TE prevents unintended Configuration Values from a previous Node Configuration from remaining active.The DIDO-TE detects Configuration Application to the wrong Node or configuration location.The DIDO-TE detects an unsuccessful, incomplete, interrupted, duplicate, or out-of-sequence Configuration Application.The DIDO-TE detects a difference between the intended and actual Node Configuration.The DIDO-TE prevents an incompletely or incorrectly configured Node from proceeding to Test Execution.The DIDO-TE records the target Node, applied Node Configuration, actual Configuration Values, Configuration Procedure, responsible authority, timing, operations, findings, exceptions, and resulting status.A failed Configuration Application leaves the Node in a known state or identifies the resulting state and required recovery action.Repeated application of the same controlled Node Configuration produces an equivalent Node Configuration within specified tolerances.A material change to the applied Node Configuration produces a distinguishable configuration revision.The DIDO-TE maintains Traceability among the selected Node Configuration, resolved Configuration Values, Configuration Procedure, Node instance, applied Node Configuration, findings, exceptions, and resulting Evidence.An incorrect, incomplete, unsuccessful, unauthoriz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09:51</meta:creation-date>
    <dc:creator>Generated</dc:creator>
    <dc:date>2026-08-24T04::09:51</dc:date>
    <dc:language>en-US</dc:language>
    <meta:editing-cycles>1</meta:editing-cycles>
    <meta:editing-duration>PT0S</meta:editing-duration>
    <dc:title>dido:03-dido-te:99-annexes:annex-c-requirements:03-functional-requirements:03-02-node-requirements:nod-003-configure-a-node:nod-003c-apply-the-node-configuration</dc:title>
  </office:meta>
</office:document-meta>
</file>