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2-node-requirements:nod-002-provision-a-node:start"/><text:bookmark-start text:name="__RefHeading___nod-002_provision_a_node_1"/><text:bookmark-start text:name="nod-002_provision_a_node"/>NOD-002 — Provision a Node<text:bookmark-end text:name="__RefHeading___nod-002_provision_a_node_1"/><text:bookmark-end text:name="nod-002_provision_a_node"/></text:h>
      <text:p text:style-name="Text_20_body"><text:a xlink:type="simple" xlink:href="https://wiki.didosolutions.com/dido/03-dido-te/99-annexes/annex-c-requirements/03-functional-requirements/03-02-node-requirements/start" text:style-name="Internet_20_link" text:visited-style-name="Visited_20_Internet_20_Link">Go to Node Requirement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This requirement group defines the obligations governing the <text:a xlink:type="simple" xlink:href="https://wiki.didosolutions.com/dido/99_annexes/annex-b-terms-and-definitions/p/provisioning" text:style-name="Internet_20_link" text:visited-style-name="Visited_20_Internet_20_Link">Provisioning</text:a> of a <text:a xlink:type="simple" xlink:href="https://wiki.didosolutions.com/dido/99_annexes/annex-b-terms-and-definitions/n/node" text:style-name="Internet_20_link" text:visited-style-name="Visited_20_Internet_20_Link">Node</text:a> within a <text:a xlink:type="simple" xlink:href="https://wiki.didosolutions.com/dido/99_annexes/annex-b-terms-and-definitions/t/test_environment" text:style-name="Internet_20_link" text:visited-style-name="Visited_20_Internet_20_Link">Test Environment</text:a>.</text:p>
      <text:p text:style-name="Text_20_body">Provisioning establishes a Node instance from an approved Node Definition and makes the resources, artifacts, dependencies, interfaces, and initial conditions required for subsequent configuration and execution available.</text:p>
      <text:p text:style-name="Text_20_body">The child requirements decompose Node Provisioning into independently verifiable obligations.</text:p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h text:style-name="Heading_20_2" text:outline-level="2"><text:bookmark-start text:name="__RefHeading___derived_from_4"/><text:bookmark-start text:name="derived_from"/>Derived From<text:bookmark-end text:name="__RefHeading___derived_from_4"/><text:bookmark-end text:name="derived_from"/></text:h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s and obligations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A Node Definition describes the Node required by a Test Definition, but the definition does not constitute an operational Node instance. Provisioning applies the Node Definition to create or obtain a Node instance with the required implementation, dependencies, resources, and initial conditions.</text:p>
      <text:p text:style-name="Text_20_body">Controlled provisioning establishes correspondence between the defined Node and the provisioned Node instance. It also identifies the artifacts, versions, resource allocations, dependency resolutions, and provisioning activities that produced the instance.</text:p>
      <text:p text:style-name="Text_20_body">Incomplete, inconsistent, unauthorized, or unrecorded provisioning introduces uncertainty into the Test Environment. The DIDO-TE requires sufficient control and evidence to determine whether observed behaviour belongs to the intended Node implementation operating under the intended conditions.</text:p>
      <text:p text:style-name="Text_20_body">Provisioning does not establish the complete runtime configuration of the Node or begin Test Execution. Separate requirements govern Node configuration, execution, observation, validation, evidence, security, governance, and operations.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n/node" text:style-name="Internet_20_link" text:visited-style-name="Visited_20_Internet_20_Link">Node</text:a>
      <text:p text:style-name="Text_20_body">Node DefinitionNode Implementation<text:a xlink:type="simple" xlink:href="https://wiki.didosolutions.com/dido/99_annexes/annex-b-terms-and-definitions/p/provisioning" text:style-name="Internet_20_link" text:visited-style-name="Visited_20_Internet_20_Link">Provisioning</text:a><text:a xlink:type="simple" xlink:href="https://wiki.didosolutions.com/dido/99_annexes/annex-b-terms-and-definitions/t/test_environment" text:style-name="Internet_20_link" text:visited-style-name="Visited_20_Internet_20_Link">Test Environment</text:a><text:a xlink:type="simple" xlink:href="https://wiki.didosolutions.com/dido/99_annexes/annex-b-terms-and-definitions/t/test_definition" text:style-name="Internet_20_link" text:visited-style-name="Visited_20_Internet_20_Link">Test Definition</text:a><text:a xlink:type="simple" xlink:href="https://wiki.didosolutions.com/dido/99_annexes/annex-b-terms-and-definitions/t/test_resource" text:style-name="Internet_20_link" text:visited-style-name="Visited_20_Internet_20_Link">Test Resource</text:a><text:a xlink:type="simple" xlink:href="https://wiki.didosolutions.com/dido/99_annexes/annex-b-terms-and-definitions/d/dependency" text:style-name="Internet_20_link" text:visited-style-name="Visited_20_Internet_20_Link">Dependency</text:a>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verification_7"/><text:bookmark-start text:name="verification"/>Verification<text:bookmark-end text:name="__RefHeading___verification_7"/><text:bookmark-end text:name="verification"/></text:h>
      <text:p text:style-name="Text_20_body">Verification of this requirement group occurs through verification of its child requirements.</text:p>
      <text:p text:style-name="Text_20_body">Collectively, verification confirms that:</text:p>
      <text:p text:style-name="Text_20_body">The DIDO-TE selects an approved and validated Node Definition.The DIDO-TE selects a Node implementation compatible with the Node Definition.The DIDO-TE resolves the mandatory Dependencies required to provision the Node.The DIDO-TE allocates the resources required to provision the Node.The DIDO-TE creates or obtains a uniquely identifiable Node instance.The provisioned Node corresponds to the selected Node Definition and implementation.The DIDO-TE establishes the specified initial state without beginning Test Execution.The DIDO-TE records the inputs, activities, outputs, findings, exceptions, and results of Node Provisioning.The DIDO-TE validates the provisioned Node before configuration or execution.The DIDO-TE prevents an unsuccessfully provisioned or unvalidated Node from participating in Test Execution.The DIDO-TE maintains <text:a xlink:type="simple" xlink:href="https://wiki.didosolutions.com/dido/99_annexes/annex-b-terms-and-definitions/t/traceability" text:style-name="Internet_20_link" text:visited-style-name="Visited_20_Internet_20_Link">Traceability</text:a> among the Node Definition, Node implementation, provisioned Node instance, Dependencies, allocated Test Resources, provisioning activities, validation results, and resulting Evidence.</text:p>
      <text:h text:style-name="Heading_20_2" text:outline-level="2"><text:bookmark-start text:name="__RefHeading___referenced_by_8"/><text:bookmark-start text:name="referenced_by"/>Referenced By<text:bookmark-end text:name="__RefHeading___referenced_by_8"/><text:bookmark-end text:name="referenced_by"/></text:h>
      <text:h text:style-name="Heading_20_2" text:outline-level="2"><text:bookmark-start text:name="__RefHeading___related_architecture_sections_9"/><text:bookmark-start text:name="related_architecture_sections"/>Related Architecture Sections<text:bookmark-end text:name="__RefHeading___related_architecture_sections_9"/><text:bookmark-end text:name="related_architecture_sections"/></text:h>
      <text:p text:style-name="Text_20_body">Add links to the architecture sections governing Node Provisioning, implementation selection, Dependency resolution, resource allocation, Node lifecycle, validation, Evidence, and Traceability.</text:p>
      <text:h text:style-name="Heading_20_2" text:outline-level="2"><text:bookmark-start text:name="__RefHeading___delivery_phase_10"/><text:bookmark-start text:name="delivery_phase"/>Delivery Phase<text:bookmark-end text:name="__RefHeading___delivery_phase_10"/><text:bookmark-end text:name="delivery_phase"/></text:h>
      <text:p text:style-name="Text_20_body">Assign the applicable delivery phase.</text:p>
      <text:h text:style-name="Heading_20_2" text:outline-level="2"><text:bookmark-start text:name="__RefHeading___requirement_status_11"/><text:bookmark-start text:name="requirement_status"/>Requirement Status<text:bookmark-end text:name="__RefHeading___requirement_status_11"/><text:bookmark-end text:name="requirement_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32:13</meta:creation-date>
    <dc:creator>Generated</dc:creator>
    <dc:date>2026-08-24T03::32:13</dc:date>
    <dc:language>en-US</dc:language>
    <meta:editing-cycles>1</meta:editing-cycles>
    <meta:editing-duration>PT0S</meta:editing-duration>
    <dc:title>dido:03-dido-te:99-annexes:annex-c-requirements:03-functional-requirements:03-02-node-requirements:nod-002-provision-a-node:start</dc:title>
  </office:meta>
</office:document-meta>
</file>