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2-provision-a-node:nod-002h-validate-the-provisioned-node"/><text:bookmark-start text:name="__RefHeading___nod-002h_validate_the_provisioned_node_1"/><text:bookmark-start text:name="nod-002h_validate_the_provisioned_node"/>NOD-002h — Validate the Provisioned Node<text:bookmark-end text:name="__RefHeading___nod-002h_validate_the_provisioned_node_1"/><text:bookmark-end text:name="nod-002h_validate_the_provisioned_node"/></text:h>
      <text:p text:style-name="Text_20_body"><text:a xlink:type="simple" xlink:href="https://wiki.didosolutions.com/dido/03-dido-te/99-annexes/annex-c-requirements/03-functional-requirements/03-02-node-requirements/nod-002-provision-a-node/start" text:style-name="Internet_20_link" text:visited-style-name="Visited_20_Internet_20_Link">Go to NOD-002 — Provision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validate each provisioned <text:a xlink:type="simple" xlink:href="https://wiki.didosolutions.com/dido/99_annexes/annex-b-terms-and-definitions/n/node" text:style-name="Internet_20_link" text:visited-style-name="Visited_20_Internet_20_Link">Node</text:a> before using it in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2-provision-a-node/start" text:style-name="Internet_20_link" text:visited-style-name="Visited_20_Internet_20_Link">NOD-002 — Provision a Node</text:a>
      <text:a xlink:type="simple" xlink:href="https://wiki.didosolutions.com/dido/03-dido-te/99-annexes/annex-c-requirements/03-functional-requirements/03-02-node-requirements/nod-001-define-a-node/nod-001h-validate-the-node-definition" text:style-name="Internet_20_link" text:visited-style-name="Visited_20_Internet_20_Link">NOD-001h — Validate the Node Definition</text:a>
      <text:a xlink:type="simple" xlink:href="https://wiki.didosolutions.com/dido/03-dido-te/99-annexes/annex-c-requirements/03-functional-requirements/03-02-node-requirements/nod-002-provision-a-node/nod-002a-select-the-node-definition" text:style-name="Internet_20_link" text:visited-style-name="Visited_20_Internet_20_Link">NOD-002a — Select the Node Definition</text:a>
      <text:a xlink:type="simple" xlink:href="https://wiki.didosolutions.com/dido/03-dido-te/99-annexes/annex-c-requirements/03-functional-requirements/03-02-node-requirements/nod-002-provision-a-node/nod-002b-select-the-node-implementation" text:style-name="Internet_20_link" text:visited-style-name="Visited_20_Internet_20_Link">NOD-002b — Select the Node Implementation</text:a>
      <text:a xlink:type="simple" xlink:href="https://wiki.didosolutions.com/dido/03-dido-te/99-annexes/annex-c-requirements/03-functional-requirements/03-02-node-requirements/nod-002-provision-a-node/nod-002c-resolve-node-dependencies" text:style-name="Internet_20_link" text:visited-style-name="Visited_20_Internet_20_Link">NOD-002c — Resolve Node Dependencies</text:a>
      <text:a xlink:type="simple" xlink:href="https://wiki.didosolutions.com/dido/03-dido-te/99-annexes/annex-c-requirements/03-functional-requirements/03-02-node-requirements/nod-002-provision-a-node/nod-002d-allocate-node-resources" text:style-name="Internet_20_link" text:visited-style-name="Visited_20_Internet_20_Link">NOD-002d — Allocate Node Resources</text:a>
      <text:a xlink:type="simple" xlink:href="https://wiki.didosolutions.com/dido/03-dido-te/99-annexes/annex-c-requirements/03-functional-requirements/03-02-node-requirements/nod-002-provision-a-node/nod-002e-instantiate-the-node" text:style-name="Internet_20_link" text:visited-style-name="Visited_20_Internet_20_Link">NOD-002e — Instantiate the Node</text:a>
      <text:a xlink:type="simple" xlink:href="https://wiki.didosolutions.com/dido/03-dido-te/99-annexes/annex-c-requirements/03-functional-requirements/03-02-node-requirements/nod-002-provision-a-node/nod-002f-establish-the-node-initial-state" text:style-name="Internet_20_link" text:visited-style-name="Visited_20_Internet_20_Link">NOD-002f — Establish the Node Initial State</text:a>
      <text:a xlink:type="simple" xlink:href="https://wiki.didosolutions.com/dido/03-dido-te/99-annexes/annex-c-requirements/03-functional-requirements/03-02-node-requirements/nod-002-provision-a-node/nod-002g-record-node-provisioning" text:style-name="Internet_20_link" text:visited-style-name="Visited_20_Internet_20_Link">NOD-002g — Record Node Provisioning</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Provisioning validation determines whether the resulting Node instance corresponds to its approved Node Definition, selected Node Implementation, resolved Dependencies, allocated Test Resources, required initial state, and applicable Test Environment constraints.</text:p>
      <text:p text:style-name="Text_20_body">The validation assesses the actual provisioned instance rather than the suitability of its definition or implementation in isolation. It identifies incomplete, inconsistent, altered, incompatible, or unauthorised provisioning before the Node participates in Test Execution.</text:p>
      <text:p text:style-name="Text_20_body">A recorded validation result establishes the criteria applied, checks performed, findings produced, exceptions accepted, and determination reached for the specific Node insta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p text:style-name="Text_20_body">Node DefinitionNode Implementation<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d/dependency" text:style-name="Internet_20_link" text:visited-style-name="Visited_20_Internet_20_Link">Dependency</text:a><text:a xlink:type="simple" xlink:href="https://wiki.didosolutions.com/dido/99_annexes/annex-b-terms-and-definitions/t/test_resource" text:style-name="Internet_20_link" text:visited-style-name="Visited_20_Internet_20_Link">Test Resource</text:a><text:a xlink:type="simple" xlink:href="https://wiki.didosolutions.com/dido/99_annexes/annex-b-terms-and-definitions/t/test_environment" text:style-name="Internet_20_link" text:visited-style-name="Visited_20_Internet_20_Link">Test Environment</text:a><text:a xlink:type="simple" xlink:href="https://wiki.didosolutions.com/dido/99_annexes/annex-b-terms-and-definitions/t/test_definition" text:style-name="Internet_20_link" text:visited-style-name="Visited_20_Internet_20_Link">Test Definition</text:a><text:a xlink:type="simple" xlink:href="https://wiki.didosolutions.com/dido/99_annexes/annex-b-terms-and-definitions/t/test_execution" text:style-name="Internet_20_link" text:visited-style-name="Visited_20_Internet_20_Link">Test Execution</text:a><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provisioning validation activity has a unique identity.The validation identifies the Node instance and its governing Node Definition.The validation identifies the applicable provisioning validation criteria.The validation criteria identify the required composition, identity, integrity, compatibility, resource, dependency, state, security, and readiness conditions.The DIDO-TE verifies the identity of the provisioned Node instance.The DIDO-TE verifies that the Node instance has the required Node role and Node type.The DIDO-TE verifies that the Node instance corresponds to the selected Node Definition and version.The DIDO-TE verifies that the Node instance uses the selected Node Implementation, version, build, and variant.The DIDO-TE verifies the identity and integrity of the implementation artifacts present in the Node instance.The DIDO-TE verifies that each mandatory Dependency has been resolved and remains available, accessible, compatible, and correctly associated with the Node.The DIDO-TE verifies that each mandatory Test Resource has been allocated and remains available, sufficient, compatible, and correctly associated with the Node.The DIDO-TE verifies that the Node satisfies applicable placement, isolation, security, jurisdictional, residency, and access-control constraints.The DIDO-TE verifies that each mandatory interface exists and satisfies its applicable identity, version, protocol, binding, and compatibility requirements.The DIDO-TE verifies that the Node supports its required lifecycle states and transitions.The DIDO-TE verifies that the Node occupies its specified initial state.The DIDO-TE verifies that the Node provides the observations required for subsequent configuration, execution, monitoring, and assessment.The DIDO-TE verifies that the Node remains distinguishable from other Node instances.The DIDO-TE verifies that the provisioning record remains complete, internally consistent, and traceable to the actual Node instance.The DIDO-TE compares the actual Node composition with the intended provisioning composition.The DIDO-TE identifies each missing, altered, unexpected, incompatible, unresolved, incorrectly configured, unauthorised, or obsolete component.The DIDO-TE identifies each residual artifact, process, allocation, connection, or state that affects Node validity.The DIDO-TE assigns a uniquely identified validation result to the assessed Node instance.The validation result identifies the criteria applied, checks performed, observations collected, findings produced, exceptions accepted, and resulting determination.The DIDO-TE rejects a provisioned Node that fails a mandatory validation criterion.The DIDO-TE prevents a rejected or unvalidated Node from participating in Test Execution.An approved exception identifies its authority, rationale, scope, duration, and effect on Test Execution and Test Results.A material change to the Node instance, Node Definition, Node Implementation, Dependencies, Test Resources, initial state, Test Environment, or validation criteria triggers revalidation.The DIDO-TE records the provisioning validation result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the Node Definition, Node Implementation, provisioned Node instance, Dependencies, Test Resources, Test Environment, provisioning record, validation criteria, validation activities, findings, exceptions, determination, Test Execution, and resulting Evidence.A missing, incomplete, inconsistent, incompatible, unauthorised, unvalidated, rejected, or untraceable provisioned Node constitutes nonconformance with this requirement.Verification includes:</text:p>
      <text:p text:style-name="Text_20_body">Inspection of the provisioned Node identity and compositionInspection of the applicable provisioning validation criteriaComparison of the provisioned Node with its Node Definition and Node ImplementationVerification of implementation artifact identities and integrityVerification of resolved Dependencies and allocated Test ResourcesInspection and exercise of mandatory interfacesConfirmation of required lifecycle behaviour and initial stateConfirmation of required observationsConfirmation of placement, isolation, security, jurisdictional, residency, and access-control constraintsComparison of the actual Node composition with the provisioning recordA negative assessment involving an altered implementation artifactA negative assessment involving a missing or incompatible DependencyA negative assessment involving an insufficient or incorrectly allocated Test ResourceA negative assessment involving an incorrect initial stateA negative assessment involving a missing mandatory interface or observationConfirmation that a rejected or unvalidated Node cannot participate in Test ExecutionModification of a material provisioning element to confirm revalidationInspection of validation findings, exceptions, determina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Provisioning, provisioning validation, Node readiness, Test Execution preconditions, configuration control,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2-provision-a-node:nod-002h-validate-the-provisioned-nod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57:11</meta:creation-date>
    <dc:creator>Generated</dc:creator>
    <dc:date>2026-08-24T04::57:11</dc:date>
    <dc:language>en-US</dc:language>
    <meta:editing-cycles>1</meta:editing-cycles>
    <meta:editing-duration>PT0S</meta:editing-duration>
    <dc:title>dido:03-dido-te:99-annexes:annex-c-requirements:03-functional-requirements:03-02-node-requirements:nod-002-provision-a-node:nod-002h-validate-the-provisioned-node</dc:title>
  </office:meta>
</office:document-meta>
</file>