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d-allocate-node-resources"/><text:bookmark-start text:name="__RefHeading___nod-002d_allocate_node_resources_1"/><text:bookmark-start text:name="nod-002d_allocate_node_resources"/>NOD-002d — Allocate Node Resources<text:bookmark-end text:name="__RefHeading___nod-002d_allocate_node_resources_1"/><text:bookmark-end text:name="nod-002d_allocate_node_resources"/></text:h>
      <text:p text:style-name="Text_20_body"><text:a xlink:type="simple" xlink:href="https://wiki.didosolutions.com/dido/03-dido-te/99-annexes/annex-c-requirements/03-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llocate the <text:a xlink:type="simple" xlink:href="https://wiki.didosolutions.com/dido/99_annexes/annex-b-terms-and-definitions/t/test_resource" text:style-name="Internet_20_link" text:visited-style-name="Visited_20_Internet_20_Link">Test Resources</text:a> required to provision a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2-provision-a-node/start" text:style-name="Internet_20_link" text:visited-style-name="Visited_20_Internet_20_Link">NOD-002 — Provision a Node</text:a>
      <text:a xlink:type="simple" xlink:href="https://wiki.didosolutions.com/dido/03-dido-te/99-annexes/annex-c-requirements/03-node-requirements/nod-001-define-a-node/nod-001e-define-node-resource-requirements" text:style-name="Internet_20_link" text:visited-style-name="Visited_20_Internet_20_Link">NOD-001e — Define Node Resource Requirements</text:a>
      <text:a xlink:type="simple" xlink:href="https://wiki.didosolutions.com/dido/03-dido-te/99-annexes/annex-c-requirements/03-node-requirements/nod-002-provision-a-node/nod-002a-select-the-node-definition" text:style-name="Internet_20_link" text:visited-style-name="Visited_20_Internet_20_Link">NOD-002a — Select the Node Definition</text:a>
      <text:a xlink:type="simple" xlink:href="https://wiki.didosolutions.com/dido/03-dido-te/99-annexes/annex-c-requirements/03-node-requirements/nod-002-provision-a-node/nod-002b-select-the-node-implementation" text:style-name="Internet_20_link" text:visited-style-name="Visited_20_Internet_20_Link">NOD-002b — Select the Node Implement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requires computing, memory, storage, network, device, timing, software, operating-system, middleware, and environmental resources. Resource allocation assigns identified Test Resources to satisfy these requirements within the Test Environment.</text:p>
      <text:p text:style-name="Text_20_body">Controlled allocation establishes the capacity, performance, availability, isolation, location, and ownership conditions under which the DIDO-TE provisions the Node. It also establishes the information needed to reproduce those conditions and interpret resource-related behaviour.</text:p>
      <text:p text:style-name="Text_20_body">Missing, insufficient, incompatible, contested, or unrecorded resource allocations prevent reliable provisioning and may cause behaviour unrelated to the Node Implement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Node Implementation<text:a xlink:type="simple" xlink:href="https://wiki.didosolutions.com/dido/99_annexes/annex-b-terms-and-definitions/t/test_resource" text:style-name="Internet_20_link" text:visited-style-name="Visited_20_Internet_20_Link">Test Resource</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resource requirement has a unique identity.Each allocated Test Resource has a unique identity.Each mandatory resource requirement maps to one or more allocated Test Resources.Each allocated Test Resource has an identified type, quantity, capacity, performance, quality, location, and availability.Each allocation satisfies the minimum resource requirements defined for provisioning.Each allocation remains within the applicable maximum limits.The allocation identifies each resource as dedicated, exclusive, shared, reserved, limited, persistent, or temporary when the distinction affects Node behaviour.The allocation satisfies applicable quotas, reservations, priorities, affinities, isolation constraints, and placement rules.The allocation satisfies applicable security, integrity, access-control, jurisdictional, residency, and environmental constraints.Resources required during provisioning remain distinguishable from resources required during configuration, execution, observation, shutdown, recovery, and restoration.The DIDO-TE verifies the availability and suitability of each mandatory Test Resource before provisioning uses it.The DIDO-TE verifies that shared resources have sufficient available capacity.The DIDO-TE detects conflicting, duplicate, excessive, or unauthorised resource allocations.The DIDO-TE detects a missing, unavailable, insufficient, incompatible, incorrectly located, or incorrectly allocated mandatory resource.The DIDO-TE prevents provisioning from proceeding when an unsatisfied resource requirement affects the validity of the provisioned Node.The allocation identifies the permitted duration and applicable release conditions for each Test Resource.The allocation identifies resources requiring cleanup, restoration, deallocation, or return after use.The DIDO-TE records the actual Test Resources allocated to the Node.The DIDO-TE records the identities, characteristics, quantities, capacities, constraints, allocation times, release conditions, findings, and exceptions associated with each allocation.The DIDO-TE records any approved difference between the required and allocated resources.Each approved difference identifies its authority, rationale, scope, duration, and expected effect.The DIDO-TE maintains <text:a xlink:type="simple" xlink:href="https://wiki.didosolutions.com/dido/99_annexes/annex-b-terms-and-definitions/t/traceability" text:style-name="Internet_20_link" text:visited-style-name="Visited_20_Internet_20_Link">Traceability</text:a> among each resource requirement, allocated Test Resource, Node Definition, Node Implementation, Test Environment, provisioning activity, provisioned Node instance, and resulting Evidence.A missing, insufficient, incompatible, unauthorised, incorrectly allocated, or untraceable mandatory Test Resource constitutes nonconformance with this requirement.Verification includes:</text:p>
      <text:p text:style-name="Text_20_body">Inspection of the Node resource requirementsInspection of allocated Test Resource identities, types, capacities, locations, availability, and constraintsComparison of required resources with allocated Test ResourcesConfirmation that minimum and maximum allocation limits remain satisfiedConfirmation of applicable reservations, quotas, affinities, isolation, and placement constraintsVerification of Test Resource availability before provisioningVerification of sufficient capacity for shared resourcesA negative assessment involving a missing or unavailable mandatory resourceA negative assessment involving an insufficient or incompatible allocationA negative assessment involving a conflicting or unauthorised allocationConfirmation that an unsatisfied mandatory allocation prevents invalid provisioningInspection of approved allocation differencesInspection of allocation, release, restoration, Evidence, and Traceability record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Resources, resource allocation, capacity, isolation, Test Environment composition, Provisioning,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d-allocate-node-resour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08:36</meta:creation-date>
    <dc:creator>Generated</dc:creator>
    <dc:date>2026-08-24T11::08:36</dc:date>
    <dc:language>en-US</dc:language>
    <meta:editing-cycles>1</meta:editing-cycles>
    <meta:editing-duration>PT0S</meta:editing-duration>
    <dc:title>dido:03-dido-te:99-annexes:annex-c-requirements:03-functional-requirements:03-02-node-requirements:nod-002-provision-a-node:nod-002d-allocate-node-resources</dc:title>
  </office:meta>
</office:document-meta>
</file>