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b-select-the-node-implementation"/><text:bookmark-start text:name="__RefHeading___nod-002b_select_the_node_implementation_1"/><text:bookmark-start text:name="nod-002b_select_the_node_implementation"/>NOD-002b — Select the Node Implementation<text:bookmark-end text:name="__RefHeading___nod-002b_select_the_node_implementation_1"/><text:bookmark-end text:name="nod-002b_select_the_node_implementation"/></text:h>
      <text:p text:style-name="Text_20_body"><text:a xlink:type="simple" xlink:href="https://wiki.didosolutions.com/dido/03-dido-te/99-annexes/annex-c-requirements/03-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elect a Node Implementation that conforms to the selected Node Definition and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2-provision-a-node/start" text:style-name="Internet_20_link" text:visited-style-name="Visited_20_Internet_20_Link">NOD-002 — Provision a Node</text:a>
      <text:a xlink:type="simple" xlink:href="https://wiki.didosolutions.com/dido/03-dido-te/99-annexes/annex-c-requirements/03-node-requirements/nod-002-provision-a-node/nod-002a-select-the-node-definition" text:style-name="Internet_20_link" text:visited-style-name="Visited_20_Internet_20_Link">NOD-002a — Select the Node Defini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Definition describes required characteristics and behaviour. A Node Implementation provides the executable or deployable realization used to create a Node instance.</text:p>
      <text:p text:style-name="Text_20_body">Implementation selection establishes which implementation, version, build, artifact set, and platform variant realize the selected Node Definition. The selection must account for interface compatibility, Dependencies, resource requirements, lifecycle behaviour, observation capabilities, security controls, and Test Environment constraints.</text:p>
      <text:p text:style-name="Text_20_body">Selecting an unidentified, altered, incompatible, or unauthorised implementation prevents reliable interpretation and reproduction of Test Result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Implementation<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t/test_definition" text:style-name="Internet_20_link" text:visited-style-name="Visited_20_Internet_20_Link">Test Definition</text:a><text:a xlink:type="simple" xlink:href="https://wiki.didosolutions.com/dido/99_annexes/annex-b-terms-and-definitions/d/dependency" text:style-name="Internet_20_link" text:visited-style-name="Visited_20_Internet_20_Link">Dependency</text:a><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Node Implementation has a unique identity.The selected Node Implementation identifies its version, revision, build, variant, and release status.The selected Node Implementation identifies its supplier, source, owner, or authoritative repository.The selected Node Implementation identifies its applicable platform, runtime, operating system, architecture, middleware, and packaging characteristics.The selected Node Implementation identifies the Node Definition and version it realizes.The selected Node Implementation realizes the required Node role and Node type.The implementation provides each mandatory interface defined by the selected Node Definition.The implementation satisfies the applicable interface versions and compatibility rules.The implementation supports the required lifecycle states and transitions.The implementation provides the observations required to assess Node behaviour and condition.The implementation satisfies the applicable resource requirements and constraints.The implementation identifies its mandatory, conditional, optional, and transitive Dependencies.The implementation remains compatible with the applicable Test Environment.The implementation remains compatible with the applicable Test Definition.The implementation satisfies applicable security, integrity, provenance, licensing, and approval requirements.The DIDO-TE verifies the identity and integrity of each selected implementation artifact.The DIDO-TE identifies the criteria used to select among available implementations, builds, versions, or variants.The DIDO-TE identifies any approved deviation between the selected Node Definition and Node Implementation.Each approved deviation has a documented authority, rationale, scope, and effect on testing.The DIDO-TE rejects an unidentified, altered, incompatible, unauthorised, unsupported, or obsolete Node Implementation.The DIDO-TE prevents a rejected Node Implementation from governing Node Provisioning.The DIDO-TE records the selected implementation identity, version, build, variant, source, and integrity information.The DIDO-TE records the selection criteria, compatibility assessment, deviations, findings, exceptions, and resulting determination.The DIDO-TE maintains <text:a xlink:type="simple" xlink:href="https://wiki.didosolutions.com/dido/99_annexes/annex-b-terms-and-definitions/t/traceability" text:style-name="Internet_20_link" text:visited-style-name="Visited_20_Internet_20_Link">Traceability</text:a> among the Node Definition, selected Node Implementation, implementation artifacts, Dependencies, Test Environment, provisioning activity, provisioned Node instance, and resulting Evidence.Selection of an unidentified, incompatible, altered, unauthorised, unsupported, obsolete, or untraceable Node Implementation constitutes nonconformance with this requirement.Verification includes:</text:p>
      <text:p text:style-name="Text_20_body">Inspection of the selected Node ImplementationInspection of its identity, version, build, variant, source, status, and integrity informationComparison with the selected Node DefinitionComparison with the applicable Test Definition and Test EnvironmentInspection of supported interfaces, lifecycle behaviour, observations, resource requirements, and DependenciesVerification of implementation artifact provenance and integrityConfirmation of applicable approvals and licencesA negative assessment involving an incompatible implementation version or variantA negative assessment involving an altered or unidentified implementation artifactA negative assessment involving a missing mandatory interface or observationConfirmation that a rejected implementation cannot govern provisioningInspection of selection records, deviation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Implementations, implementation artifacts, conformance, compatibility, Provisioning, securit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b-select-the-node-implement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9:21</meta:creation-date>
    <dc:creator>Generated</dc:creator>
    <dc:date>2026-08-24T01::39:21</dc:date>
    <dc:language>en-US</dc:language>
    <meta:editing-cycles>1</meta:editing-cycles>
    <meta:editing-duration>PT0S</meta:editing-duration>
    <dc:title>dido:03-dido-te:99-annexes:annex-c-requirements:03-functional-requirements:03-02-node-requirements:nod-002-provision-a-node:nod-002b-select-the-node-implementation</dc:title>
  </office:meta>
</office:document-meta>
</file>