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1-define-a-node:nod-001f-define-node-lifecycle-behaviour"/><text:bookmark-start text:name="__RefHeading___nod-001f_define_node_lifecycle_behaviour_1"/><text:bookmark-start text:name="nod-001f_define_node_lifecycle_behaviour"/>NOD-001f — Define Node Lifecycle Behaviour<text:bookmark-end text:name="__RefHeading___nod-001f_define_node_lifecycle_behaviour_1"/><text:bookmark-end text:name="nod-001f_define_node_lifecycle_behaviour"/></text:h>
      <text:p text:style-name="Text_20_body"><text:a xlink:type="simple" xlink:href="https://wiki.didosolutions.com/dido/03-dido-te/99-annexes/annex-c-requirements/03-node-requirements/nod-001-define-a-node/start" text:style-name="Internet_20_link" text:visited-style-name="Visited_20_Internet_20_Link">Go to NOD-001 — Defin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the lifecycle behaviour of each <text:a xlink:type="simple" xlink:href="https://wiki.didosolutions.com/dido/99_annexes/annex-b-terms-and-definitions/n/node" text:style-name="Internet_20_link" text:visited-style-name="Visited_20_Internet_20_Link">Node</text:a> within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1-define-a-node/start" text:style-name="Internet_20_link" text:visited-style-name="Visited_20_Internet_20_Link">NOD-001 — Define a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passes through identifiable states from creation or provisioning through initialisation, execution, suspension, recovery, termination, reset, and removal. Its lifecycle behaviour determines which activities and interactions remain valid in each state and how the Node responds to lifecycle commands, failures, and environmental changes.</text:p>
      <text:p text:style-name="Text_20_body">A lifecycle definition identifies the permitted states, transitions, initiating events, preconditions, postconditions, time constraints, failure responses, and resulting observations. It provides the basis for controlling the Node and determining whether a lifecycle operation completed successfully.</text:p>
      <text:p text:style-name="Text_20_body">Explicit lifecycle behaviour permits the DIDO-TE to coordinate multiple Nodes, establish a known initial state, exercise state-dependent behaviour, detect invalid transitions, recover from failures, and reproduce Test Execu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Node Definition identifies each permitted lifecycle state.Each lifecycle state has a unique identity.The Node Definition defines the meaning and observable characteristics of each lifecycle state.The Node Definition identifies the initial state of the Node.The Node Definition identifies each permitted lifecycle transition.Each lifecycle transition identifies its source state and destination state.Each lifecycle transition identifies its initiating command, event, condition, or failure.Each lifecycle transition identifies its preconditions and postconditions.Each lifecycle transition identifies the required inputs, resources, interfaces, dependencies, and permissions.Each lifecycle transition identifies its expected outputs, state changes, and observable effects.The Node Definition identifies the transitions applicable to provisioning, configuration, initialisation, startup, readiness, execution, suspension, resumption, shutdown, termination, recovery, reset, restoration, and removal.The Node Definition identifies prohibited lifecycle transitions.The Node Definition identifies the Node response to an invalid or out-of-sequence lifecycle command.The Node Definition identifies applicable transition timing, timeout, retry, and completion criteria.The Node Definition identifies lifecycle operations that complete synchronously or asynchronously.The Node Definition identifies intermediate or transitional states material to lifecycle control.The Node Definition identifies lifecycle states in which each interface, function, resource, or interaction remains available.The Node Definition identifies the behaviour required when a transition fails or remains incomplete.The Node Definition identifies recovery, rollback, retry, forced-termination, and safe-state behaviour.The Node Definition identifies the persistence or disposal of Node state across each lifecycle transition.The Node Definition identifies the lifecycle observations and records required to determine the Node’s actual state.The Node Definition identifies the lifecycle conditions material to interpreting Test Results.The DIDO-TE determines the actual lifecycle state of the Node before issuing a lifecycle command.The DIDO-TE detects an invalid, failed, incomplete, out-of-sequence, or timed-out lifecycle transition.The DIDO-TE records each requested and observed lifecycle transition during the applicable Test Execution.The DIDO-TE maintains <text:a xlink:type="simple" xlink:href="https://wiki.didosolutions.com/dido/99_annexes/annex-b-terms-and-definitions/t/traceability" text:style-name="Internet_20_link" text:visited-style-name="Visited_20_Internet_20_Link">Traceability</text:a> among each lifecycle state, transition, initiating event, Node Definition, Test Definition, Test Execution, observation, exception, and resulting Evidence.An undefined, ambiguous, invalid, uncontrolled, unobservable, or untraceable mandatory lifecycle behaviour constitutes nonconformance with this requirement.Verification includes:</text:p>
      <text:p text:style-name="Text_20_body">Inspection of the defined lifecycle states and transitionsInspection of transition triggers, preconditions, postconditions, timing, and completion criteriaConfirmation that the initial state and terminal states are identifiedConfirmation that state-dependent interfaces and functions are identifiedExercise of each mandatory lifecycle transitionExercise of applicable asynchronous and intermediate transitionsA negative assessment involving an invalid lifecycle transitionA negative assessment involving an out-of-sequence lifecycle commandA negative assessment involving a failed or timed-out transitionConfirmation of the specified retry, recovery, rollback, or safe-state behaviourConfirmation that the actual lifecycle state remains observableInspection of lifecycle-command, state-transition, exception, Evidence, and Traceability record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lifecycle control, Node execution, initial-state management, recovery, reset, observation, and Evidenc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1-define-a-node:nod-001f-define-node-lifecycle-behaviour#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16:14</meta:creation-date>
    <dc:creator>Generated</dc:creator>
    <dc:date>2026-08-22T23::16:14</dc:date>
    <dc:language>en-US</dc:language>
    <meta:editing-cycles>1</meta:editing-cycles>
    <meta:editing-duration>PT0S</meta:editing-duration>
    <dc:title>dido:03-dido-te:99-annexes:annex-c-requirements:03-functional-requirements:03-02-node-requirements:nod-001-define-a-node:nod-001f-define-node-lifecycle-behaviour</dc:title>
  </office:meta>
</office:document-meta>
</file>