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2-node-requirements:nod-001-define-a-node:nod-001a-identify-the-node-role"/><text:bookmark-start text:name="__RefHeading___nod-001a_identify_the_node_role_1"/><text:bookmark-start text:name="nod-001a_identify_the_node_role"/>NOD-001a — Identify the Node Role<text:bookmark-end text:name="__RefHeading___nod-001a_identify_the_node_role_1"/><text:bookmark-end text:name="nod-001a_identify_the_node_role"/></text:h>
      <text:p text:style-name="Text_20_body"><text:a xlink:type="simple" xlink:href="https://wiki.didosolutions.com/dido/03-dido-te/99-annexes/annex-c-requirements/03-functional-requirements/03-02-node-requirements/nod-001-define-a-node/start" text:style-name="Internet_20_link" text:visited-style-name="Visited_20_Internet_20_Link">Go to NOD-001 — Define a Node</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identify the role of each <text:a xlink:type="simple" xlink:href="https://wiki.didosolutions.com/dido/99_annexes/annex-b-terms-and-definitions/n/node" text:style-name="Internet_20_link" text:visited-style-name="Visited_20_Internet_20_Link">Node</text:a> within the applicable <text:a xlink:type="simple" xlink:href="https://wiki.didosolutions.com/dido/99_annexes/annex-b-terms-and-definitions/t/test_environment" text:style-name="Internet_20_link" text:visited-style-name="Visited_20_Internet_20_Link">Test Environment</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3-functional-requirements/03-02-node-requirements/nod-001-define-a-node/start" text:style-name="Internet_20_link" text:visited-style-name="Visited_20_Internet_20_Link">NOD-001 — Define a Node</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A Node role describes the responsibility assigned to a Node within a Test Environment. The role establishes why the Node participates in a test and distinguishes its responsibilities from those assigned to other Nodes.</text:p>
      <text:p text:style-name="Text_20_body">Roles may include producing data, consuming data, transforming information, coordinating processing, providing a service, observing behaviour, injecting faults, emulating an external system, enforcing a policy, or collecting Evidence.</text:p>
      <text:p text:style-name="Text_20_body">Explicit role identification prevents ambiguity when multiple Nodes use similar implementations or when one implementation performs different responsibilities in separate Test Environments. The identified role also provides a basis for defining interfaces, dependencies, permissions, lifecycle behaviour, observability, and expected Test Results.</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e/evidence" text:style-name="Internet_20_link" text:visited-style-name="Visited_20_Internet_20_Link">Evidence</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Each Node has a uniquely identified role.The role describes the responsibility assigned to the Node within the Test Environment.The role identifies the purpose of the Node’s participation in the applicable test.The role identifies the functions and behaviours expected from the Node.The role identifies the information, services, or resources the Node provides or consumes.The role distinguishes the Node’s responsibilities from those assigned to other Nodes.The role identifies any responsibility for coordination, observation, fault injection, policy enforcement, emulation, or Evidence collection.The role remains independent of a particular Node instance unless the applicable Test Definition requires instance-specific behaviour.A Node assigned multiple roles has each role identified separately.The Node Definition identifies any constraints governing the combination of multiple roles.The role remains consistent with the Node’s defined interfaces, dependencies, permissions, lifecycle behaviour, and observability requirements.The applicable Test Definition identifies the role assigned to each participating Node.A change to an assigned Node role produces a controlled change to the Node Definition or Test Definition.The DIDO-TE records the role assigned to each Node participating in a Test Execution.The DIDO-TE maintains <text:a xlink:type="simple" xlink:href="https://wiki.didosolutions.com/dido/99_annexes/annex-b-terms-and-definitions/t/traceability" text:style-name="Internet_20_link" text:visited-style-name="Visited_20_Internet_20_Link">Traceability</text:a> among the Node, its role, the Node Definition, the Test Definition, the Test Environment, and the applicable Test Execution.An absent, ambiguous, conflicting, or untraceable mandatory Node role constitutes nonconformance with this requirement.Verification includes:</text:p>
      <text:p text:style-name="Text_20_body">Inspection of each Node DefinitionInspection of the roles assigned by the applicable Test DefinitionComparison of each assigned role with the Node’s interfaces, dependencies, permissions, and expected behaviourConfirmation that Nodes performing different responsibilities have distinguishable rolesConfirmation that each Node assigned multiple roles has those roles separately identifiedA negative assessment involving an absent or ambiguous Node roleA negative assessment involving a role inconsistent with the Node’s defined behaviourInspection of recorded role assignments and Traceability records</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Node definitions, Node responsibilities, Test Environment composition, Test Definition, and Traceability.</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3-node-requirements:nod-001-define-a-node:nod-001a-identify-the-node-role#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2::13:06</meta:creation-date>
    <dc:creator>Generated</dc:creator>
    <dc:date>2026-08-24T02::13:06</dc:date>
    <dc:language>en-US</dc:language>
    <meta:editing-cycles>1</meta:editing-cycles>
    <meta:editing-duration>PT0S</meta:editing-duration>
    <dc:title>dido:03-dido-te:99-annexes:annex-c-requirements:03-functional-requirements:03-02-node-requirements:nod-001-define-a-node:nod-001a-identify-the-node-role</dc:title>
  </office:meta>
</office:document-meta>
</file>