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1-test-environment-requirements:start"/><text:bookmark-start text:name="__RefHeading___c.3.1_test_environment_requirements_1"/><text:bookmark-start text:name="c.3.1_test_environment_requirements"/>C.3.1 Test Environment Requirements<text:bookmark-end text:name="__RefHeading___c.3.1_test_environment_requirements_1"/><text:bookmark-end text:name="c.3.1_test_environment_requirements"/></text:h>
      <text:p text:style-name="Text_20_body"><text:a xlink:type="simple" xlink:href="https://wiki.didosolutions.com/dido/03-dido-te/99-annexes/annex-c-requirements/02-functional-requirements/start" text:style-name="Internet_20_link" text:visited-style-name="Visited_20_Internet_20_Link">Go to C.2 Functional Requirements</text:a></text:p>
      <text:p text:style-name="Text_20_body">Test Environment Configuration requirements specify the required definition, composition, configuration, and management of a DIDO Test Environment.</text:p>
      <text:p text:style-name="Text_20_body">These requirements address the configuration information needed to establish a Test Environment and maintain traceability between its intended configuration and its realized configurat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3-dido-te/99-annexes/annex-c-requirements/02-functional-requirements/02-01-test-environment-configuration/fr-001" text:style-name="Internet_20_link" text:visited-style-name="Visited_20_Internet_20_Link">FR-001 — Define a Test Environment Configuration</text:a>
      <text:a xlink:type="simple" xlink:href="https://wiki.didosolutions.com/dido/03-dido-te/99-annexes/annex-c-requirements/02-functional-requirements/02-01-test-environment-configuration/fr-002" text:style-name="Internet_20_link" text:visited-style-name="Visited_20_Internet_20_Link">FR-002 — Identify a Test Environment Configuration</text:a>
      <text:a xlink:type="simple" xlink:href="https://wiki.didosolutions.com/dido/03-dido-te/99-annexes/annex-c-requirements/02-functional-requirements/02-01-test-environment-configuration/fr-003" text:style-name="Internet_20_link" text:visited-style-name="Visited_20_Internet_20_Link">FR-003 — Version a Test Environment Configuration</text:a>
      <text:a xlink:type="simple" xlink:href="https://wiki.didosolutions.com/dido/03-dido-te/99-annexes/annex-c-requirements/02-functional-requirements/02-01-test-environment-configuration/fr-004" text:style-name="Internet_20_link" text:visited-style-name="Visited_20_Internet_20_Link">FR-004 — Specify Test Environment Constituents</text:a>
      <text:a xlink:type="simple" xlink:href="https://wiki.didosolutions.com/dido/03-dido-te/99-annexes/annex-c-requirements/02-functional-requirements/02-01-test-environment-configuration/fr-005" text:style-name="Internet_20_link" text:visited-style-name="Visited_20_Internet_20_Link">FR-005 — Validate a Test Environment Configuration</text:a>
      <text:a xlink:type="simple" xlink:href="https://wiki.didosolutions.com/dido/03-dido-te/99-annexes/annex-c-requirements/02-functional-requirements/02-01-test-environment-configuration/fr-006" text:style-name="Internet_20_link" text:visited-style-name="Visited_20_Internet_20_Link">FR-006 — Preserve a Test Environment Configuration</text:a>
      <text:a xlink:type="simple" xlink:href="https://wiki.didosolutions.com/dido/03-dido-te/99-annexes/annex-c-requirements/02-functional-requirements/02-01-test-environment-configuration/fr-007" text:style-name="Internet_20_link" text:visited-style-name="Visited_20_Internet_20_Link">FR-007 — Instantiate a Test Environment from a Configuration</text:a>
      <text:a xlink:type="simple" xlink:href="https://wiki.didosolutions.com/dido/03-dido-te/99-annexes/annex-c-requirements/02-functional-requirements/02-01-test-environment-configuration/fr-008" text:style-name="Internet_20_link" text:visited-style-name="Visited_20_Internet_20_Link">FR-008 — Record the Realised Test Environment Configuration</text:a>
      <text:a xlink:type="simple" xlink:href="https://wiki.didosolutions.com/dido/03-dido-te/99-annexes/annex-c-requirements/02-functional-requirements/02-01-test-environment-configuration/fr-009" text:style-name="Internet_20_link" text:visited-style-name="Visited_20_Internet_20_Link">FR-009 — Identify Configuration Deviations</text:a>
      <text:p text:style-name="Horizontal_20_Line"/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is page is a non-leaf requirement-category page and retains a trailing <text:span text:style-name="Source_20_Text">:start</text:span> in its namespace.</text:p>
      <text:p text:style-name="Text_20_body">Place each canonical Test Environment Configuration requirement on a separate leaf page within this namespace. Leaf requirement pages omit a trailing <text:span text:style-name="Source_20_Text">:start</text:span>.</text:p>
      <text:p text:style-name="Text_20_body">Add explicit links to proposed child requirements before the <text:span text:style-name="Source_20_Text">indexmenu</text:span> while the decomposition remains under development. Remove those links after you create and finalize the child pages because the <text:span text:style-name="Source_20_Text">indexmenu</text:span> discovers them automatically.</text:p>
      <text:p text:style-name="Text_20_body">Do not reproduce individual requirement Statements on this p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4:50</meta:creation-date>
    <dc:creator>Generated</dc:creator>
    <dc:date>2026-08-24T09::34:50</dc:date>
    <dc:language>en-US</dc:language>
    <meta:editing-cycles>1</meta:editing-cycles>
    <meta:editing-duration>PT0S</meta:editing-duration>
    <dc:title>dido:03-dido-te:99-annexes:annex-c-requirements:03-functional-requirements:03-01-test-environment-requirements:start</dc:title>
  </office:meta>
</office:document-meta>
</file>