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6-reproduce-real-world-conditions"/><text:bookmark-start text:name="__RefHeading___env-006_reproduce_real-world_conditions_1"/><text:bookmark-start text:name="env-006_reproduce_real-world_conditions"/>ENV-006 — Reproduce Real-World Conditions<text:bookmark-end text:name="__RefHeading___env-006_reproduce_real-world_conditions_1"/><text:bookmark-end text:name="env-006_reproduce_real-world_conditions"/></text:h>
      <text:p text:style-name="Text_20_body"><text:a xlink:type="simple" xlink:href="https://wiki.didosolutions.com/dido/03-dido-te/99-annexes/annex-c-requirements/03-functional-requirements/03-01-test-environment-requirements/start" text:style-name="Internet_20_link" text:visited-style-name="Visited_20_Internet_20_Link">Go to C.3.1 Test Environment Requirements</text:a></text:p>
      <text:p text:style-name="Text_20_body">ENV-006 is a non-leaf requirement group governing reproduction, observation, measurement, validation, and recording of real-world conditions specified by the applicable <text:a xlink:type="simple" xlink:href="https://wiki.didosolutions.com/dido/99_annexes/annex-b-terms-and-definitions/t/test_definition" text:style-name="Internet_20_link" text:visited-style-name="Visited_20_Internet_20_Link">Test Definition</text:a>.</text:p>
      <text:p text:style-name="Text_20_body">Conformance is assessed against the individual leaf requirements listed below. ENV-006 does not establish a separate conformance obligation.</text:p>
      <text:h text:style-name="Heading_20_2" text:outline-level="2"><text:bookmark-start text:name="__RefHeading___contents_2"/><text:bookmark-start text:name="contents"/>Contents<text:bookmark-end text:name="__RefHeading___contents_2"/><text:bookmark-end text:name="contents"/></text:h>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test performed under idealized or unrepresentative conditions may produce results that do not reflect the behavior of the <text:a xlink:type="simple" xlink:href="https://wiki.didosolutions.com/dido/99_annexes/annex-b-terms-and-definitions/t/test_object" text:style-name="Internet_20_link" text:visited-style-name="Visited_20_Internet_20_Link">Test Object</text:a> in its intended operational context.</text:p>
      <text:p text:style-name="Text_20_body">Real-world conditions include the operational, physical, computational, network, temporal, data, workload, dependency, security, environmental, organisational, and jurisdictional conditions material to the purpose of a test.</text:p>
      <text:p text:style-name="Text_20_body">Relevant conditions may include realistic transaction volumes, user activity, data distributions, resource contention, network characteristics, service dependencies, geographic distribution, clock behavior, infrastructure limitations, access controls, component failures, and recovery events.</text:p>
      <text:p text:style-name="Text_20_body">Reproduction does not require unrestricted duplication of a production environment. The applicable <text:a xlink:type="simple" xlink:href="https://wiki.didosolutions.com/dido/99_annexes/annex-b-terms-and-definitions/t/test_definition" text:style-name="Internet_20_link" text:visited-style-name="Visited_20_Internet_20_Link">Test Definition</text:a> identifies the real-world conditions material to the test, the method used to reproduce each condition, and the acceptance criteria and tolerances governing adequate reproduction.</text:p>
      <text:p text:style-name="Text_20_body">The conditions actually present during <text:a xlink:type="simple" xlink:href="https://wiki.didosolutions.com/dido/99_annexes/annex-b-terms-and-definitions/t/test_execution" text:style-name="Internet_20_link" text:visited-style-name="Visited_20_Internet_20_Link">Test Execution</text:a> require observation or measurement and comparison with the specified conditions. This comparison establishes whether the resulting <text:a xlink:type="simple" xlink:href="https://wiki.didosolutions.com/dido/99_annexes/annex-b-terms-and-definitions/t/test_result" text:style-name="Internet_20_link" text:visited-style-name="Visited_20_Internet_20_Link">Test Results</text:a> support conclusions about behaviour under the intended real-world conditions.</text:p>
      <text:p text:style-name="Text_20_body">The leaf requirements in this group define the individually verifiable obligations governing identification, establishment, control, observation, measurement, validation, deviation handling, Evidence, and Traceability of reproduced real-world condi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result" text:style-name="Internet_20_link" text:visited-style-name="Visited_20_Internet_20_Link">Test Result</text:a>
      <text:h text:style-name="Heading_20_2" text:outline-level="2"><text:bookmark-start text:name="__RefHeading___traceability_6"/><text:bookmark-start text:name="traceability"/>Traceability<text:bookmark-end text:name="__RefHeading___traceability_6"/><text:bookmark-end text:name="traceability"/></text:h>
      <text:h text:style-name="Heading_20_2" text:outline-level="2"><text:bookmark-start text:name="__RefHeading___conops_relationship_7"/><text:bookmark-start text:name="conops_relationship"/>ConOps Relationship<text:bookmark-end text:name="__RefHeading___conops_relationship_7"/><text:bookmark-end text:name="conops_relationship"/></text:h>
      <text:p text:style-name="Text_20_body">Add links to the ConOps activities and architecture sections governing reproduction of operational conditions, workload generation, data conditions, network conditions, resource constraints, service dependencies, failure and recovery conditions, observation, measurement, validation, Evidence, and Traceability.</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Assign the applicable delivery phase.</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Text_20_body">Draft</text:p>
      <text:h text:style-name="Heading_20_2" text:outline-level="2"><text:bookmark-start text:name="__RefHeading___notes_for_editors_10"/><text:bookmark-start text:name="notes_for_editors"/>Notes for Editors<text:bookmark-end text:name="__RefHeading___notes_for_editors_10"/><text:bookmark-end text:name="notes_for_editors"/></text:h>
      <text:p text:style-name="Text_20_body">The subordinate leaf requirements define the normative obligations and corresponding verification criteria for ENV-006.</text:p>
      <text:p text:style-name="Text_20_body">The former ENV-006 Statement and Verification sections were removed because ENV-006 serves as a non-leaf requirement group and does not establish an independently verifiable conformance obligation.</text:p>
      <text:p text:style-name="Text_20_body">The former Verification section contains numerous candidate leaf requirements governing identification of real-world conditions, operational context, reproduction methods, acceptance criteria, tolerances, sensitive-data handling, dependencies, preconditions, observation, measurement, deviation detection, validation, Evidence, and Traceability. Decompose these obligations into individual ENV-006 child requirements.</text:p>
      <text:p text:style-name="Text_20_body">After you create and finalize all subordinate requirement pages, you may remove explicit child links because the <text:span text:style-name="Source_20_Text">indexmenu</text:span> automatically discovers the leaf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2::25:46</meta:creation-date>
    <dc:creator>Generated</dc:creator>
    <dc:date>2026-08-24T22::25:46</dc:date>
    <dc:language>en-US</dc:language>
    <meta:editing-cycles>1</meta:editing-cycles>
    <meta:editing-duration>PT0S</meta:editing-duration>
    <dc:title>dido:03-dido-te:99-annexes:annex-c-requirements:03-functional-requirements:03-01-test-environment-requirements:env-006-reproduce-real-world-conditions</dc:title>
  </office:meta>
</office:document-meta>
</file>