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start"/><text:bookmark-start text:name="__RefHeading___env-005_emulate_distributed_systems_1"/><text:bookmark-start text:name="env-005_emulate_distributed_systems"/>ENV-005 — Emulate Distributed Systems<text:bookmark-end text:name="__RefHeading___env-005_emulate_distributed_systems_1"/><text:bookmark-end text:name="env-005_emulate_distributed_systems"/></text:h>
      <text:p text:style-name="Text_20_body"><text:a xlink:type="simple" xlink:href="https://wiki.didosolutions.com/dido/03-dido-te/99-annexes/annex-c-requirements/02-test-environment-requirements/start" text:style-name="Internet_20_link" text:visited-style-name="Visited_20_Internet_20_Link">Go to Test Environ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mulate distributed systems in accordance with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distributed system comprises independently executing components whose behaviour depends on communication, coordination, timing, topology, resource availability, failure conditions, and changes in system membership.</text:p>
      <text:p text:style-name="Text_20_body">Testing a distributed system requires the Test Environment to reproduce the conditions under which its participating <text:a xlink:type="simple" xlink:href="https://wiki.didosolutions.com/dido/99_annexes/annex-b-terms-and-definitions/n/node" text:style-name="Internet_20_link" text:visited-style-name="Visited_20_Internet_20_Link">Nodes</text:a> interact. A Test Execution limited to nominal communication and infrastructure conditions provides insufficient support for assessing behaviour under delay, message loss, network partition, resource contention, node failure, recovery, or topology change.</text:p>
      <text:p text:style-name="Text_20_body">Distributed-system emulation establishes controlled representations of participating Nodes, communication paths, infrastructure resources, external services, failure conditions, and recovery behaviour. The applicable Test Definition specifies the required emulation scope, configuration, operating conditions, permitted variation, and acceptance criteria.</text:p>
      <text:p text:style-name="Text_20_body">The child requirements decompose this requirement into individually verifiable obligations governing distributed topology, participating Nodes, communication behaviour, time, resources, failures, recovery, observation, evidence, and emulation fidelity.</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contents_6"/><text:bookmark-start text:name="contents"/>Contents<text:bookmark-end text:name="__RefHeading___contents_6"/><text:bookmark-end text:name="contents"/></text:h>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text:p>
      <text:p text:style-name="Text_20_body">The applicable Test Definition identifies the distributed system subject to emulation.The Test Definition identifies the participating Nodes, communication paths, infrastructure resources, external services, and system boundaries.The Test Definition specifies the required topology, communication behaviour, time conditions, resource conditions, failure conditions, recovery behaviour, and permitted variation.Each applicable child requirement has a conforming verification result.The DIDO-TE establishes the specified distributed-system conditions before Test Execution.The DIDO-TE maintains or changes those conditions according to the Test Definition during Test Execution.The DIDO-TE observes interactions among participating Nodes and supporting Test Resources.The DIDO-TE records the applied emulation configuration, actual conditions, interactions, changes, failures, and recovery events as <text:a xlink:type="simple" xlink:href="https://wiki.didosolutions.com/dido/99_annexes/annex-b-terms-and-definitions/e/evidence" text:style-name="Internet_20_link" text:visited-style-name="Visited_20_Internet_20_Link">Evidence</text:a>.The DIDO-TE validates the fidelity of the emulated conditions against the criteria specified by the Test Definition.The DIDO-TE maintains <text:a xlink:type="simple" xlink:href="https://wiki.didosolutions.com/dido/99_annexes/annex-b-terms-and-definitions/t/traceability" text:style-name="Internet_20_link" text:visited-style-name="Visited_20_Internet_20_Link">Traceability</text:a> among the Test Definition, emulated conditions, participating Nodes, Test Execution, Evidence, and <text:a xlink:type="simple" xlink:href="https://wiki.didosolutions.com/dido/99_annexes/annex-b-terms-and-definitions/t/test_result" text:style-name="Internet_20_link" text:visited-style-name="Visited_20_Internet_20_Link">Test Results</text:a>.An unidentified, incorrectly configured, uncontrolled, unobserved, unsupported, or untraceable distributed-system condition constitutes nonconformance with this requirement.Verification includes:</text:p>
      <text:p text:style-name="Text_20_body">Inspection of the distributed-system model and Test DefinitionInspection of participating Nodes, communication paths, resources, services, and system boundariesComparison of specified and established distributed-system conditionsObservation of nominal distributed interactionsObservation of specified timing, resource, failure, partition, membership-change, and recovery conditionsInspection of distributed-system observations and EvidenceInspection of emulation-fidelity validation resultsInspection of Traceability recordsConfirmation that each applicable child requirement has a conforming verification resultConfirmation that a missing or incorrectly emulated mandatory condition produces a nonconformance result</text:p>
      <text:h text:style-name="Heading_20_2" text:outline-level="2"><text:bookmark-start text:name="__RefHeading___referenced_by_8"/><text:bookmark-start text:name="referenced_by"/>Referenced By<text:bookmark-end text:name="__RefHeading___referenced_by_8"/><text:bookmark-end text:name="referenced_by"/></text:h>
      <text:h text:style-name="Heading_20_2" text:outline-level="2"><text:bookmark-start text:name="__RefHeading___related_architecture_sections_9"/><text:bookmark-start text:name="related_architecture_sections"/>Related Architecture Sections<text:bookmark-end text:name="__RefHeading___related_architecture_sections_9"/><text:bookmark-end text:name="related_architecture_sections"/></text:h>
      <text:p text:style-name="Text_20_body">Add links to the architecture sections governing distributed-system topology, Node interaction, communication, timing, resource conditions, fault injection, recovery, observation, Evidence, and Traceability.</text:p>
      <text:h text:style-name="Heading_20_2" text:outline-level="2"><text:bookmark-start text:name="__RefHeading___delivery_phase_10"/><text:bookmark-start text:name="delivery_phase"/>Delivery Phase<text:bookmark-end text:name="__RefHeading___delivery_phase_10"/><text:bookmark-end text:name="delivery_phase"/></text:h>
      <text:p text:style-name="Text_20_body">Assign the applicable delivery phase.</text:p>
      <text:h text:style-name="Heading_20_2" text:outline-level="2"><text:bookmark-start text:name="__RefHeading___requirement_status_11"/><text:bookmark-start text:name="requirement_status"/>Requirement Status<text:bookmark-end text:name="__RefHeading___requirement_status_11"/><text:bookmark-end text:name="requirement_status"/></text:h>
      <text:p text:style-name="Text_20_body">Draft</text:p>
      <text:h text:style-name="Heading_20_2" text:outline-level="2"><text:bookmark-start text:name="__RefHeading___statement_reference_12"/><text:bookmark-start text:name="statement_reference"/>Statement Reference<text:bookmark-end text:name="__RefHeading___statement_reference_12"/><text:bookmark-end text:name="statement_reference"/></text:h>
      <text:p text:style-name="Text_20_body">Use the following syntax to reference this requir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50:56</meta:creation-date>
    <dc:creator>Generated</dc:creator>
    <dc:date>2026-08-24T03::50:56</dc:date>
    <dc:language>en-US</dc:language>
    <meta:editing-cycles>1</meta:editing-cycles>
    <meta:editing-duration>PT0S</meta:editing-duration>
    <dc:title>dido:03-dido-te:99-annexes:annex-c-requirements:03-functional-requirements:03-01-test-environment-requirements:env-005-emulate-distributed-systems:start</dc:title>
  </office:meta>
</office:document-meta>
</file>