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5-emulate-distributed-systems:env-005k-observe-distributed-interactions"/><text:bookmark-start text:name="__RefHeading___env-005k_observe_distributed_interactions_1"/><text:bookmark-start text:name="env-005k_observe_distributed_interactions"/>ENV-005k — Observe Distributed Interactions<text:bookmark-end text:name="__RefHeading___env-005k_observe_distributed_interactions_1"/><text:bookmark-end text:name="env-005k_observe_distributed_interactions"/></text:h>
      <text:p text:style-name="Text_20_body"><text:a xlink:type="simple" xlink:href="https://wiki.didosolutions.com/dido/03-dido-te/99-annexes/annex-c-requirements/02-test-environment-requirements/env-005-emulate-distributed-systems/start" text:style-name="Internet_20_link" text:visited-style-name="Visited_20_Internet_20_Link">Go to ENV-005 — Emulate Distributed System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observe the distributed interactions specified by the applicable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2-test-environment-requirements/env-005-emulate-distributed-systems/start" text:style-name="Internet_20_link" text:visited-style-name="Visited_20_Internet_20_Link">ENV-005 — Emulate Distributed Systems</text:a>
      <text:a xlink:type="simple" xlink:href="https://wiki.didosolutions.com/dido/03-dido-te/99-annexes/annex-c-requirements/02-test-environment-requirements/env-005-emulate-distributed-systems/env-005b-emulate-participating-nodes" text:style-name="Internet_20_link" text:visited-style-name="Visited_20_Internet_20_Link">ENV-005b — Emulate Participating Nodes</text:a>
      <text:a xlink:type="simple" xlink:href="https://wiki.didosolutions.com/dido/03-dido-te/99-annexes/annex-c-requirements/02-test-environment-requirements/env-005-emulate-distributed-systems/env-005c-emulate-communication-behaviour" text:style-name="Internet_20_link" text:visited-style-name="Visited_20_Internet_20_Link">ENV-005c — Emulate Communication Behaviour</text:a>
      <text:a xlink:type="simple" xlink:href="https://wiki.didosolutions.com/dido/03-dido-te/99-annexes/annex-c-requirements/02-test-environment-requirements/env-005-emulate-distributed-systems/env-005f-emulate-node-failures" text:style-name="Internet_20_link" text:visited-style-name="Visited_20_Internet_20_Link">ENV-005f — Emulate Node Failures</text:a>
      <text:a xlink:type="simple" xlink:href="https://wiki.didosolutions.com/dido/03-dido-te/99-annexes/annex-c-requirements/02-test-environment-requirements/env-005-emulate-distributed-systems/env-005g-emulate-communication-failures" text:style-name="Internet_20_link" text:visited-style-name="Visited_20_Internet_20_Link">ENV-005g — Emulate Communication Failures</text:a>
      <text:a xlink:type="simple" xlink:href="https://wiki.didosolutions.com/dido/03-dido-te/99-annexes/annex-c-requirements/02-test-environment-requirements/env-005-emulate-distributed-systems/env-005h-emulate-network-partitions" text:style-name="Internet_20_link" text:visited-style-name="Visited_20_Internet_20_Link">ENV-005h — Emulate Network Partitions</text:a>
      <text:a xlink:type="simple" xlink:href="https://wiki.didosolutions.com/dido/03-dido-te/99-annexes/annex-c-requirements/02-test-environment-requirements/env-005-emulate-distributed-systems/env-005i-emulate-membership-and-topology-changes" text:style-name="Internet_20_link" text:visited-style-name="Visited_20_Internet_20_Link">ENV-005i — Emulate Membership and Topology Changes</text:a>
      <text:a xlink:type="simple" xlink:href="https://wiki.didosolutions.com/dido/03-dido-te/99-annexes/annex-c-requirements/02-test-environment-requirements/env-005-emulate-distributed-systems/env-005j-emulate-recovery-behaviour" text:style-name="Internet_20_link" text:visited-style-name="Visited_20_Internet_20_Link">ENV-005j — Emulate Recovery Behaviour</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A distributed-system assessment depends on observations collected from multiple participating <text:a xlink:type="simple" xlink:href="https://wiki.didosolutions.com/dido/99_annexes/annex-b-terms-and-definitions/n/node" text:style-name="Internet_20_link" text:visited-style-name="Visited_20_Internet_20_Link">Nodes</text:a>, communication paths, services, and Test Resources.</text:p>
      <text:p text:style-name="Text_20_body">Relevant interactions include discovery, connection, request and response, publication and subscription, message transmission and receipt, acknowledgement, coordination, state replication, leadership changes, membership changes, failure detection, recovery, and termination.</text:p>
      <text:p text:style-name="Text_20_body">Observations from a single Node may provide an incomplete or misleading account of a distributed interaction. The DIDO-TE therefore correlates observations across participating elements while preserving their identities, sources, times, sequence information, and relationship to the applicable Test Execution.</text:p>
      <text:p text:style-name="Text_20_body">Observation must not alter the distributed behaviour under assessment beyond the interference limits specified by the Test Definition.</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applicable Test Definition identifies each distributed interaction subject to observation.Each specified distributed interaction has a unique identity.The Test Definition identifies each participating Node, Test Resource, service, interface, and communication path associated with the interaction.The Test Definition specifies the events, messages, state transitions, measurements, conditions, and outcomes subject to observation.The Test Definition specifies the required observation points and observation sources.The Test Definition specifies the required timestamps, sequence information, identifiers, correlation values, and contextual information.The Test Definition specifies the required observation period, sampling criteria, resolution, accuracy, completeness, and permitted interference.The DIDO-TE establishes each required observation point before Test Execution.The DIDO-TE confirms that each observation point is operational before the applicable interaction begins.The DIDO-TE observes each specified interaction throughout its applicable period.Each observation identifies its source, affected Node or resource, applicable interface or communication path, and observation time.The DIDO-TE preserves available message, event, transaction, session, correlation, and causality identifiers.The DIDO-TE correlates observations from multiple Nodes, resources, services, and communication paths.The DIDO-TE distinguishes observed system interactions from actions introduced by the DIDO-TE.The DIDO-TE identifies missing, duplicate, conflicting, incomplete, late, or uncorrelated observations.The DIDO-TE identifies a required observation point that becomes unavailable during Test Execution.The DIDO-TE preserves the original observation values and records any normalisation, enrichment, ordering, or correlation applied to them.The DIDO-TE measures or assesses observation interference against the limits specified by the Test Definition.The DIDO-TE records distributed interactions, observation sources, timestamps, sequence information, correlation information, observed values, processing history, observation gaps, and detected deviations as <text:a xlink:type="simple" xlink:href="https://wiki.didosolutions.com/dido/99_annexes/annex-b-terms-and-definitions/e/evidence" text:style-name="Internet_20_link" text:visited-style-name="Visited_20_Internet_20_Link">Evidence</text:a>.The DIDO-TE maintains <text:a xlink:type="simple" xlink:href="https://wiki.didosolutions.com/dido/99_annexes/annex-b-terms-and-definitions/t/traceability" text:style-name="Internet_20_link" text:visited-style-name="Visited_20_Internet_20_Link">Traceability</text:a> among each distributed interaction, participating element, observation, Test Definition, Test Execution, Evidence, and <text:a xlink:type="simple" xlink:href="https://wiki.didosolutions.com/dido/99_annexes/annex-b-terms-and-definitions/t/test_result" text:style-name="Internet_20_link" text:visited-style-name="Visited_20_Internet_20_Link">Test Results</text:a>.A missing, incomplete, inaccurate, incorrectly correlated, excessively intrusive, unsupported, or untraceable mandatory observation constitutes nonconformance with this requirement.Verification includes:</text:p>
      <text:p text:style-name="Text_20_body">Inspection of the distributed interactions identified by the Test DefinitionInspection of participating elements, observation points, observation sources, identifiers, timing criteria, and correlation criteriaConfirmation that each required observation point operates before the applicable interaction beginsObservation of interactions across multiple Nodes, services, Test Resources, and communication pathsComparison of observations collected at the sending and receiving sides of a communication pathCorrelation of requests and responses, publications and receptions, or other related interactionsObservation of interactions during a Node failure, communication failure, network partition, topology change, or recovery, as applicableA negative assessment with a missing, duplicated, delayed, conflicting, or uncorrelated observationA negative assessment with an unavailable observation pointConfirmation that original observations remain distinguishable from normalised, enriched, ordered, or correlated recordsMeasurement or assessment of observation interferenceConfirmation that the DIDO-TE detects and records each observation deviationInspection of distributed-interaction Evidence and Traceability recordsConfirmation that each mandatory observation deviation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observability, distributed interactions, observation points, event correlation, time synchronisation, Evidence collection,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5-emulate-distributed-systems:env-005k-observe-distributed-interaction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7::08:12</meta:creation-date>
    <dc:creator>Generated</dc:creator>
    <dc:date>2026-08-24T07::08:12</dc:date>
    <dc:language>en-US</dc:language>
    <meta:editing-cycles>1</meta:editing-cycles>
    <meta:editing-duration>PT0S</meta:editing-duration>
    <dc:title>dido:03-dido-te:99-annexes:annex-c-requirements:03-functional-requirements:03-01-test-environment-requirements:env-005-emulate-distributed-systems:env-005k-observe-distributed-interactions</dc:title>
  </office:meta>
</office:document-meta>
</file>