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1-test-environment-requirements:env-005-emulate-distributed-systems:env-005h-emulate-network-partitions"/><text:bookmark-start text:name="__RefHeading___env-005h_emulate_network_partitions_1"/><text:bookmark-start text:name="env-005h_emulate_network_partitions"/>ENV-005h — Emulate Network Partitions<text:bookmark-end text:name="__RefHeading___env-005h_emulate_network_partitions_1"/><text:bookmark-end text:name="env-005h_emulate_network_partitions"/></text:h>
      <text:p text:style-name="Text_20_body"><text:a xlink:type="simple" xlink:href="https://wiki.didosolutions.com/dido/03-dido-te/99-annexes/annex-c-requirements/03-functional-requirements/03-01-test-environment-requirements/env-005-emulate-distributed-systems/start" text:style-name="Internet_20_link" text:visited-style-name="Visited_20_Internet_20_Link">Go to ENV-005 — Emulate Distributed Systems</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text:a xlink:type="simple" xlink:href="https://wiki.didosolutions.com/dido/99_annexes/annex-b-terms-and-definitions/d/dido-te" text:style-name="Internet_20_link" text:visited-style-name="Visited_20_Internet_20_Link">DIDO-TE</text:a> SHALL emulate the network partitions specified by the applicable <text:a xlink:type="simple" xlink:href="https://wiki.didosolutions.com/dido/99_annexes/annex-b-terms-and-definitions/t/test_definition" text:style-name="Internet_20_link" text:visited-style-name="Visited_20_Internet_20_Link">Test Definition</text:a>.</text:p>
      <text:h text:style-name="Heading_20_2" text:outline-level="2"><text:bookmark-start text:name="__RefHeading___derived_from_3"/><text:bookmark-start text:name="derived_from"/>Derived From<text:bookmark-end text:name="__RefHeading___derived_from_3"/><text:bookmark-end text:name="derived_from"/></text:h>
      <text:a xlink:type="simple" xlink:href="https://wiki.didosolutions.com/dido/03-dido-te/99-annexes/annex-c-requirements/03-functional-requirements/03-01-test-environment-requirements/env-005-emulate-distributed-systems/start" text:style-name="Internet_20_link" text:visited-style-name="Visited_20_Internet_20_Link">ENV-005 — Emulate Distributed Systems</text:a>
      <text:a xlink:type="simple" xlink:href="https://wiki.didosolutions.com/dido/03-dido-te/99-annexes/annex-c-requirements/03-functional-requirements/03-01-test-environment-requirements/env-005-emulate-distributed-systems/env-005a-emulate-distributed-topology" text:style-name="Internet_20_link" text:visited-style-name="Visited_20_Internet_20_Link">ENV-005a — Emulate Distributed Topology</text:a>
      <text:a xlink:type="simple" xlink:href="https://wiki.didosolutions.com/dido/03-dido-te/99-annexes/annex-c-requirements/03-functional-requirements/03-01-test-environment-requirements/env-005-emulate-distributed-systems/env-005c-emulate-communication-behaviour" text:style-name="Internet_20_link" text:visited-style-name="Visited_20_Internet_20_Link">ENV-005c — Emulate Communication Behaviour</text:a>
      <text:a xlink:type="simple" xlink:href="https://wiki.didosolutions.com/dido/03-dido-te/99-annexes/annex-c-requirements/03-functional-requirements/03-01-test-environment-requirements/env-005-emulate-distributed-systems/env-005g-emulate-communication-failures" text:style-name="Internet_20_link" text:visited-style-name="Visited_20_Internet_20_Link">ENV-005g — Emulate Communication Failures</text:a>
      <text:a xlink:type="simple" xlink:href="https://wiki.didosolutions.com/dido/03-dido-te/99-annexes/annex-b-references/dte-005" text:style-name="Internet_20_link" text:visited-style-name="Visited_20_Internet_20_Link">[DTE5] DIDO-TE Requirements Register</text:a>
      <text:p text:style-name="Text_20_body">, source requirement identifier and obligation to be assigned<text:a xlink:type="simple" xlink:href="https://wiki.didosolutions.com/dido/03-dido-te/99-annexes/annex-b-references/dte-006" text:style-name="Internet_20_link" text:visited-style-name="Visited_20_Internet_20_Link">[DTE6] Structured Information Processing Reference Architecture (SIP-RA)</text:a><text:a xlink:type="simple" xlink:href="https://wiki.didosolutions.com/dido/03-dido-te/99-annexes/annex-b-references/dte-007" text:style-name="Internet_20_link" text:visited-style-name="Visited_20_Internet_20_Link">[DTE7] Federated Data Interpretation Systems Reference Architecture (FDIS-RA)</text:a></text:p>
      <text:h text:style-name="Heading_20_2" text:outline-level="2"><text:bookmark-start text:name="__RefHeading___rationale_4"/><text:bookmark-start text:name="rationale"/>Rationale<text:bookmark-end text:name="__RefHeading___rationale_4"/><text:bookmark-end text:name="rationale"/></text:h>
      <text:p text:style-name="Text_20_body">A network partition divides a distributed topology into two or more groups whose members retain communication within their group but lose or restrict communication across partition boundaries.</text:p>
      <text:p text:style-name="Text_20_body">A partition may be complete, partial, asymmetric, intermittent, or selective. It may affect designated Nodes, communication paths, directions, protocols, message classes, or services.</text:p>
      <text:p text:style-name="Text_20_body">Network partitions affect coordination, consensus, discovery, consistency, availability, leadership, quorum, transaction processing, and recovery. Controlled partition emulation supports assessment of system behaviour during isolation and following restoration of communication.</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t/test_environment" text:style-name="Internet_20_link" text:visited-style-name="Visited_20_Internet_20_Link">Test Environment</text:a>
      <text:a xlink:type="simple" xlink:href="https://wiki.didosolutions.com/dido/99_annexes/annex-b-terms-and-definitions/t/test_definition" text:style-name="Internet_20_link" text:visited-style-name="Visited_20_Internet_20_Link">Test Definition</text:a>
      <text:a xlink:type="simple" xlink:href="https://wiki.didosolutions.com/dido/99_annexes/annex-b-terms-and-definitions/t/test_execution" text:style-name="Internet_20_link" text:visited-style-name="Visited_20_Internet_20_Link">Test Execution</text:a>
      <text:a xlink:type="simple" xlink:href="https://wiki.didosolutions.com/dido/99_annexes/annex-b-terms-and-definitions/t/test_object" text:style-name="Internet_20_link" text:visited-style-name="Visited_20_Internet_20_Link">Test Object</text:a>
      <text:a xlink:type="simple" xlink:href="https://wiki.didosolutions.com/dido/99_annexes/annex-b-terms-and-definitions/n/node" text:style-name="Internet_20_link" text:visited-style-name="Visited_20_Internet_20_Link">Node</text:a>
      <text:a xlink:type="simple" xlink:href="https://wiki.didosolutions.com/dido/99_annexes/annex-b-terms-and-definitions/t/test_resource" text:style-name="Internet_20_link" text:visited-style-name="Visited_20_Internet_20_Link">Test Resource</text:a>
      <text:a xlink:type="simple" xlink:href="https://wiki.didosolutions.com/dido/99_annexes/annex-b-terms-and-definitions/c/configuration" text:style-name="Internet_20_link" text:visited-style-name="Visited_20_Internet_20_Link">Configuration</text:a>
      <text:a xlink:type="simple" xlink:href="https://wiki.didosolutions.com/dido/99_annexes/annex-b-terms-and-definitions/c/constraint" text:style-name="Internet_20_link" text:visited-style-name="Visited_20_Internet_20_Link">Constraint</text:a>
      <text:a xlink:type="simple" xlink:href="https://wiki.didosolutions.com/dido/99_annexes/annex-b-terms-and-definitions/e/evidence" text:style-name="Internet_20_link" text:visited-style-name="Visited_20_Internet_20_Link">Evidence</text:a>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The applicable Test Definition identifies each network partition subject to emulation.Each specified network partition has a unique identity.The Test Definition identifies each partition group and its participating Nodes and Test Resources.The Test Definition identifies each communication path crossing a partition boundary.The Test Definition specifies whether the partition is complete, partial, asymmetric, intermittent, or selective.The Test Definition specifies the affected directions, protocols, message classes, services, and communication operations.The Test Definition specifies the activation condition, activation time, duration, scope, and termination condition.The Test Definition specifies communication permitted within each partition group and communication restricted across partition boundaries.The Test Definition specifies the expected behaviour during the partition and after restoration of communication.The DIDO-TE confirms the required pre-partition topology and communication state before activating the partition.The DIDO-TE activates each partition under its specified conditions.The DIDO-TE preserves permitted communication within each partition group.The DIDO-TE restricts communication across partition boundaries according to the Test Definition.The DIDO-TE records the planned and actual partition activation and termination times.The DIDO-TE observes the behaviour of each partition group during isolation and following restoration.The DIDO-TE detects unintended communication across a partition boundary or unintended loss of permitted communication within a partition group.The DIDO-TE distinguishes an emulated network partition from an unintended communication failure.The DIDO-TE records partition identities, groups, boundaries, affected paths, activation conditions, actual conditions, observed interactions, restoration events, and detected deviations as <text:a xlink:type="simple" xlink:href="https://wiki.didosolutions.com/dido/99_annexes/annex-b-terms-and-definitions/e/evidence" text:style-name="Internet_20_link" text:visited-style-name="Visited_20_Internet_20_Link">Evidence</text:a>.The DIDO-TE maintains <text:a xlink:type="simple" xlink:href="https://wiki.didosolutions.com/dido/99_annexes/annex-b-terms-and-definitions/t/traceability" text:style-name="Internet_20_link" text:visited-style-name="Visited_20_Internet_20_Link">Traceability</text:a> among each partition, affected Nodes and paths, Test Definition, Test Execution, Evidence, and <text:a xlink:type="simple" xlink:href="https://wiki.didosolutions.com/dido/99_annexes/annex-b-terms-and-definitions/t/test_result" text:style-name="Internet_20_link" text:visited-style-name="Visited_20_Internet_20_Link">Test Results</text:a>.A missing, incorrectly activated, incorrectly bounded, uncontrolled, unobserved, unsupported, or untraceable mandatory network partition constitutes nonconformance with this requirement.Verification includes:</text:p>
      <text:p text:style-name="Text_20_body">Inspection of the network partitions specified by the Test DefinitionInspection of partition identities, groups, Nodes, boundaries, affected paths, activation conditions, durations, and expected behaviourComparison of the pre-partition and partitioned topologiesObservation of communication within and across partition groupsTesting of a complete partitionTesting of a partial, asymmetric, intermittent, or selective partition, as applicableConfirmation that permitted communication continues within each partition groupConfirmation that prohibited communication does not cross partition boundariesObservation of system behaviour following restoration of communicationConfirmation that the DIDO-TE detects unintended communication or isolationInspection of network-partition Evidence and Traceability recordsConfirmation that each mandatory network-partition deviation produces a nonconformance result</text:p>
      <text:h text:style-name="Heading_20_2" text:outline-level="2"><text:bookmark-start text:name="__RefHeading___referenced_by_7"/><text:bookmark-start text:name="referenced_by"/>Referenced By<text:bookmark-end text:name="__RefHeading___referenced_by_7"/><text:bookmark-end text:name="referenced_by"/></text:h>
      <text:h text:style-name="Heading_20_2" text:outline-level="2"><text:bookmark-start text:name="__RefHeading___related_architecture_sections_8"/><text:bookmark-start text:name="related_architecture_sections"/>Related Architecture Sections<text:bookmark-end text:name="__RefHeading___related_architecture_sections_8"/><text:bookmark-end text:name="related_architecture_sections"/></text:h>
      <text:p text:style-name="Text_20_body">Add links to the architecture sections governing distributed topology, communication paths, network isolation, consistency, availability, reconciliation, recovery, Evidence, and Traceability.</text:p>
      <text:h text:style-name="Heading_20_2" text:outline-level="2"><text:bookmark-start text:name="__RefHeading___delivery_phase_9"/><text:bookmark-start text:name="delivery_phase"/>Delivery Phase<text:bookmark-end text:name="__RefHeading___delivery_phase_9"/><text:bookmark-end text:name="delivery_phase"/></text:h>
      <text:p text:style-name="Text_20_body">Assign the applicable delivery phase.</text:p>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Text_20_body">Draft</text:p>
      <text:h text:style-name="Heading_20_2" text:outline-level="2"><text:bookmark-start text:name="__RefHeading___statement_reference_11"/><text:bookmark-start text:name="statement_reference"/>Statement Reference<text:bookmark-end text:name="__RefHeading___statement_reference_11"/><text:bookmark-end text:name="statement_reference"/></text:h>
      <text:p text:style-name="Text_20_body">Use the following syntax to reference this requirement’s Statement section from another DokuWiki page:</text:p>
      <table:table table:style-name="Table">
        <table:table-column table:style-name="odt_auto_style_table_column_1_1"/>
        <table:table-row>
          <table:table-cell office:value-type="string" table:style-name="tablecell">
            <text:p text:style-name="Preformatted_20_Text">{{section&gt;dido:03-dido-te:99-annexes:annex-c-requirements:02-test-environment-requirements:env-005-emulate-distributed-systems:env-005h-emulate-network-partitions#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22::08:36</meta:creation-date>
    <dc:creator>Generated</dc:creator>
    <dc:date>2026-08-23T22::08:36</dc:date>
    <dc:language>en-US</dc:language>
    <meta:editing-cycles>1</meta:editing-cycles>
    <meta:editing-duration>PT0S</meta:editing-duration>
    <dc:title>dido:03-dido-te:99-annexes:annex-c-requirements:03-functional-requirements:03-01-test-environment-requirements:env-005-emulate-distributed-systems:env-005h-emulate-network-partitions</dc:title>
  </office:meta>
</office:document-meta>
</file>