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g-emulate-communication-failures"/><text:bookmark-start text:name="__RefHeading___env-005g_emulate_communication_failures_1"/><text:bookmark-start text:name="env-005g_emulate_communication_failures"/>ENV-005g — Emulate Communication Failures<text:bookmark-end text:name="__RefHeading___env-005g_emulate_communication_failures_1"/><text:bookmark-end text:name="env-005g_emulate_communication_failures"/></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communication failures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c-requirements/02-test-environment-requirements/env-005-emulate-distributed-systems/env-005a-emulate-distributed-topology" text:style-name="Internet_20_link" text:visited-style-name="Visited_20_Internet_20_Link">ENV-005a — Emulate Distributed Topology</text:a>
      <text:a xlink:type="simple" xlink:href="https://wiki.didosolutions.com/dido/03-dido-te/99-annexes/annex-c-requirements/02-test-environment-requirements/env-005-emulate-distributed-systems/env-005c-emulate-communication-behaviour" text:style-name="Internet_20_link" text:visited-style-name="Visited_20_Internet_20_Link">ENV-005c — Emulate Communication Behaviour</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Communication failures alter or prevent interactions among otherwise operating participating <text:a xlink:type="simple" xlink:href="https://wiki.didosolutions.com/dido/99_annexes/annex-b-terms-and-definitions/n/node" text:style-name="Internet_20_link" text:visited-style-name="Visited_20_Internet_20_Link">Nodes</text:a>.</text:p>
      <text:p text:style-name="Text_20_body">Relevant failures include connection refusal, connection termination, message loss, message corruption, duplication, reordering, delay, jitter, bandwidth restriction, acknowledgement loss, routing failure, discovery failure, asymmetric reachability, and intermittent connectivity.</text:p>
      <text:p text:style-name="Text_20_body">Controlled emulation permits assessment of retry, timeout, buffering, deduplication, ordering, error handling, degradation, failover, and recovery behaviour.</text:p>
      <text:p text:style-name="Text_20_body">A communication failure may affect an individual message, communication path, interface, protocol, or endpoint. ENV-005h separately governs a network partition that divides Nodes into mutually isolated or asymmetrically connected groups.</text:p>
      <text:p text:style-name="Text_20_body">The applicable Test Definition identifies each affected communication path, failure type, direction, trigger, duration, extent, rate, and required restoration condi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communication failure subject to emulation.Each specified communication failure has a unique identity.The Test Definition identifies each affected communication path, source, destination, direction, interface, and protocol.The Test Definition specifies the failure type, trigger, initiation point, duration, extent, rate, and termination condition.The Test Definition specifies whether the failure affects all communications or a defined subset of messages, message types, endpoints, or paths.The Test Definition specifies the required restoration condition following the communication failure.The DIDO-TE establishes the required pre-failure communication state.The DIDO-TE initiates each communication failure at the specified event, state, or time.The DIDO-TE applies each failure only to the specified communication scope.The DIDO-TE maintains each communication failure for its specified duration or until its specified termination condition occurs.The DIDO-TE observes affected and unaffected communications during the failure.The DIDO-TE restores communication to the specified state when the failure terminates.The DIDO-TE distinguishes an injected communication failure from an unintended Test Environment failure.The DIDO-TE detects a failure that does not begin, persist, affect communications, terminate, or recover as specified.The DIDO-TE records the failure identity, affected paths, failure type, trigger, initiation time, duration, affected communications, observed responses, termination, and restoration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communication failure, affected paths and Nodes, Test Definition, Test Execution, Evidence, and <text:a xlink:type="simple" xlink:href="https://wiki.didosolutions.com/dido/99_annexes/annex-b-terms-and-definitions/t/test_result" text:style-name="Internet_20_link" text:visited-style-name="Visited_20_Internet_20_Link">Test Results</text:a>.A missing, incorrect, uncontrolled, unobserved, unsupported, or untraceable mandatory communication failure constitutes nonconformance with this requirement.Verification includes:</text:p>
      <text:p text:style-name="Text_20_body">Inspection of the communication failures specified by the Test DefinitionInspection of affected paths, endpoints, directions, protocols, failure types, triggers, durations, rates, and restoration conditionsObservation of communication before, during, and after each failureEmulation of message loss, delay, duplication, reordering, or corruption when specifiedEmulation of connection refusal, termination, discovery failure, routing failure, or intermittent connectivity when specifiedTesting that unaffected communication paths remain within their specified conditionsTesting restoration of communication following failure terminationConfirmation that the DIDO-TE detects an incorrectly initiated, scoped, sustained, terminated, or restored failureInspection of communication-failure Evidence and Traceability recordsConfirmation that each mandatory communication-failure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communication paths, fault injection, communication quality, failure handling, recover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g-emulate-communication-failur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23:24</meta:creation-date>
    <dc:creator>Generated</dc:creator>
    <dc:date>2026-08-24T15::23:24</dc:date>
    <dc:language>en-US</dc:language>
    <meta:editing-cycles>1</meta:editing-cycles>
    <meta:editing-duration>PT0S</meta:editing-duration>
    <dc:title>dido:03-dido-te:99-annexes:annex-c-requirements:03-functional-requirements:03-01-test-environment-requirements:env-005-emulate-distributed-systems:env-005g-emulate-communication-failures</dc:title>
  </office:meta>
</office:document-meta>
</file>