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5-emulate-distributed-systems:env-005f-emulate-node-failures"/><text:bookmark-start text:name="__RefHeading___env-005f_emulate_node_failures_1"/><text:bookmark-start text:name="env-005f_emulate_node_failures"/>ENV-005f — Emulate Node Failures<text:bookmark-end text:name="__RefHeading___env-005f_emulate_node_failures_1"/><text:bookmark-end text:name="env-005f_emulate_node_failures"/></text:h>
      <text:p text:style-name="Text_20_body"><text:a xlink:type="simple" xlink:href="https://wiki.didosolutions.com/dido/03-dido-te/99-annexes/annex-c-requirements/02-test-environment-requirements/env-005-emulate-distributed-systems/start" text:style-name="Internet_20_link" text:visited-style-name="Visited_20_Internet_20_Link">Go to ENV-005 — Emulate Distributed System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emulate <text:a xlink:type="simple" xlink:href="https://wiki.didosolutions.com/dido/99_annexes/annex-b-terms-and-definitions/n/node" text:style-name="Internet_20_link" text:visited-style-name="Visited_20_Internet_20_Link">Node</text:a> failures in accordance with the applicable <text:a xlink:type="simple" xlink:href="https://wiki.didosolutions.com/dido/99_annexes/annex-b-terms-and-definitions/t/test_definition" text:style-name="Internet_20_link" text:visited-style-name="Visited_20_Internet_20_Link">Test Defini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2-test-environment-requirements/env-005-emulate-distributed-systems/start" text:style-name="Internet_20_link" text:visited-style-name="Visited_20_Internet_20_Link">ENV-005 — Emulate Distributed Systems</text:a>
      <text:a xlink:type="simple" xlink:href="https://wiki.didosolutions.com/dido/03-dido-te/99-annexes/annex-c-requirements/02-test-environment-requirements/env-005-emulate-distributed-systems/env-005b-emulate-participating-nodes" text:style-name="Internet_20_link" text:visited-style-name="Visited_20_Internet_20_Link">ENV-005b — Emulate Participating Nodes</text:a>
      <text:a xlink:type="simple" xlink:href="https://wiki.didosolutions.com/dido/03-dido-te/99-annexes/annex-c-requirements/02-test-environment-requirements/env-005-emulate-distributed-systems/env-005e-emulate-resource-conditions" text:style-name="Internet_20_link" text:visited-style-name="Visited_20_Internet_20_Link">ENV-005e — Emulate Resource Conditions</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A participating Node may cease operation, become unresponsive, produce incorrect output, lose state, operate intermittently, or exhibit degraded behaviour.</text:p>
      <text:p text:style-name="Text_20_body">Distributed systems respond differently to crash failures, omission failures, timing failures, state corruption, resource-induced failures, and uncontrolled restart. Controlled emulation of these conditions supports assessment of failure detection, containment, failover, redundancy, consistency, recovery, and continuity behaviour.</text:p>
      <text:p text:style-name="Text_20_body">A Node failure differs from a communication failure. This requirement governs failure of a participating Node or one of its required functions. ENV-005g governs failure of communication between otherwise operating Nodes.</text:p>
      <text:p text:style-name="Text_20_body">The applicable Test Definition identifies the affected Node, failure type, triggering condition, initiation point, duration, observable effects, permitted propagation, and required post-failure state.</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c/constraint" text:style-name="Internet_20_link" text:visited-style-name="Visited_20_Internet_20_Link">Constraint</text:a>
      <text:a xlink:type="simple" xlink:href="https://wiki.didosolutions.com/dido/99_annexes/annex-b-terms-and-definitions/e/evidence" text:style-name="Internet_20_link" text:visited-style-name="Visited_20_Internet_20_Link">Evidence</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applicable Test Definition identifies each Node subject to failure emulation.Each specified Node failure has a unique identity.The Test Definition specifies the failure type, affected function, triggering condition, initiation point, duration, observable effects, and required post-failure state.The Test Definition specifies the expected scope and permitted propagation of each Node failure.The Test Definition specifies whether the failed Node remains failed, restarts, or proceeds to recovery.The DIDO-TE establishes the required pre-failure Node state.The DIDO-TE initiates each specified Node failure at the specified event, state, or time.The emulated failure affects only the specified Node, functions, and resources unless the Test Definition permits propagation.The DIDO-TE maintains each Node failure for its specified duration or until its specified termination condition occurs.The DIDO-TE observes the affected Node and the responses of other participating Nodes.The DIDO-TE distinguishes the injected Node failure from an unintended Test Environment failure.The DIDO-TE detects a failure that does not begin, persist, terminate, or propagate as specified.The DIDO-TE records the failure identity, affected Node, failure type, trigger, initiation time, duration, observed effects, propagation, termination, and resulting state as <text:a xlink:type="simple" xlink:href="https://wiki.didosolutions.com/dido/99_annexes/annex-b-terms-and-definitions/e/evidence" text:style-name="Internet_20_link" text:visited-style-name="Visited_20_Internet_20_Link">Evidence</text:a>.The DIDO-TE maintains <text:a xlink:type="simple" xlink:href="https://wiki.didosolutions.com/dido/99_annexes/annex-b-terms-and-definitions/t/traceability" text:style-name="Internet_20_link" text:visited-style-name="Visited_20_Internet_20_Link">Traceability</text:a> among each Node failure, affected Node, Test Definition, Test Execution, Evidence, and <text:a xlink:type="simple" xlink:href="https://wiki.didosolutions.com/dido/99_annexes/annex-b-terms-and-definitions/t/test_result" text:style-name="Internet_20_link" text:visited-style-name="Visited_20_Internet_20_Link">Test Results</text:a>.A missing, incorrect, uncontrolled, unobserved, unsupported, or untraceable mandatory Node failure constitutes nonconformance with this requirement.Verification includes:</text:p>
      <text:p text:style-name="Text_20_body">Inspection of the Node failures specified by the Test DefinitionInspection of failure identities, affected Nodes, failure types, triggers, durations, effects, propagation rules, and resulting statesObservation of the affected Node before, during, and after failure emulationEmulation of a Node crash or loss of responsivenessEmulation of an omission, timing, intermittent, degraded, or state-related failure when specifiedTesting that the failure remains within its specified scopeTesting that an intended propagated effect reaches each specified Node or resourceConfirmation that the DIDO-TE detects an incorrectly initiated, scoped, sustained, or terminated failureInspection of Node-failure Evidence and Traceability recordsConfirmation that each mandatory Node-failure deviation produces a nonconformance result</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Node lifecycle, fault injection, failure containment, redundancy, recovery, Evidence, and Traceability.</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2-test-environment-requirements:env-005-emulate-distributed-systems:env-005f-emulate-node-failure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0::10:57</meta:creation-date>
    <dc:creator>Generated</dc:creator>
    <dc:date>2026-08-24T10::10:57</dc:date>
    <dc:language>en-US</dc:language>
    <meta:editing-cycles>1</meta:editing-cycles>
    <meta:editing-duration>PT0S</meta:editing-duration>
    <dc:title>dido:03-dido-te:99-annexes:annex-c-requirements:03-functional-requirements:03-01-test-environment-requirements:env-005-emulate-distributed-systems:env-005f-emulate-node-failures</dc:title>
  </office:meta>
</office:document-meta>
</file>