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5-emulate-distributed-systems:env-005e-emulate-resource-conditions"/><text:bookmark-start text:name="__RefHeading___env-005e_emulate_resource_conditions_1"/><text:bookmark-start text:name="env-005e_emulate_resource_conditions"/>ENV-005e — Emulate Resource Conditions<text:bookmark-end text:name="__RefHeading___env-005e_emulate_resource_conditions_1"/><text:bookmark-end text:name="env-005e_emulate_resource_conditions"/></text:h>
      <text:p text:style-name="Text_20_body"><text:a xlink:type="simple" xlink:href="https://wiki.didosolutions.com/dido/03-dido-te/99-annexes/annex-c-requirements/02-test-environment-requirements/env-005-emulate-distributed-systems/start" text:style-name="Internet_20_link" text:visited-style-name="Visited_20_Internet_20_Link">Go to ENV-005 — Emulate Distributed System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emulate resource conditions in accordance with the applicable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5-emulate-distributed-systems/start" text:style-name="Internet_20_link" text:visited-style-name="Visited_20_Internet_20_Link">ENV-005 — Emulate Distributed Systems</text:a>
      <text:a xlink:type="simple" xlink:href="https://wiki.didosolutions.com/dido/03-dido-te/99-annexes/annex-c-requirements/02-test-environment-requirements/env-005-emulate-distributed-systems/env-005b-emulate-participating-nodes" text:style-name="Internet_20_link" text:visited-style-name="Visited_20_Internet_20_Link">ENV-005b — Emulate Participating Nodes</text:a>
      <text:a xlink:type="simple" xlink:href="https://wiki.didosolutions.com/dido/03-dido-te/99-annexes/annex-c-requirements/02-test-environment-requirements/env-005-emulate-distributed-systems/env-005c-emulate-communication-behaviour" text:style-name="Internet_20_link" text:visited-style-name="Visited_20_Internet_20_Link">ENV-005c — Emulate Communication Behaviour</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The behaviour of a distributed system depends on the resources available to its participating <text:a xlink:type="simple" xlink:href="https://wiki.didosolutions.com/dido/99_annexes/annex-b-terms-and-definitions/n/node" text:style-name="Internet_20_link" text:visited-style-name="Visited_20_Internet_20_Link">Nodes</text:a> and supporting <text:a xlink:type="simple" xlink:href="https://wiki.didosolutions.com/dido/99_annexes/annex-b-terms-and-definitions/t/test_resource" text:style-name="Internet_20_link" text:visited-style-name="Visited_20_Internet_20_Link">Test Resources</text:a>.</text:p>
      <text:p text:style-name="Text_20_body">Relevant resource conditions include processor capacity, memory, persistent storage, temporary storage, network bandwidth, connection capacity, file descriptors, threads, processes, queues, accelerators, and external service capacity.</text:p>
      <text:p text:style-name="Text_20_body">Resource availability, allocation, contention, exhaustion, and recovery affect throughput, latency, scheduling, message handling, persistence, error handling, and system stability. Controlled resource emulation permits the DIDO-TE to reproduce nominal, constrained, contended, and exhausted resource conditions.</text:p>
      <text:p text:style-name="Text_20_body">The applicable Test Definition identifies each resource, its allocation, applicable limits, scheduled changes, permitted variation, and acceptance criteri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applicable Test Definition identifies each resource subject to emulation.Each resource has a unique identity and specified owner or consumer.The Test Definition specifies the resource type, capacity, allocation, availability, limit, and permitted variation.The Test Definition specifies each required contention, restriction, exhaustion, release, or recovery condition.Each specified resource condition identifies its required value, state, range, sequence, duration, or tolerance.The DIDO-TE establishes the specified initial resource conditions before Test Execution.The DIDO-TE applies each scheduled resource-condition change during Test Execution.The DIDO-TE measures actual resource allocation, availability, consumption, contention, and exhaustion during their applicable periods.The DIDO-TE detects a resource condition outside its specified criteria or tolerance.The DIDO-TE restores a resource condition when the Test Definition specifies recovery.The DIDO-TE records resource identities, allocations, limits, measurements, scheduled changes, actual changes, exhaustion events, recovery events, and detected deviations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each resource condition, affected Node or Test Resource, Test Definition, Test Execution, Evidence, and <text:a xlink:type="simple" xlink:href="https://wiki.didosolutions.com/dido/99_annexes/annex-b-terms-and-definitions/t/test_result" text:style-name="Internet_20_link" text:visited-style-name="Visited_20_Internet_20_Link">Test Results</text:a>.A missing, incorrect, uncontrolled, unmeasured, unsupported, or untraceable mandatory resource condition constitutes nonconformance with this requirement.Verification includes:</text:p>
      <text:p text:style-name="Text_20_body">Inspection of the resources and resource conditions specified by the Test DefinitionInspection of resource identities, consumers, capacities, allocations, limits, sequences, durations, and tolerancesComparison of specified and emulated resource conditionsObservation of resource measurements during Test ExecutionTesting under nominal and constrained resource conditionsTesting with resource contention or exhaustionTesting with a scheduled change in resource availability or allocationTesting resource release and recovery when specifiedConfirmation that the DIDO-TE detects and records each unpermitted resource deviationInspection of resource-condition Evidence and Traceability recordsConfirmation that each mandatory resource-condition deviation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resource allocation, resource constraints, resource observation, distributed execution,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5-emulate-distributed-systems:env-005e-emulate-resource-condition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35:17</meta:creation-date>
    <dc:creator>Generated</dc:creator>
    <dc:date>2026-08-24T10::35:17</dc:date>
    <dc:language>en-US</dc:language>
    <meta:editing-cycles>1</meta:editing-cycles>
    <meta:editing-duration>PT0S</meta:editing-duration>
    <dc:title>dido:03-dido-te:99-annexes:annex-c-requirements:03-functional-requirements:03-01-test-environment-requirements:env-005-emulate-distributed-systems:env-005e-emulate-resource-conditions</dc:title>
  </office:meta>
</office:document-meta>
</file>