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c-emulate-communication-behaviour"/><text:bookmark-start text:name="__RefHeading___env-005c_emulate_communication_behaviour_1"/><text:bookmark-start text:name="env-005c_emulate_communication_behaviour"/>ENV-005c — Emulate Communication Behaviour<text:bookmark-end text:name="__RefHeading___env-005c_emulate_communication_behaviour_1"/><text:bookmark-end text:name="env-005c_emulate_communication_behaviour"/></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communication behaviour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ommunication behaviour affects the interactions among participating <text:a xlink:type="simple" xlink:href="https://wiki.didosolutions.com/dido/99_annexes/annex-b-terms-and-definitions/n/node" text:style-name="Internet_20_link" text:visited-style-name="Visited_20_Internet_20_Link">Nodes</text:a> in a distributed system.</text:p>
      <text:p text:style-name="Text_20_body">Relevant behaviour includes connection establishment, discovery, addressing, routing, message exchange, delivery guarantees, ordering, duplication handling, retry behaviour, acknowledgement, flow control, congestion response, and connection termination.</text:p>
      <text:p text:style-name="Text_20_body">Communication behaviour differs from communication failure. This requirement governs the nominal and bounded communication behaviour expected during <text:a xlink:type="simple" xlink:href="https://wiki.didosolutions.com/dido/99_annexes/annex-b-terms-and-definitions/t/test_execution" text:style-name="Internet_20_link" text:visited-style-name="Visited_20_Internet_20_Link">Test Execution</text:a>. ENV-005g governs the deliberate emulation of communication failures.</text:p>
      <text:p text:style-name="Text_20_body">The applicable Test Definition identifies each communication path and specifies the behaviour required for that path.</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communication path subject to emulation.Each communication path has a unique identity.Each communication path identifies its source, destination, direction, interface, and protocol.The Test Definition specifies the required discovery, connection, addressing, routing, and termination behaviour.The Test Definition specifies the required message-delivery, ordering, acknowledgement, retry, and flow-control behaviour.Each specified communication behaviour identifies its required value, state, sequence, range, or tolerance.The DIDO-TE applies the specified communication behaviour to each applicable communication path.The DIDO-TE observes actual communication behaviour during Test Execution.The DIDO-TE detects communication behaviour outside the specified criteria or tolerances.The DIDO-TE records communication-path identities, configurations, message interactions, applied conditions, measurement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communication behaviour, communication path, participating Node, Test Definition, Test Execution, Evidence, and <text:a xlink:type="simple" xlink:href="https://wiki.didosolutions.com/dido/99_annexes/annex-b-terms-and-definitions/t/test_result" text:style-name="Internet_20_link" text:visited-style-name="Visited_20_Internet_20_Link">Test Results</text:a>.Missing, incorrect, unsupported, unobserved, or untraceable mandatory communication behaviour constitutes nonconformance with this requirement.Verification includes:</text:p>
      <text:p text:style-name="Text_20_body">Inspection of the communication paths identified by the Test DefinitionInspection of endpoints, directions, interfaces, protocols, and applicable communication criteriaComparison of specified and applied communication behaviourObservation of discovery, connection, message exchange, acknowledgement, retry, flow-control, and termination behaviour, as applicableA negative assessment using incorrect message ordering or delivery behaviourA negative assessment using incorrect acknowledgement, retry, or flow-control behaviourConfirmation that the DIDO-TE detects and records each communication deviationInspection of communication Evidence and Traceability recordsConfirmation that each mandatory communication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mmunication paths, protocols, message exchange, communication qualit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c-emulate-communication-behaviour#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10:47</meta:creation-date>
    <dc:creator>Generated</dc:creator>
    <dc:date>2026-08-24T11::10:47</dc:date>
    <dc:language>en-US</dc:language>
    <meta:editing-cycles>1</meta:editing-cycles>
    <meta:editing-duration>PT0S</meta:editing-duration>
    <dc:title>dido:03-dido-te:99-annexes:annex-c-requirements:03-functional-requirements:03-01-test-environment-requirements:env-005-emulate-distributed-systems:env-005c-emulate-communication-behaviour</dc:title>
  </office:meta>
</office:document-meta>
</file>