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b-emulate-participating-nodes"/><text:bookmark-start text:name="__RefHeading___env-005b_emulate_participating_nodes_1"/><text:bookmark-start text:name="env-005b_emulate_participating_nodes"/>ENV-005b — Emulate Participating Nodes<text:bookmark-end text:name="__RefHeading___env-005b_emulate_participating_nodes_1"/><text:bookmark-end text:name="env-005b_emulate_participating_nodes"/></text:h>
      <text:p text:style-name="Text_20_body"><text:a xlink:type="simple" xlink:href="https://wiki.didosolutions.com/dido/03-dido-te/99-annexes/annex-c-requirements/03-functional-requirements/03-01-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each participating <text:a xlink:type="simple" xlink:href="https://wiki.didosolutions.com/dido/99_annexes/annex-b-terms-and-definitions/n/node" text:style-name="Internet_20_link" text:visited-style-name="Visited_20_Internet_20_Link">Node</text:a> specified by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1-test-environment-requirements/env-005-emulate-distributed-systems/start" text:style-name="Internet_20_link" text:visited-style-name="Visited_20_Internet_20_Link">ENV-005 — Emulate Distributed Systems</text:a>
      <text:a xlink:type="simple" xlink:href="https://wiki.didosolutions.com/dido/03-dido-te/99-annexes/annex-c-requirements/03-functional-requirements/03-01-test-environment-requirements/env-005-emulate-distributed-systems/env-005a-emulate-distributed-topology" text:style-name="Internet_20_link" text:visited-style-name="Visited_20_Internet_20_Link">ENV-005a — Emulate Distributed Topology</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distributed system depends on the identities, roles, interfaces, states, capabilities, and behaviours of its participating Nodes.</text:p>
      <text:p text:style-name="Text_20_body">A participating Node may comprise the actual implementation, a virtualised instance, a simulator, a stub, a service double, or another controlled representation. The selected representation must exhibit the behaviour required by the Test Definition for the applicable Test Execution.</text:p>
      <text:p text:style-name="Text_20_body">An incorrectly represented Node may alter communication, coordination, failure handling, recovery, security, or resulting system behaviour. The Test Definition therefore specifies the required representation and fidelity criteria for each participating Nod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participating Node.Each participating Node has a unique identity.The Test Definition specifies the role, interfaces, initial state, configuration, capabilities, dependencies, and required behaviour of each participating Node.The Test Definition identifies the representation used for each participating Node.The Test Definition specifies the applicable fidelity criteria for each Node representation.The DIDO-TE instantiates each participating Node using its specified representation.Each participating Node occupies the location and relationships specified by the distributed topology.Each participating Node exposes the specified interfaces.Each participating Node assumes the specified initial state before Test Execution.Each participating Node exhibits the specified behaviour during Test Execution.The DIDO-TE distinguishes an actual implementation from an emulated representation in the resulting records.The DIDO-TE detects a missing, additional, substituted, incorrectly configured, incorrectly located, or unresponsive participating Node.The DIDO-TE records Node identities, representations, configurations, states, interaction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participating Node, its representation, the Test Definition, Test Execution, Evidence, and <text:a xlink:type="simple" xlink:href="https://wiki.didosolutions.com/dido/99_annexes/annex-b-terms-and-definitions/t/test_result" text:style-name="Internet_20_link" text:visited-style-name="Visited_20_Internet_20_Link">Test Results</text:a>.A missing, additional, incorrectly represented, incorrectly configured, unsupported, or untraceable mandatory participating Node constitutes nonconformance with this requirement.Verification includes:</text:p>
      <text:p text:style-name="Text_20_body">Inspection of the participating Nodes identified by the Test DefinitionInspection of Node identities, roles, representations, interfaces, configurations, states, capabilities, and dependenciesComparison of specified and instantiated participating NodesObservation of participating Node behaviour during Test ExecutionA negative assessment with a missing or substituted participating NodeA negative assessment with an incorrect Node configuration, state, interface, or behaviourConfirmation that the DIDO-TE detects and records each Node deviationInspection of participating-Node Evidence and Traceability recordsConfirmation that each mandatory Node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s, Node representations, distributed topology, interfaces, Node lifecycle,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b-emulate-participating-nod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55:37</meta:creation-date>
    <dc:creator>Generated</dc:creator>
    <dc:date>2026-08-24T06::55:37</dc:date>
    <dc:language>en-US</dc:language>
    <meta:editing-cycles>1</meta:editing-cycles>
    <meta:editing-duration>PT0S</meta:editing-duration>
    <dc:title>dido:03-dido-te:99-annexes:annex-c-requirements:03-functional-requirements:03-01-test-environment-requirements:env-005-emulate-distributed-systems:env-005b-emulate-participating-nodes</dc:title>
  </office:meta>
</office:document-meta>
</file>